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automatic-styles>
    <style:style style:name="Table1" style:family="table">
      <style:table-properties style:width="17.59cm" table:align="left"/>
    </style:style>
    <style:style style:name="Table1.A" style:family="table-column">
      <style:table-column-properties style:column-width="2.515cm"/>
    </style:style>
    <style:style style:name="Table1.B" style:family="table-column">
      <style:table-column-properties style:column-width="11.102cm"/>
    </style:style>
    <style:style style:name="Table1.C" style:family="table-column">
      <style:table-column-properties style:column-width="3.972cm"/>
    </style:style>
    <style:style style:name="Table1.A1" style:family="table-cell">
      <style:table-cell-properties style:vertical-align="middle" fo:padding="0.049cm" fo:border="none"/>
    </style:style>
    <style:style style:name="Table2" style:family="table">
      <style:table-properties style:width="17.59cm" table:align="left"/>
    </style:style>
    <style:style style:name="Table2.A" style:family="table-column">
      <style:table-column-properties style:column-width="3.604cm"/>
    </style:style>
    <style:style style:name="Table2.B" style:family="table-column">
      <style:table-column-properties style:column-width="9.643cm"/>
    </style:style>
    <style:style style:name="Table2.C" style:family="table-column">
      <style:table-column-properties style:column-width="4.343cm"/>
    </style:style>
    <style:style style:name="Table2.A1" style:family="table-cell">
      <style:table-cell-properties style:vertical-align="middle" fo:padding="0.049cm" fo:border="none"/>
    </style:style>
    <style:style style:name="Table3" style:family="table">
      <style:table-properties style:width="17.59cm" table:align="left"/>
    </style:style>
    <style:style style:name="Table3.A" style:family="table-column">
      <style:table-column-properties style:column-width="4.059cm"/>
    </style:style>
    <style:style style:name="Table3.B" style:family="table-column">
      <style:table-column-properties style:column-width="9.745cm"/>
    </style:style>
    <style:style style:name="Table3.C" style:family="table-column">
      <style:table-column-properties style:column-width="3.785cm"/>
    </style:style>
    <style:style style:name="Table3.A1" style:family="table-cell">
      <style:table-cell-properties style:vertical-align="middle" fo:padding="0.049cm" fo:border="none"/>
    </style:style>
    <style:style style:name="Table4" style:family="table">
      <style:table-properties style:width="17.59cm" table:align="left"/>
    </style:style>
    <style:style style:name="Table4.A" style:family="table-column">
      <style:table-column-properties style:column-width="2.84cm"/>
    </style:style>
    <style:style style:name="Table4.B" style:family="table-column">
      <style:table-column-properties style:column-width="11.448cm"/>
    </style:style>
    <style:style style:name="Table4.C" style:family="table-column">
      <style:table-column-properties style:column-width="3.302cm"/>
    </style:style>
    <style:style style:name="Table4.A1" style:family="table-cell">
      <style:table-cell-properties style:vertical-align="middle" fo:padding="0.049cm" fo:border="none"/>
    </style:style>
    <style:style style:name="Table5" style:family="table">
      <style:table-properties style:width="17.59cm" table:align="left"/>
    </style:style>
    <style:style style:name="Table5.A" style:family="table-column">
      <style:table-column-properties style:column-width="3.26cm"/>
    </style:style>
    <style:style style:name="Table5.B" style:family="table-column">
      <style:table-column-properties style:column-width="10.31cm"/>
    </style:style>
    <style:style style:name="Table5.C" style:family="table-column">
      <style:table-column-properties style:column-width="4.02cm"/>
    </style:style>
    <style:style style:name="Table5.A1" style:family="table-cell">
      <style:table-cell-properties style:vertical-align="middle" fo:padding="0.049cm" fo:border="none"/>
    </style:style>
    <style:style style:name="Table6" style:family="table">
      <style:table-properties style:width="17.126cm" table:align="left"/>
    </style:style>
    <style:style style:name="Table6.A" style:family="table-column">
      <style:table-column-properties style:column-width="3.538cm"/>
    </style:style>
    <style:style style:name="Table6.B" style:family="table-column">
      <style:table-column-properties style:column-width="9.539cm"/>
    </style:style>
    <style:style style:name="Table6.C" style:family="table-column">
      <style:table-column-properties style:column-width="4.048cm"/>
    </style:style>
    <style:style style:name="Table6.A1" style:family="table-cell">
      <style:table-cell-properties style:vertical-align="middle" fo:padding="0.049cm" fo:border="none"/>
    </style:style>
    <style:style style:name="Table7" style:family="table">
      <style:table-properties style:width="17.59cm" table:align="left"/>
    </style:style>
    <style:style style:name="Table7.A" style:family="table-column">
      <style:table-column-properties style:column-width="4.542cm"/>
    </style:style>
    <style:style style:name="Table7.B" style:family="table-column">
      <style:table-column-properties style:column-width="9.128cm"/>
    </style:style>
    <style:style style:name="Table7.C" style:family="table-column">
      <style:table-column-properties style:column-width="3.919cm"/>
    </style:style>
    <style:style style:name="Table7.A1" style:family="table-cell">
      <style:table-cell-properties style:vertical-align="middle" fo:padding="0.049cm" fo:border="none"/>
    </style:style>
    <style:style style:name="Table8" style:family="table">
      <style:table-properties style:width="16.926cm" table:align="left"/>
    </style:style>
    <style:style style:name="Table8.A" style:family="table-column">
      <style:table-column-properties style:column-width="4.595cm"/>
    </style:style>
    <style:style style:name="Table8.B" style:family="table-column">
      <style:table-column-properties style:column-width="9.451cm"/>
    </style:style>
    <style:style style:name="Table8.C" style:family="table-column">
      <style:table-column-properties style:column-width="2.88cm"/>
    </style:style>
    <style:style style:name="Table8.A1" style:family="table-cell">
      <style:table-cell-properties style:vertical-align="middle" fo:padding="0.049cm" fo:border="none"/>
    </style:style>
    <style:style style:name="Table9" style:family="table">
      <style:table-properties style:width="16.244cm" table:align="left"/>
    </style:style>
    <style:style style:name="Table9.A" style:family="table-column">
      <style:table-column-properties style:column-width="4.775cm"/>
    </style:style>
    <style:style style:name="Table9.B" style:family="table-column">
      <style:table-column-properties style:column-width="11.469cm"/>
    </style:style>
    <style:style style:name="Table9.A1" style:family="table-cell">
      <style:table-cell-properties style:vertical-align="middle" fo:padding="0.049cm" fo:border="none"/>
    </style:style>
    <style:style style:name="Table10" style:family="table">
      <style:table-properties style:width="16.025cm" table:align="left"/>
    </style:style>
    <style:style style:name="Table10.A" style:family="table-column">
      <style:table-column-properties style:column-width="6.122cm"/>
    </style:style>
    <style:style style:name="Table10.B" style:family="table-column">
      <style:table-column-properties style:column-width="9.902cm"/>
    </style:style>
    <style:style style:name="Table10.A1" style:family="table-cell">
      <style:table-cell-properties style:vertical-align="middle" fo:padding="0.049cm" fo:border="none"/>
    </style:style>
    <style:style style:name="Table11" style:family="table">
      <style:table-properties style:width="17.59cm" table:align="left"/>
    </style:style>
    <style:style style:name="Table11.A" style:family="table-column">
      <style:table-column-properties style:column-width="2.838cm"/>
    </style:style>
    <style:style style:name="Table11.B" style:family="table-column">
      <style:table-column-properties style:column-width="3.159cm"/>
    </style:style>
    <style:style style:name="Table11.C" style:family="table-column">
      <style:table-column-properties style:column-width="3.082cm"/>
    </style:style>
    <style:style style:name="Table11.D" style:family="table-column">
      <style:table-column-properties style:column-width="1.909cm"/>
    </style:style>
    <style:style style:name="Table11.E" style:family="table-column">
      <style:table-column-properties style:column-width="3.424cm"/>
    </style:style>
    <style:style style:name="Table11.F" style:family="table-column">
      <style:table-column-properties style:column-width="3.179cm"/>
    </style:style>
    <style:style style:name="Table11.A1" style:family="table-cell">
      <style:table-cell-properties style:vertical-align="middle" fo:padding="0.049cm" fo:border="none"/>
    </style:style>
    <style:style style:name="Table12" style:family="table">
      <style:table-properties style:width="17.59cm" table:align="left"/>
    </style:style>
    <style:style style:name="Table12.A" style:family="table-column">
      <style:table-column-properties style:column-width="4.466cm"/>
    </style:style>
    <style:style style:name="Table12.B" style:family="table-column">
      <style:table-column-properties style:column-width="1.621cm"/>
    </style:style>
    <style:style style:name="Table12.C" style:family="table-column">
      <style:table-column-properties style:column-width="1.997cm"/>
    </style:style>
    <style:style style:name="Table12.D" style:family="table-column">
      <style:table-column-properties style:column-width="3.831cm"/>
    </style:style>
    <style:style style:name="Table12.E" style:family="table-column">
      <style:table-column-properties style:column-width="2.492cm"/>
    </style:style>
    <style:style style:name="Table12.F" style:family="table-column">
      <style:table-column-properties style:column-width="3.182cm"/>
    </style:style>
    <style:style style:name="Table12.A1" style:family="table-cell">
      <style:table-cell-properties style:vertical-align="middle" fo:padding="0.049cm" fo:border="none"/>
    </style:style>
    <style:style style:name="P1" style:family="paragraph" style:parent-style-name="Text_20_body" style:list-style-name="L1"/>
    <style:style style:name="P2" style:family="paragraph" style:parent-style-name="Text_20_body" style:list-style-name="L2"/>
    <style:style style:name="P3" style:family="paragraph" style:parent-style-name="Text_20_body" style:list-style-name="L3"/>
    <style:style style:name="P4" style:family="paragraph" style:parent-style-name="Text_20_body" style:list-style-name="L4"/>
    <style:style style:name="P5" style:family="paragraph" style:parent-style-name="Text_20_body" style:list-style-name="L5"/>
    <style:style style:name="P6" style:family="paragraph" style:parent-style-name="Text_20_body" style:list-style-name="L6"/>
    <style:style style:name="P7" style:family="paragraph" style:parent-style-name="Text_20_body" style:list-style-name="L7"/>
    <style:style style:name="P8" style:family="paragraph" style:parent-style-name="Text_20_body" style:list-style-name="L8"/>
    <style:style style:name="P9" style:family="paragraph" style:parent-style-name="Text_20_body" style:list-style-name="L9"/>
    <style:style style:name="P10" style:family="paragraph" style:parent-style-name="Text_20_body" style:list-style-name="L10"/>
    <style:style style:name="P11" style:family="paragraph" style:parent-style-name="Text_20_body" style:list-style-name="L11"/>
    <style:style style:name="P12" style:family="paragraph" style:parent-style-name="Text_20_body" style:list-style-name="L12"/>
    <style:style style:name="P13" style:family="paragraph" style:parent-style-name="Text_20_body" style:list-style-name="L13"/>
    <style:style style:name="P14" style:family="paragraph" style:parent-style-name="Text_20_body" style:list-style-name="L14"/>
    <style:style style:name="P15" style:family="paragraph" style:parent-style-name="Text_20_body" style:list-style-name="L15"/>
    <style:style style:name="P16" style:family="paragraph" style:parent-style-name="Text_20_body" style:list-style-name="L16"/>
    <style:style style:name="P17" style:family="paragraph" style:parent-style-name="Text_20_body" style:list-style-name="L17"/>
    <style:style style:name="P18" style:family="paragraph" style:parent-style-name="Text_20_body" style:list-style-name="L18"/>
    <style:style style:name="P19" style:family="paragraph" style:parent-style-name="Text_20_body" style:list-style-name="L19"/>
    <style:style style:name="P20" style:family="paragraph" style:parent-style-name="Text_20_body" style:list-style-name="L20"/>
    <style:style style:name="P21" style:family="paragraph" style:parent-style-name="Text_20_body" style:list-style-name="L21"/>
    <style:style style:name="P22" style:family="paragraph" style:parent-style-name="Text_20_body" style:list-style-name="L22"/>
    <style:style style:name="P23" style:family="paragraph" style:parent-style-name="Text_20_body" style:list-style-name="L23"/>
    <style:style style:name="P24" style:family="paragraph" style:parent-style-name="Text_20_body" style:list-style-name="L24"/>
    <style:style style:name="P25" style:family="paragraph" style:parent-style-name="Text_20_body" style:list-style-name="L25"/>
    <style:style style:name="P26" style:family="paragraph" style:parent-style-name="Text_20_body" style:list-style-name="L26"/>
    <style:style style:name="P27" style:family="paragraph" style:parent-style-name="Text_20_body" style:list-style-name="L27"/>
    <style:style style:name="P28" style:family="paragraph" style:parent-style-name="Text_20_body" style:list-style-name="L28"/>
    <style:style style:name="P29" style:family="paragraph" style:parent-style-name="Text_20_body" style:list-style-name="L29"/>
    <style:style style:name="P30" style:family="paragraph" style:parent-style-name="Text_20_body" style:list-style-name="L30"/>
    <style:style style:name="P31" style:family="paragraph" style:parent-style-name="Text_20_body" style:list-style-name="L31"/>
    <style:style style:name="P32" style:family="paragraph" style:parent-style-name="Text_20_body" style:list-style-name="L32"/>
    <style:style style:name="P33" style:family="paragraph" style:parent-style-name="Text_20_body" style:list-style-name="L33"/>
    <style:style style:name="P34" style:family="paragraph" style:parent-style-name="Text_20_body" style:list-style-name="L34"/>
    <style:style style:name="P35" style:family="paragraph" style:parent-style-name="Text_20_body" style:list-style-name="L35"/>
    <style:style style:name="P36" style:family="paragraph" style:parent-style-name="Text_20_body" style:list-style-name="L36"/>
    <style:style style:name="P37" style:family="paragraph" style:parent-style-name="Text_20_body" style:list-style-name="L37"/>
    <style:style style:name="P38" style:family="paragraph" style:parent-style-name="Text_20_body" style:list-style-name="L38"/>
    <style:style style:name="P39" style:family="paragraph" style:parent-style-name="Text_20_body" style:list-style-name="L39"/>
    <style:style style:name="P40" style:family="paragraph" style:parent-style-name="Text_20_body" style:list-style-name="L40"/>
    <style:style style:name="P41" style:family="paragraph" style:parent-style-name="Text_20_body" style:list-style-name="L41"/>
    <style:style style:name="P42" style:family="paragraph" style:parent-style-name="Text_20_body" style:list-style-name="L42"/>
    <style:style style:name="P43" style:family="paragraph" style:parent-style-name="Text_20_body" style:list-style-name="L43"/>
    <style:style style:name="P44" style:family="paragraph" style:parent-style-name="Text_20_body" style:list-style-name="L44"/>
    <style:style style:name="P45" style:family="paragraph" style:parent-style-name="Text_20_body" style:list-style-name="L45"/>
    <style:style style:name="P46" style:family="paragraph" style:parent-style-name="Text_20_body" style:list-style-name="L46"/>
    <style:style style:name="P47" style:family="paragraph" style:parent-style-name="Text_20_body" style:list-style-name="L47"/>
    <style:style style:name="P48" style:family="paragraph" style:parent-style-name="Text_20_body" style:list-style-name="L48"/>
    <style:style style:name="P49" style:family="paragraph" style:parent-style-name="Text_20_body" style:list-style-name="L49"/>
    <style:style style:name="P50" style:family="paragraph" style:parent-style-name="Text_20_body" style:list-style-name="L50"/>
    <style:style style:name="P51" style:family="paragraph" style:parent-style-name="Text_20_body" style:list-style-name="L51"/>
    <style:style style:name="P52" style:family="paragraph" style:parent-style-name="Text_20_body" style:list-style-name="L52"/>
    <style:style style:name="P53" style:family="paragraph" style:parent-style-name="Text_20_body" style:list-style-name="L53"/>
    <style:style style:name="P54" style:family="paragraph" style:parent-style-name="Text_20_body" style:list-style-name="L54"/>
    <style:style style:name="P55" style:family="paragraph" style:parent-style-name="Text_20_body" style:list-style-name="L55"/>
    <style:style style:name="P56" style:family="paragraph" style:parent-style-name="Text_20_body" style:list-style-name="L56"/>
    <style:style style:name="P57" style:family="paragraph" style:parent-style-name="Text_20_body" style:list-style-name="L57"/>
    <style:style style:name="P58" style:family="paragraph" style:parent-style-name="Text_20_body" style:list-style-name="L58"/>
    <style:style style:name="P59" style:family="paragraph" style:parent-style-name="Text_20_body" style:list-style-name="L59"/>
    <style:style style:name="P60" style:family="paragraph" style:parent-style-name="Text_20_body" style:list-style-name="L60"/>
    <style:style style:name="P61" style:family="paragraph" style:parent-style-name="Text_20_body" style:list-style-name="L61"/>
    <style:style style:name="P62" style:family="paragraph" style:parent-style-name="Text_20_body" style:list-style-name="L62"/>
    <style:style style:name="P63" style:family="paragraph" style:parent-style-name="Text_20_body" style:list-style-name="L63"/>
    <style:style style:name="P64" style:family="paragraph" style:parent-style-name="Text_20_body" style:list-style-name="L64"/>
    <style:style style:name="P65" style:family="paragraph" style:parent-style-name="Text_20_body" style:list-style-name="L65"/>
    <style:style style:name="P66" style:family="paragraph" style:parent-style-name="Text_20_body" style:list-style-name="L66"/>
    <style:style style:name="P67" style:family="paragraph" style:parent-style-name="Text_20_body" style:list-style-name="L67"/>
    <style:style style:name="P68" style:family="paragraph" style:parent-style-name="Text_20_body" style:list-style-name="L68"/>
    <style:style style:name="P69" style:family="paragraph" style:parent-style-name="Text_20_body" style:list-style-name="L69"/>
    <style:style style:name="P70" style:family="paragraph" style:parent-style-name="Text_20_body" style:list-style-name="L70"/>
    <style:style style:name="P71" style:family="paragraph" style:parent-style-name="Text_20_body" style:list-style-name="L71"/>
    <style:style style:name="P72" style:family="paragraph" style:parent-style-name="Text_20_body" style:list-style-name="L72"/>
    <style:style style:name="P73" style:family="paragraph" style:parent-style-name="Text_20_body" style:list-style-name="L73"/>
    <style:style style:name="P74" style:family="paragraph" style:parent-style-name="Text_20_body" style:list-style-name="L74"/>
    <style:style style:name="P75" style:family="paragraph" style:parent-style-name="Text_20_body" style:list-style-name="L75"/>
    <style:style style:name="P76" style:family="paragraph" style:parent-style-name="Text_20_body" style:list-style-name="L76"/>
    <style:style style:name="P77" style:family="paragraph" style:parent-style-name="Text_20_body" style:list-style-name="L77"/>
    <style:style style:name="P78" style:family="paragraph" style:parent-style-name="Text_20_body" style:list-style-name="L78"/>
    <style:style style:name="P79" style:family="paragraph" style:parent-style-name="Text_20_body" style:list-style-name="L79"/>
    <style:style style:name="P80" style:family="paragraph" style:parent-style-name="Text_20_body" style:list-style-name="L80"/>
    <style:style style:name="P81" style:family="paragraph" style:parent-style-name="Text_20_body" style:list-style-name="L81"/>
    <style:style style:name="P82" style:family="paragraph" style:parent-style-name="Text_20_body" style:list-style-name="L82"/>
    <style:style style:name="P83" style:family="paragraph" style:parent-style-name="Text_20_body" style:list-style-name="L83"/>
    <style:style style:name="P84" style:family="paragraph" style:parent-style-name="Text_20_body" style:list-style-name="L84"/>
    <style:style style:name="P85" style:family="paragraph" style:parent-style-name="Text_20_body" style:list-style-name="L85"/>
    <style:style style:name="P86" style:family="paragraph" style:parent-style-name="Text_20_body" style:list-style-name="L86"/>
    <style:style style:name="P87" style:family="paragraph" style:parent-style-name="Text_20_body" style:list-style-name="L87"/>
    <style:style style:name="P88" style:family="paragraph" style:parent-style-name="Text_20_body" style:list-style-name="L88"/>
    <style:style style:name="P89" style:family="paragraph" style:parent-style-name="Text_20_body" style:list-style-name="L89"/>
    <style:style style:name="P90" style:family="paragraph" style:parent-style-name="Text_20_body" style:list-style-name="L90"/>
    <style:style style:name="P91" style:family="paragraph" style:parent-style-name="Text_20_body" style:list-style-name="L91"/>
    <style:style style:name="P92" style:family="paragraph" style:parent-style-name="Text_20_body" style:list-style-name="L92"/>
    <style:style style:name="P93" style:family="paragraph" style:parent-style-name="Text_20_body" style:list-style-name="L93"/>
    <style:style style:name="P94" style:family="paragraph" style:parent-style-name="Text_20_body" style:list-style-name="L94"/>
    <style:style style:name="P95" style:family="paragraph" style:parent-style-name="Text_20_body" style:list-style-name="L95"/>
    <style:style style:name="P96" style:family="paragraph" style:parent-style-name="Text_20_body" style:list-style-name="L96"/>
    <style:style style:name="P97" style:family="paragraph" style:parent-style-name="Text_20_body" style:list-style-name="L97"/>
    <style:style style:name="P98" style:family="paragraph" style:parent-style-name="Text_20_body" style:list-style-name="L98"/>
    <style:style style:name="P99" style:family="paragraph" style:parent-style-name="Text_20_body" style:list-style-name="L99"/>
    <style:style style:name="P100" style:family="paragraph" style:parent-style-name="Text_20_body" style:list-style-name="L100"/>
    <style:style style:name="P101" style:family="paragraph" style:parent-style-name="Text_20_body" style:list-style-name="L101"/>
    <style:style style:name="P102" style:family="paragraph" style:parent-style-name="Text_20_body" style:list-style-name="L102"/>
    <style:style style:name="P103" style:family="paragraph" style:parent-style-name="Text_20_body" style:list-style-name="L103"/>
    <style:style style:name="P104" style:family="paragraph" style:parent-style-name="Text_20_body" style:list-style-name="L104"/>
    <style:style style:name="P105" style:family="paragraph" style:parent-style-name="Text_20_body" style:list-style-name="L105"/>
    <style:style style:name="P106" style:family="paragraph" style:parent-style-name="Text_20_body" style:list-style-name="L106"/>
    <style:style style:name="P107" style:family="paragraph" style:parent-style-name="Text_20_body" style:list-style-name="L107"/>
    <style:style style:name="P108" style:family="paragraph" style:parent-style-name="Text_20_body" style:list-style-name="L108"/>
    <style:style style:name="P109" style:family="paragraph" style:parent-style-name="Text_20_body" style:list-style-name="L109"/>
    <style:style style:name="P110" style:family="paragraph" style:parent-style-name="Text_20_body" style:list-style-name="L110"/>
    <style:style style:name="P111" style:family="paragraph" style:parent-style-name="Text_20_body" style:list-style-name="L111"/>
    <style:style style:name="P112" style:family="paragraph" style:parent-style-name="Text_20_body" style:list-style-name="L112"/>
    <style:style style:name="P113" style:family="paragraph" style:parent-style-name="Text_20_body" style:list-style-name="L113"/>
    <style:style style:name="P114" style:family="paragraph" style:parent-style-name="Text_20_body" style:list-style-name="L114"/>
    <style:style style:name="P115" style:family="paragraph" style:parent-style-name="Text_20_body" style:list-style-name="L115"/>
    <style:style style:name="P116" style:family="paragraph" style:parent-style-name="Text_20_body" style:list-style-name="L116"/>
    <style:style style:name="P117" style:family="paragraph" style:parent-style-name="Text_20_body" style:list-style-name="L117"/>
    <style:style style:name="P118" style:family="paragraph" style:parent-style-name="Text_20_body" style:list-style-name="L118"/>
    <style:style style:name="P119" style:family="paragraph" style:parent-style-name="Text_20_body" style:list-style-name="L119"/>
    <style:style style:name="P120" style:family="paragraph" style:parent-style-name="Text_20_body" style:list-style-name="L120"/>
    <style:style style:name="P121" style:family="paragraph" style:parent-style-name="Text_20_body" style:list-style-name="L121"/>
    <style:style style:name="P122" style:family="paragraph" style:parent-style-name="Text_20_body" style:list-style-name="L122"/>
    <style:style style:name="P123" style:family="paragraph" style:parent-style-name="Text_20_body" style:list-style-name="L123"/>
    <style:style style:name="P124" style:family="paragraph" style:parent-style-name="Text_20_body" style:list-style-name="L124"/>
    <style:style style:name="P125" style:family="paragraph" style:parent-style-name="Text_20_body" style:list-style-name="L125"/>
    <style:style style:name="P126" style:family="paragraph" style:parent-style-name="Text_20_body" style:list-style-name="L126"/>
    <style:style style:name="P127" style:family="paragraph" style:parent-style-name="Text_20_body" style:list-style-name="L127"/>
    <style:style style:name="P128" style:family="paragraph" style:parent-style-name="Text_20_body" style:list-style-name="L128"/>
    <style:style style:name="P129" style:family="paragraph" style:parent-style-name="Text_20_body" style:list-style-name="L129"/>
    <style:style style:name="P130" style:family="paragraph" style:parent-style-name="Text_20_body" style:list-style-name="L130"/>
    <style:style style:name="P131" style:family="paragraph" style:parent-style-name="Text_20_body" style:list-style-name="L131"/>
    <style:style style:name="P132" style:family="paragraph" style:parent-style-name="Text_20_body" style:list-style-name="L132"/>
    <style:style style:name="P133" style:family="paragraph" style:parent-style-name="Text_20_body" style:list-style-name="L133"/>
    <style:style style:name="P134" style:family="paragraph" style:parent-style-name="Text_20_body" style:list-style-name="L134"/>
    <style:style style:name="P135" style:family="paragraph" style:parent-style-name="Text_20_body" style:list-style-name="L135"/>
    <style:style style:name="P136" style:family="paragraph" style:parent-style-name="Text_20_body" style:list-style-name="L136"/>
    <style:style style:name="P137" style:family="paragraph" style:parent-style-name="Text_20_body" style:list-style-name="L137"/>
    <style:style style:name="P138" style:family="paragraph" style:parent-style-name="Text_20_body" style:list-style-name="L138"/>
    <style:style style:name="P139" style:family="paragraph" style:parent-style-name="Text_20_body" style:list-style-name="L139"/>
    <style:style style:name="P140" style:family="paragraph" style:parent-style-name="Text_20_body" style:list-style-name="L140"/>
    <style:style style:name="P141" style:family="paragraph" style:parent-style-name="Text_20_body" style:list-style-name="L141"/>
    <style:style style:name="P142" style:family="paragraph" style:parent-style-name="Text_20_body" style:list-style-name="L142"/>
    <style:style style:name="P143" style:family="paragraph" style:parent-style-name="Text_20_body" style:list-style-name="L143"/>
    <style:style style:name="P144" style:family="paragraph" style:parent-style-name="Text_20_body" style:list-style-name="L144"/>
    <style:style style:name="P145" style:family="paragraph" style:parent-style-name="Text_20_body" style:list-style-name="L145"/>
    <style:style style:name="P146" style:family="paragraph" style:parent-style-name="Text_20_body" style:list-style-name="L146"/>
    <style:style style:name="P147" style:family="paragraph" style:parent-style-name="Text_20_body" style:list-style-name="L147"/>
    <style:style style:name="P148" style:family="paragraph" style:parent-style-name="Text_20_body" style:list-style-name="L148"/>
    <style:style style:name="P149" style:family="paragraph" style:parent-style-name="Text_20_body" style:list-style-name="L149"/>
    <style:style style:name="P150" style:family="paragraph" style:parent-style-name="Text_20_body" style:list-style-name="L150"/>
    <style:style style:name="P151" style:family="paragraph" style:parent-style-name="Text_20_body" style:list-style-name="L151"/>
    <style:style style:name="P152" style:family="paragraph" style:parent-style-name="Text_20_body" style:list-style-name="L152"/>
    <style:style style:name="P153" style:family="paragraph" style:parent-style-name="Text_20_body" style:list-style-name="L153"/>
    <style:style style:name="P154" style:family="paragraph" style:parent-style-name="Text_20_body" style:list-style-name="L154"/>
    <style:style style:name="P155" style:family="paragraph" style:parent-style-name="Text_20_body" style:list-style-name="L155"/>
    <style:style style:name="P156" style:family="paragraph" style:parent-style-name="Text_20_body" style:list-style-name="L156"/>
    <style:style style:name="P157" style:family="paragraph" style:parent-style-name="Text_20_body" style:list-style-name="L157"/>
    <style:style style:name="P158" style:family="paragraph" style:parent-style-name="Text_20_body" style:list-style-name="L158"/>
    <style:style style:name="P159" style:family="paragraph" style:parent-style-name="Text_20_body" style:list-style-name="L159"/>
    <style:style style:name="P160" style:family="paragraph" style:parent-style-name="Text_20_body" style:list-style-name="L160"/>
    <style:style style:name="P161" style:family="paragraph" style:parent-style-name="Text_20_body" style:list-style-name="L161"/>
    <style:style style:name="P162" style:family="paragraph" style:parent-style-name="Text_20_body" style:list-style-name="L162"/>
    <style:style style:name="P163" style:family="paragraph" style:parent-style-name="Text_20_body" style:list-style-name="L163"/>
    <style:style style:name="P164" style:family="paragraph" style:parent-style-name="Text_20_body" style:list-style-name="L164"/>
    <style:style style:name="P165" style:family="paragraph" style:parent-style-name="Text_20_body" style:list-style-name="L165"/>
    <style:style style:name="P166" style:family="paragraph" style:parent-style-name="Text_20_body" style:list-style-name="L166"/>
    <style:style style:name="P167" style:family="paragraph" style:parent-style-name="Text_20_body" style:list-style-name="L167"/>
    <style:style style:name="P168" style:family="paragraph" style:parent-style-name="Text_20_body" style:list-style-name="L168"/>
    <style:style style:name="P169" style:family="paragraph" style:parent-style-name="Text_20_body" style:list-style-name="L169"/>
    <style:style style:name="P170" style:family="paragraph" style:parent-style-name="Text_20_body" style:list-style-name="L170"/>
    <style:style style:name="P171" style:family="paragraph" style:parent-style-name="Text_20_body" style:list-style-name="L171"/>
    <style:style style:name="P172" style:family="paragraph" style:parent-style-name="Text_20_body" style:list-style-name="L172"/>
    <style:style style:name="P173" style:family="paragraph" style:parent-style-name="Text_20_body" style:list-style-name="L173"/>
    <style:style style:name="P174" style:family="paragraph" style:parent-style-name="Text_20_body" style:list-style-name="L174"/>
    <style:style style:name="P175" style:family="paragraph" style:parent-style-name="Text_20_body" style:list-style-name="L175"/>
    <style:style style:name="P176" style:family="paragraph" style:parent-style-name="Heading_20_1" style:list-style-name="L175">
      <style:text-properties fo:font-size="14pt" style:font-size-asian="14pt" style:font-size-complex="14pt"/>
    </style:style>
    <style:style style:name="P177" style:family="paragraph" style:parent-style-name="Heading_20_1" style:list-style-name="L176">
      <style:text-properties fo:font-size="14pt" style:font-size-asian="14pt" style:font-size-complex="14pt"/>
    </style:style>
    <style:style style:name="P178" style:family="paragraph" style:parent-style-name="Text_20_body" style:list-style-name="L176"/>
    <style:style style:name="P179" style:family="paragraph" style:parent-style-name="Text_20_body" style:list-style-name="L177"/>
    <style:style style:name="P180" style:family="paragraph" style:parent-style-name="Heading_20_1" style:list-style-name="L177">
      <style:text-properties fo:font-size="14pt" style:font-size-asian="14pt" style:font-size-complex="14pt"/>
    </style:style>
    <style:style style:name="P181" style:family="paragraph" style:parent-style-name="Text_20_body" style:list-style-name="L178"/>
    <style:style style:name="P182" style:family="paragraph" style:parent-style-name="Text_20_body" style:list-style-name="L179"/>
    <style:style style:name="P183" style:family="paragraph" style:parent-style-name="Heading_20_1" style:list-style-name="L179">
      <style:text-properties fo:font-size="14pt" style:font-size-asian="14pt" style:font-size-complex="14pt"/>
    </style:style>
    <style:style style:name="P184" style:family="paragraph" style:parent-style-name="Text_20_body" style:list-style-name="L180"/>
    <style:style style:name="P185" style:family="paragraph" style:parent-style-name="Text_20_body" style:list-style-name="L181"/>
    <style:style style:name="P186" style:family="paragraph" style:parent-style-name="Heading_20_1" style:list-style-name="L181">
      <style:text-properties fo:font-size="14pt" style:font-size-asian="14pt" style:font-size-complex="14pt"/>
    </style:style>
    <style:style style:name="P187" style:family="paragraph" style:parent-style-name="Text_20_body" style:list-style-name="L182"/>
    <style:style style:name="P188" style:family="paragraph" style:parent-style-name="Heading_20_1" style:list-style-name="L182">
      <style:text-properties fo:font-size="14pt" style:font-size-asian="14pt" style:font-size-complex="14pt"/>
    </style:style>
    <style:style style:name="P189" style:family="paragraph" style:parent-style-name="Text_20_body" style:list-style-name="L183"/>
    <style:style style:name="P190" style:family="paragraph" style:parent-style-name="Text_20_body" style:list-style-name="L184"/>
    <style:style style:name="P191" style:family="paragraph" style:parent-style-name="Text_20_body" style:list-style-name="L185"/>
    <style:style style:name="P192" style:family="paragraph" style:parent-style-name="Text_20_body" style:list-style-name="L186"/>
    <style:style style:name="P193" style:family="paragraph" style:parent-style-name="Text_20_body" style:list-style-name="L187"/>
    <style:style style:name="P194" style:family="paragraph" style:parent-style-name="Text_20_body" style:list-style-name="L188"/>
    <style:style style:name="P195" style:family="paragraph" style:parent-style-name="Text_20_body" style:list-style-name="L189"/>
    <style:style style:name="P196" style:family="paragraph" style:parent-style-name="Text_20_body" style:list-style-name="L190"/>
    <style:style style:name="P197" style:family="paragraph" style:parent-style-name="Text_20_body" style:list-style-name="L191"/>
    <style:style style:name="P198" style:family="paragraph" style:parent-style-name="Text_20_body" style:list-style-name="L192"/>
    <style:style style:name="P199" style:family="paragraph" style:parent-style-name="Text_20_body" style:list-style-name="L193"/>
    <style:style style:name="P200" style:family="paragraph" style:parent-style-name="Text_20_body" style:list-style-name="L194"/>
    <style:style style:name="P201" style:family="paragraph" style:parent-style-name="Text_20_body" style:list-style-name="L195"/>
    <style:style style:name="P202" style:family="paragraph" style:parent-style-name="Text_20_body" style:list-style-name="L196"/>
    <style:style style:name="P203" style:family="paragraph" style:parent-style-name="Text_20_body" style:list-style-name="L197"/>
    <style:style style:name="P204" style:family="paragraph" style:parent-style-name="Text_20_body" style:list-style-name="L198"/>
    <style:style style:name="P205" style:family="paragraph" style:parent-style-name="Text_20_body" style:list-style-name="L199"/>
    <style:style style:name="P206" style:family="paragraph" style:parent-style-name="Text_20_body" style:list-style-name="L200"/>
    <style:style style:name="P207" style:family="paragraph" style:parent-style-name="Text_20_body" style:list-style-name="L201"/>
    <style:style style:name="P208" style:family="paragraph" style:parent-style-name="Text_20_body" style:list-style-name="L202"/>
    <style:style style:name="P209" style:family="paragraph" style:parent-style-name="Text_20_body" style:list-style-name="L203"/>
    <style:style style:name="P210" style:family="paragraph" style:parent-style-name="Text_20_body" style:list-style-name="L204"/>
    <style:style style:name="P211" style:family="paragraph" style:parent-style-name="Text_20_body" style:list-style-name="L205"/>
    <style:style style:name="P212" style:family="paragraph" style:parent-style-name="Text_20_body" style:list-style-name="L206"/>
    <style:style style:name="P213" style:family="paragraph" style:parent-style-name="Text_20_body" style:list-style-name="L207"/>
    <style:style style:name="P214" style:family="paragraph" style:parent-style-name="Text_20_body" style:list-style-name="L208"/>
    <style:style style:name="P215" style:family="paragraph" style:parent-style-name="Text_20_body" style:list-style-name="L209"/>
    <style:style style:name="P216" style:family="paragraph" style:parent-style-name="Text_20_body" style:list-style-name="L210"/>
    <style:style style:name="P217" style:family="paragraph" style:parent-style-name="Text_20_body" style:list-style-name="L211"/>
    <style:style style:name="P218" style:family="paragraph" style:parent-style-name="Text_20_body" style:list-style-name="L212"/>
    <style:style style:name="P219" style:family="paragraph" style:parent-style-name="Text_20_body" style:list-style-name="L213"/>
    <style:style style:name="P220" style:family="paragraph" style:parent-style-name="Text_20_body" style:list-style-name="L214"/>
    <style:style style:name="P221" style:family="paragraph" style:parent-style-name="Text_20_body" style:list-style-name="L215"/>
    <style:style style:name="P222" style:family="paragraph" style:parent-style-name="Text_20_body" style:list-style-name="L216"/>
    <style:style style:name="P223" style:family="paragraph" style:parent-style-name="Text_20_body" style:list-style-name="L217"/>
    <style:style style:name="P224" style:family="paragraph" style:parent-style-name="Text_20_body" style:list-style-name="L218"/>
    <style:style style:name="P225" style:family="paragraph" style:parent-style-name="Text_20_body" style:list-style-name="L219"/>
    <style:style style:name="P226" style:family="paragraph" style:parent-style-name="Text_20_body" style:list-style-name="L220"/>
    <style:style style:name="P227" style:family="paragraph" style:parent-style-name="Text_20_body" style:list-style-name="L221"/>
    <style:style style:name="P228" style:family="paragraph" style:parent-style-name="Text_20_body" style:list-style-name="L222"/>
    <style:style style:name="P229" style:family="paragraph" style:parent-style-name="Text_20_body" style:list-style-name="L223"/>
    <style:style style:name="P230" style:family="paragraph" style:parent-style-name="Text_20_body" style:list-style-name="L224"/>
    <style:style style:name="P231" style:family="paragraph" style:parent-style-name="Text_20_body" style:list-style-name="L225"/>
    <style:style style:name="P232" style:family="paragraph" style:parent-style-name="Text_20_body" style:list-style-name="L226"/>
    <style:style style:name="P233" style:family="paragraph" style:parent-style-name="Text_20_body" style:list-style-name="L227"/>
    <style:style style:name="P234" style:family="paragraph" style:parent-style-name="Text_20_body" style:list-style-name="L228"/>
    <style:style style:name="P235" style:family="paragraph" style:parent-style-name="Text_20_body" style:list-style-name="L229"/>
    <style:style style:name="P236" style:family="paragraph" style:parent-style-name="Text_20_body" style:list-style-name="L230"/>
    <style:style style:name="P237" style:family="paragraph" style:parent-style-name="Text_20_body" style:list-style-name="L231"/>
    <style:style style:name="P238" style:family="paragraph" style:parent-style-name="Text_20_body" style:list-style-name="L232"/>
    <style:style style:name="P239" style:family="paragraph" style:parent-style-name="Text_20_body" style:list-style-name="L233"/>
    <style:style style:name="P240" style:family="paragraph" style:parent-style-name="Text_20_body" style:list-style-name="L234"/>
    <style:style style:name="P241" style:family="paragraph" style:parent-style-name="Text_20_body" style:list-style-name="L235"/>
    <style:style style:name="P242" style:family="paragraph" style:parent-style-name="Text_20_body" style:list-style-name="L236"/>
    <style:style style:name="P243" style:family="paragraph" style:parent-style-name="Text_20_body" style:list-style-name="L237"/>
    <style:style style:name="P244" style:family="paragraph" style:parent-style-name="Text_20_body" style:list-style-name="L238"/>
    <style:style style:name="P245" style:family="paragraph" style:parent-style-name="Text_20_body" style:list-style-name="L239"/>
    <style:style style:name="P246" style:family="paragraph" style:parent-style-name="Text_20_body" style:list-style-name="L240"/>
    <style:style style:name="P247" style:family="paragraph" style:parent-style-name="Text_20_body" style:list-style-name="L241"/>
    <style:style style:name="P248" style:family="paragraph" style:parent-style-name="Heading_20_1" style:list-style-name="L242">
      <style:text-properties fo:font-size="14pt" style:font-size-asian="14pt" style:font-size-complex="14pt"/>
    </style:style>
    <style:style style:name="P249" style:family="paragraph" style:parent-style-name="Text_20_body" style:list-style-name="L242"/>
    <style:style style:name="P250" style:family="paragraph" style:parent-style-name="Heading_20_1" style:list-style-name="L243">
      <style:text-properties fo:font-size="14pt" style:font-size-asian="14pt" style:font-size-complex="14pt"/>
    </style:style>
    <style:style style:name="P251" style:family="paragraph" style:parent-style-name="Text_20_body" style:list-style-name="L243"/>
    <style:style style:name="P252" style:family="paragraph" style:parent-style-name="Text_20_body" style:list-style-name="L244"/>
    <style:style style:name="P253" style:family="paragraph" style:parent-style-name="Heading_20_1" style:list-style-name="L244">
      <style:text-properties fo:font-size="14pt" style:font-size-asian="14pt" style:font-size-complex="14pt"/>
    </style:style>
    <style:style style:name="P254" style:family="paragraph" style:parent-style-name="Text_20_body" style:list-style-name="L245"/>
    <style:style style:name="P255" style:family="paragraph" style:parent-style-name="Text_20_body" style:list-style-name="L246"/>
    <style:style style:name="P256" style:family="paragraph" style:parent-style-name="Text_20_body" style:list-style-name="L247"/>
    <style:style style:name="P257" style:family="paragraph" style:parent-style-name="Text_20_body" style:list-style-name="L248"/>
    <style:style style:name="P258" style:family="paragraph" style:parent-style-name="Text_20_body" style:list-style-name="L249"/>
    <style:style style:name="P259" style:family="paragraph" style:parent-style-name="Text_20_body" style:list-style-name="L250"/>
    <style:style style:name="P260" style:family="paragraph" style:parent-style-name="Text_20_body" style:list-style-name="L251"/>
    <style:style style:name="P261" style:family="paragraph" style:parent-style-name="Text_20_body" style:list-style-name="L252"/>
    <style:style style:name="P262" style:family="paragraph" style:parent-style-name="Text_20_body" style:list-style-name="L253"/>
    <style:style style:name="P263" style:family="paragraph" style:parent-style-name="Text_20_body" style:list-style-name="L254"/>
    <style:style style:name="P264" style:family="paragraph" style:parent-style-name="Text_20_body" style:list-style-name="L255"/>
    <style:style style:name="P265" style:family="paragraph" style:parent-style-name="Text_20_body" style:list-style-name="L256"/>
    <style:style style:name="P266" style:family="paragraph" style:parent-style-name="Text_20_body" style:list-style-name="L257"/>
    <style:style style:name="P267" style:family="paragraph" style:parent-style-name="Text_20_body" style:list-style-name="L258"/>
    <style:style style:name="P268" style:family="paragraph" style:parent-style-name="Text_20_body" style:list-style-name="L259"/>
    <style:style style:name="P269" style:family="paragraph" style:parent-style-name="Text_20_body" style:list-style-name="L260"/>
    <style:style style:name="P270" style:family="paragraph" style:parent-style-name="Text_20_body" style:list-style-name="L261"/>
    <style:style style:name="P271" style:family="paragraph" style:parent-style-name="Text_20_body" style:list-style-name="L262"/>
    <style:style style:name="P272" style:family="paragraph" style:parent-style-name="Text_20_body" style:list-style-name="L263"/>
    <style:style style:name="P273" style:family="paragraph" style:parent-style-name="Text_20_body" style:list-style-name="L264"/>
    <style:style style:name="P274" style:family="paragraph" style:parent-style-name="Text_20_body" style:list-style-name="L265"/>
    <style:style style:name="P275" style:family="paragraph" style:parent-style-name="Text_20_body" style:list-style-name="L266"/>
    <style:style style:name="P276" style:family="paragraph" style:parent-style-name="Text_20_body" style:list-style-name="L267"/>
    <style:style style:name="P277" style:family="paragraph" style:parent-style-name="Text_20_body" style:list-style-name="L268"/>
    <style:style style:name="P278" style:family="paragraph" style:parent-style-name="Text_20_body" style:list-style-name="L269"/>
    <style:style style:name="P279" style:family="paragraph" style:parent-style-name="Text_20_body" style:list-style-name="L270"/>
    <style:style style:name="P280" style:family="paragraph" style:parent-style-name="Text_20_body" style:list-style-name="L271"/>
    <style:style style:name="P281" style:family="paragraph" style:parent-style-name="Text_20_body" style:list-style-name="L272"/>
    <style:style style:name="P282" style:family="paragraph" style:parent-style-name="Text_20_body" style:list-style-name="L273"/>
    <style:style style:name="P283" style:family="paragraph" style:parent-style-name="Text_20_body" style:list-style-name="L274"/>
    <style:style style:name="P284" style:family="paragraph" style:parent-style-name="Text_20_body" style:list-style-name="L275"/>
    <style:style style:name="P285" style:family="paragraph" style:parent-style-name="Text_20_body" style:list-style-name="L276"/>
    <style:style style:name="P286" style:family="paragraph" style:parent-style-name="Text_20_body" style:list-style-name="L277"/>
    <style:style style:name="P287" style:family="paragraph" style:parent-style-name="Text_20_body" style:list-style-name="L278"/>
    <style:style style:name="P288" style:family="paragraph" style:parent-style-name="Text_20_body" style:list-style-name="L279"/>
    <style:style style:name="P289" style:family="paragraph" style:parent-style-name="Text_20_body" style:list-style-name="L280"/>
    <style:style style:name="P290" style:family="paragraph" style:parent-style-name="Text_20_body" style:list-style-name="L281"/>
    <style:style style:name="P291" style:family="paragraph" style:parent-style-name="Text_20_body" style:list-style-name="L282"/>
    <style:style style:name="P292" style:family="paragraph" style:parent-style-name="Text_20_body" style:list-style-name="L283"/>
    <style:style style:name="P293" style:family="paragraph" style:parent-style-name="Text_20_body" style:list-style-name="L284"/>
    <style:style style:name="P294" style:family="paragraph" style:parent-style-name="Text_20_body" style:list-style-name="L285"/>
    <style:style style:name="P295" style:family="paragraph" style:parent-style-name="Text_20_body" style:list-style-name="L286"/>
    <style:style style:name="P296" style:family="paragraph" style:parent-style-name="Text_20_body" style:list-style-name="L287"/>
    <style:style style:name="P297" style:family="paragraph" style:parent-style-name="Text_20_body" style:list-style-name="L288"/>
    <style:style style:name="P298" style:family="paragraph" style:parent-style-name="Text_20_body" style:list-style-name="L289"/>
    <style:style style:name="P299" style:family="paragraph" style:parent-style-name="Text_20_body" style:list-style-name="L290"/>
    <style:style style:name="P300" style:family="paragraph" style:parent-style-name="Text_20_body" style:list-style-name="L291"/>
    <style:style style:name="P301" style:family="paragraph" style:parent-style-name="Text_20_body" style:list-style-name="L292"/>
    <style:style style:name="P302" style:family="paragraph" style:parent-style-name="Text_20_body" style:list-style-name="L293"/>
    <style:style style:name="P303" style:family="paragraph" style:parent-style-name="Text_20_body" style:list-style-name="L294"/>
    <style:style style:name="P304" style:family="paragraph" style:parent-style-name="Text_20_body" style:list-style-name="L295"/>
    <style:style style:name="P305" style:family="paragraph" style:parent-style-name="Text_20_body" style:list-style-name="L296"/>
    <style:style style:name="P306" style:family="paragraph" style:parent-style-name="Text_20_body" style:list-style-name="L297"/>
    <style:style style:name="P307" style:family="paragraph" style:parent-style-name="Text_20_body" style:list-style-name="L298"/>
    <style:style style:name="P308" style:family="paragraph" style:parent-style-name="Text_20_body" style:list-style-name="L299"/>
    <style:style style:name="P309" style:family="paragraph" style:parent-style-name="Text_20_body" style:list-style-name="L300"/>
    <style:style style:name="P310" style:family="paragraph" style:parent-style-name="Text_20_body" style:list-style-name="L301"/>
    <style:style style:name="P311" style:family="paragraph" style:parent-style-name="Text_20_body" style:list-style-name="L302"/>
    <style:style style:name="P312" style:family="paragraph" style:parent-style-name="Text_20_body" style:list-style-name="L303"/>
    <style:style style:name="P313" style:family="paragraph" style:parent-style-name="Text_20_body" style:list-style-name="L304"/>
    <style:style style:name="P314" style:family="paragraph" style:parent-style-name="Text_20_body" style:list-style-name="L305"/>
    <style:style style:name="P315" style:family="paragraph" style:parent-style-name="Text_20_body" style:list-style-name="L306"/>
    <style:style style:name="P316" style:family="paragraph" style:parent-style-name="Text_20_body" style:list-style-name="L307"/>
    <style:style style:name="P317" style:family="paragraph" style:parent-style-name="Text_20_body" style:list-style-name="L308"/>
    <style:style style:name="P318" style:family="paragraph" style:parent-style-name="Text_20_body" style:list-style-name="L309"/>
    <style:style style:name="P319" style:family="paragraph" style:parent-style-name="Text_20_body" style:list-style-name="L310"/>
    <style:style style:name="P320" style:family="paragraph" style:parent-style-name="Text_20_body" style:list-style-name="L311"/>
    <style:style style:name="P321" style:family="paragraph" style:parent-style-name="Text_20_body" style:list-style-name="L312"/>
    <style:style style:name="P322" style:family="paragraph" style:parent-style-name="Text_20_body" style:list-style-name="L313"/>
    <style:style style:name="P323" style:family="paragraph" style:parent-style-name="Text_20_body" style:list-style-name="L314"/>
    <style:style style:name="P324" style:family="paragraph" style:parent-style-name="Text_20_body" style:list-style-name="L315"/>
    <style:style style:name="P325" style:family="paragraph" style:parent-style-name="Text_20_body" style:list-style-name="L316"/>
    <style:style style:name="P326" style:family="paragraph" style:parent-style-name="Text_20_body" style:list-style-name="L317"/>
    <style:style style:name="P327" style:family="paragraph" style:parent-style-name="Text_20_body" style:list-style-name="L318"/>
    <style:style style:name="P328" style:family="paragraph" style:parent-style-name="Text_20_body" style:list-style-name="L319"/>
    <style:style style:name="P329" style:family="paragraph" style:parent-style-name="Text_20_body" style:list-style-name="L320"/>
    <style:style style:name="P330" style:family="paragraph" style:parent-style-name="Text_20_body" style:list-style-name="L321"/>
    <style:style style:name="P331" style:family="paragraph" style:parent-style-name="Text_20_body" style:list-style-name="L322"/>
    <style:style style:name="P332" style:family="paragraph" style:parent-style-name="Text_20_body" style:list-style-name="L323"/>
    <style:style style:name="P333" style:family="paragraph" style:parent-style-name="Text_20_body" style:list-style-name="L324"/>
    <style:style style:name="P334" style:family="paragraph" style:parent-style-name="Text_20_body" style:list-style-name="L325"/>
    <style:style style:name="T1" style:family="text">
      <style:text-properties fo:font-size="22pt" style:font-size-asian="22pt" style:font-size-complex="22pt"/>
    </style:style>
    <style:style style:name="T2" style:family="text">
      <style:text-properties fo:font-size="16pt" style:font-size-asian="16pt" style:font-size-complex="16pt"/>
    </style:style>
    <text:list-style style:name="L1">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2">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43">
      <text:list-level-style-number text:level="1" text:style-name="Numbering_20_Symbols" loext:num-list-format="%1%." style:num-suffix="." style:num-format="1" text:start-value="6">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44">
      <text:list-level-style-number text:level="1" text:style-name="Numbering_20_Symbols" loext:num-list-format="%1%." style:num-suffix="." style:num-format="1" text:start-value="10">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45">
      <text:list-level-style-number text:level="1" text:style-name="Numbering_20_Symbols" loext:num-list-format="%1%." style:num-suffix="." style:num-format="1" text:start-value="13">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46">
      <text:list-level-style-number text:level="1" text:style-name="Numbering_20_Symbols" loext:num-list-format="%1%." style:num-suffix="." style:num-format="1" text:start-value="15">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4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60">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61">
      <text:list-level-style-number text:level="1" text:style-name="Numbering_20_Symbols" loext:num-list-format="%1%." style:num-suffix="." style:num-format="1" text:start-value="4">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62">
      <text:list-level-style-number text:level="1" text:style-name="Numbering_20_Symbols" loext:num-list-format="%1%." style:num-suffix="." style:num-format="1" text:start-value="8">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63">
      <text:list-level-style-number text:level="1" text:style-name="Numbering_20_Symbols" loext:num-list-format="%1%." style:num-suffix="." style:num-format="1" text:start-value="1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6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6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6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6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6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6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6">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77">
      <text:list-level-style-number text:level="1" text:style-name="Numbering_20_Symbols" loext:num-list-format="%1%." style:num-suffix="." style:num-format="1" text:start-value="5">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78">
      <text:list-level-style-number text:level="1" text:style-name="Numbering_20_Symbols" loext:num-list-format="%1%." style:num-suffix="." style:num-format="1" text:start-value="9">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79">
      <text:list-level-style-number text:level="1" text:style-name="Numbering_20_Symbols" loext:num-list-format="%1%." style:num-suffix="." style:num-format="1" text:start-value="13">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80">
      <text:list-level-style-number text:level="1" text:style-name="Numbering_20_Symbols" loext:num-list-format="%1%." style:num-suffix="." style:num-format="1" text:start-value="17">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8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8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8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8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8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8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8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8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8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9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9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92">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93">
      <text:list-level-style-number text:level="1" text:style-name="Numbering_20_Symbols" loext:num-list-format="%1%." style:num-suffix="." style:num-format="1" text:start-value="5">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94">
      <text:list-level-style-number text:level="1" text:style-name="Numbering_20_Symbols" loext:num-list-format="%1%." style:num-suffix="." style:num-format="1" text:start-value="8">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95">
      <text:list-level-style-number text:level="1" text:style-name="Numbering_20_Symbols" loext:num-list-format="%1%." style:num-suffix="." style:num-format="1" text:start-value="1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96">
      <text:list-level-style-number text:level="1" text:style-name="Numbering_20_Symbols" loext:num-list-format="%1%." style:num-suffix="." style:num-format="1" text:start-value="15">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9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9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9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0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0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0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0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0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0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0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0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0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0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10">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111">
      <text:list-level-style-number text:level="1" text:style-name="Numbering_20_Symbols" loext:num-list-format="%1%." style:num-suffix="." style:num-format="1" text:start-value="6">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112">
      <text:list-level-style-number text:level="1" text:style-name="Numbering_20_Symbols" loext:num-list-format="%1%." style:num-suffix="." style:num-format="1" text:start-value="10">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113">
      <text:list-level-style-number text:level="1" text:style-name="Numbering_20_Symbols" loext:num-list-format="%1%." style:num-suffix="." style:num-format="1" text:start-value="14">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11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1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1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1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1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1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2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2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2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2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2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2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26">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127">
      <text:list-level-style-number text:level="1" text:style-name="Numbering_20_Symbols" loext:num-list-format="%1%." style:num-suffix="." style:num-format="1" text:start-value="5">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128">
      <text:list-level-style-number text:level="1" text:style-name="Numbering_20_Symbols" loext:num-list-format="%1%." style:num-suffix="." style:num-format="1" text:start-value="9">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129">
      <text:list-level-style-number text:level="1" text:style-name="Numbering_20_Symbols" loext:num-list-format="%1%." style:num-suffix="." style:num-format="1" text:start-value="12">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130">
      <text:list-level-style-number text:level="1" text:style-name="Numbering_20_Symbols" loext:num-list-format="%1%." style:num-suffix="." style:num-format="1" text:start-value="15">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13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3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3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3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3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3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3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3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3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4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4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4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43">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144">
      <text:list-level-style-number text:level="1" text:style-name="Numbering_20_Symbols" loext:num-list-format="%1%." style:num-suffix="." style:num-format="1" text:start-value="5">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145">
      <text:list-level-style-number text:level="1" text:style-name="Numbering_20_Symbols" loext:num-list-format="%1%." style:num-suffix="." style:num-format="1" text:start-value="10">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146">
      <text:list-level-style-number text:level="1" text:style-name="Numbering_20_Symbols" loext:num-list-format="%1%." style:num-suffix="." style:num-format="1" text:start-value="13">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147">
      <text:list-level-style-number text:level="1" text:style-name="Numbering_20_Symbols" loext:num-list-format="%1%." style:num-suffix="." style:num-format="1" text:start-value="17">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14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4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5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5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5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5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5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5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5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5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5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59">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160">
      <text:list-level-style-number text:level="1" text:style-name="Numbering_20_Symbols" loext:num-list-format="%1%." style:num-suffix="." style:num-format="1" text:start-value="6">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161">
      <text:list-level-style-number text:level="1" text:style-name="Numbering_20_Symbols" loext:num-list-format="%1%." style:num-suffix="." style:num-format="1" text:start-value="10">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162">
      <text:list-level-style-number text:level="1" text:style-name="Numbering_20_Symbols" loext:num-list-format="%1%." style:num-suffix="." style:num-format="1" text:start-value="14">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163">
      <text:list-level-style-number text:level="1" text:style-name="Numbering_20_Symbols" loext:num-list-format="%1%." style:num-suffix="." style:num-format="1" text:start-value="17">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16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6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6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6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6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6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7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7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7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7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7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7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7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7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7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7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8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8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8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8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8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8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8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8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8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8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9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9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9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9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9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9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9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9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9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9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00">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20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0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0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0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0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0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0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0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0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1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1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1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1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1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1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1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1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18">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21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20">
      <text:list-level-style-number text:level="1" text:style-name="Numbering_20_Symbols" loext:num-list-format="%1%." style:num-suffix="." style:num-format="1" text:start-value="2">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22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22">
      <text:list-level-style-number text:level="1" text:style-name="Numbering_20_Symbols" loext:num-list-format="%1%." style:num-suffix="." style:num-format="1" text:start-value="3">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22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24">
      <text:list-level-style-number text:level="1" text:style-name="Numbering_20_Symbols" loext:num-list-format="%1%." style:num-suffix="." style:num-format="1" text:start-value="4">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22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26">
      <text:list-level-style-number text:level="1" text:style-name="Numbering_20_Symbols" loext:num-list-format="%1%." style:num-suffix="." style:num-format="1" text:start-value="5">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22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28">
      <text:list-level-style-number text:level="1" text:style-name="Numbering_20_Symbols" loext:num-list-format="%1%." style:num-suffix="." style:num-format="1" text:start-value="6">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22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30">
      <text:list-level-style-number text:level="1" text:style-name="Numbering_20_Symbols" loext:num-list-format="%1%." style:num-suffix="." style:num-format="1" text:start-value="7">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231">
      <text:list-level-style-number text:level="1" text:style-name="Numbering_20_Symbols" loext:num-list-format="%1%." style:num-suffix="." style:num-format="1" text:start-value="10">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23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33">
      <text:list-level-style-number text:level="1" text:style-name="Numbering_20_Symbols" loext:num-list-format="%1%." style:num-suffix="." style:num-format="1" text:start-value="1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23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35">
      <text:list-level-style-number text:level="1" text:style-name="Numbering_20_Symbols" loext:num-list-format="%1%." style:num-suffix="." style:num-format="1" text:start-value="13">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23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37">
      <text:list-level-style-number text:level="1" text:style-name="Numbering_20_Symbols" loext:num-list-format="%1%." style:num-suffix="." style:num-format="1" text:start-value="14">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238">
      <text:list-level-style-number text:level="1" text:style-name="Numbering_20_Symbols" loext:num-list-format="%1%." style:num-suffix="." style:num-format="1" text:start-value="17">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23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40">
      <text:list-level-style-number text:level="1" text:style-name="Numbering_20_Symbols" loext:num-list-format="%1%." style:num-suffix="." style:num-format="1" text:start-value="18">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24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4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4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4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4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4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4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4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4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5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5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5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5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5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5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5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5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5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5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6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6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6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6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6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6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6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6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6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6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7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7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7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7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7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7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7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7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7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7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8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8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8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8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8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8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8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8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8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8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9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9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9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93">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29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9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9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9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9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9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0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0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0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0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0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0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0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0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0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0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1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1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1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1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1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1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1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1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1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1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2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2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2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2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2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2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Heading_20_1" text:outline-level="1"><text:span text:style-name="Strong_20_Emphasis"><text:span text:style-name="T1">DIAMOND VALLEY SUSTAINABILITY PLAN — 2025 EDITION</text:span></text:span></text:h>
      <text:p text:style-name="Text_20_body"><text:span text:style-name="Strong_20_Emphasis">Prepared by Sustainable Life</text:span><text:line-break/><text:span text:style-name="Strong_20_Emphasis">This is a living document. Updated annually.</text:span></text:p>
      <text:p text:style-name="Horizontal_20_Line"/>
      <text:h text:style-name="Heading_20_1" text:outline-level="1"><text:span text:style-name="T2">🌿 </text:span><text:span text:style-name="Strong_20_Emphasis"><text:span text:style-name="T2">Dedication</text:span></text:span></text:h>
      <text:p text:style-name="Text_20_body"><text:span text:style-name="Strong_20_Emphasis">Dedicated to the residents of Diamond Valley — past, present, and future —<text:line-break/>whose care for the land, water, and community continues to guide our shared path forward.<text:line-break/>To the youth who will inherit this place, and to the stewards who walk beside them.</text:span></text:p>
      <text:p text:style-name="Horizontal_20_Line"/>
      <text:h text:style-name="Heading_20_1" text:outline-level="1"><text:span text:style-name="T2">📑 </text:span><text:span text:style-name="Strong_20_Emphasis"><text:span text:style-name="T2">Table of Contents (Structural Outline)</text:span></text:span></text:h>
      <text:p text:style-name="Text_20_body"><text:span text:style-name="Emphasis">(Page numbers will populate automatically in your ODT.)</text:span></text:p>
      <text:list text:style-name="L1">
        <text:list-item>
          <text:p text:style-name="P1">Executive Summary</text:p>
        </text:list-item>
        <text:list-item>
          <text:p text:style-name="P1">Vision, Principles &amp; Values</text:p>
        </text:list-item>
        <text:list-item>
          <text:p text:style-name="P1">Community Snapshot — Then &amp; Now</text:p>
        </text:list-item>
        <text:list-item>
          <text:p text:style-name="P1">Key Focus Areas<text:line-break/> 4.1 Water Stewardship<text:line-break/> 4.2 Air Quality &amp; Public Health<text:line-break/> 4.3 Built Environment &amp; Green Building<text:line-break/> 4.4 Local Food Systems<text:line-break/> 4.5 Renewable Energy &amp; Efficiency<text:line-break/> 4.6 Waste Reduction &amp; Circular Economy<text:line-break/> 4.7 Sustainable Transportation<text:line-break/> 4.8 Health, Culture &amp; Livability</text:p>
        </text:list-item>
        <text:list-item>
          <text:p text:style-name="P1">Strategic Actions &amp; Indicators</text:p>
        </text:list-item>
        <text:list-item>
          <text:p text:style-name="P1">Governance &amp; Implementation Framework<text:line-break/> 6.1 Municipal Leadership &amp; Integration<text:line-break/> 6.2 Youth, Education &amp; Civic Participation<text:line-break/> 6.3 Funding, Partnerships &amp; Capacity-Building<text:line-break/> 6.4 Phasing &amp; Timelines</text:p>
        </text:list-item>
        <text:list-item>
          <text:p text:style-name="P1"><text:soft-page-break/>Policy Foundations<text:line-break/> 7.1 Green Reserve Fund<text:line-break/> 7.2 LEED Silver Resolution</text:p>
        </text:list-item>
        <text:list-item>
          <text:p text:style-name="P1">Education, Engagement &amp; Intergenerational Learning</text:p>
        </text:list-item>
        <text:list-item>
          <text:p text:style-name="P1">Monitoring, Evaluation &amp; Adaptive Management</text:p>
        </text:list-item>
        <text:list-item>
          <text:p text:style-name="P1">Appendices<text:line-break/> Appendix A — Data Sources<text:line-break/> Appendix B — Indicators Table<text:line-break/> Appendix C — Action Matrix<text:line-break/> Appendix D — Governance &amp; Reporting Templates<text:line-break/> Appendix E — Partner Organizations &amp; Roles</text:p>
        </text:list-item>
        <text:list-item>
          <text:p text:style-name="P1">Implementation Roadmap</text:p>
        </text:list-item>
        <text:list-item>
          <text:p text:style-name="P1">Acknowledgements</text:p>
        </text:list-item>
        <text:list-item>
          <text:p text:style-name="P1">Version Log</text:p>
        </text:list-item>
      </text:list>
      <text:h text:style-name="Heading_20_1" text:outline-level="1"><text:span text:style-name="T2">🌿 </text:span><text:span text:style-name="Strong_20_Emphasis"><text:span text:style-name="T2">PART 2 — EXECUTIVE SUMMARY (Full-Length Expansion)</text:span></text:span></text:h>
      <text:p text:style-name="Text_20_body">This version is designed to anchor a 45–50 page municipal plan:</text:p>
      <text:list text:style-name="L2">
        <text:list-item>
          <text:p text:style-name="P2">Clear</text:p>
        </text:list-item>
        <text:list-item>
          <text:p text:style-name="P2">Professional</text:p>
        </text:list-item>
        <text:list-item>
          <text:p text:style-name="P2">Public-readable</text:p>
        </text:list-item>
        <text:list-item>
          <text:p text:style-name="P2">Strong narrative and technical grounding</text:p>
        </text:list-item>
        <text:list-item>
          <text:p text:style-name="P2">Sets the tone for Council, partners, and residents</text:p>
        </text:list-item>
      </text:list>
      <text:p text:style-name="Horizontal_20_Line"/>
      <text:h text:style-name="Heading_20_1" text:outline-level="1"><text:span text:style-name="Strong_20_Emphasis"><text:span text:style-name="T2">1. EXECUTIVE SUMMARY</text:span></text:span></text:h>
      <text:p text:style-name="Text_20_body">Diamond Valley stands at a pivotal moment in its history. The community faces growing pressures from climate variability, water scarcity, rising energy costs, regional development demands, and the increasing frequency of wildfire smoke events. At the same time, Diamond Valley benefits from a strong culture of volunteerism, a deep sense of place, a history of local environmental initiatives, and a renewed public interest in resilience, self-sufficiency, and thoughtful growth.</text:p>
      <text:p text:style-name="Text_20_body">The <text:span text:style-name="Strong_20_Emphasis">2025 Sustainability Plan</text:span> responds to these challenges and opportunities by providing a unified, long-term framework designed to guide decisions, policies, and investments across the municipality. This Plan is structured as a <text:span text:style-name="Strong_20_Emphasis">living document</text:span>, updated annually and adapted as new information, technologies, and partnerships emerge.</text:p>
      <text:h text:style-name="Heading_20_3" text:outline-level="3"><text:soft-page-break/><text:span text:style-name="Strong_20_Emphasis"><text:span text:style-name="T2">A Community Rooted in Stewardship</text:span></text:span></text:h>
      <text:p text:style-name="Text_20_body">Diamond Valley has always been shaped by its land and waters — the Sheep River, the foothills ecosystem, and the sweeping prairies that open to the Rocky Mountains. Residents have shown resilience through floods, drought cycles, economic transitions, and infrastructure changes. Local efforts such as the Repair Café, rainwater harvesting programs, xeriscaping education, youth-led sustainability projects, maker culture, and agricultural heritage continue to define the community’s values and priorities.</text:p>
      <text:p text:style-name="Text_20_body">This Plan builds on these historical strengths while integrating modern sustainability tools, regional science, and community aspirations.</text:p>
      <text:p text:style-name="Horizontal_20_Line"/>
      <text:h text:style-name="Heading_20_1" text:outline-level="1"><text:span text:style-name="Strong_20_Emphasis"><text:span text:style-name="T2">Plan Purpose</text:span></text:span></text:h>
      <text:p text:style-name="Text_20_body">This Sustainability Plan serves five main purposes:</text:p>
      <text:h text:style-name="Heading_20_3" text:outline-level="3"><text:span text:style-name="Strong_20_Emphasis">1. Provide Clear Direction for Council Decision-Making</text:span></text:h>
      <text:p text:style-name="Text_20_body">The Plan outlines strategic actions, indicators, and policy tools that support long-term sustainability. It is intended to guide budgeting, land-use decisions, infrastructure planning, and municipal operations.</text:p>
      <text:h text:style-name="Heading_20_3" text:outline-level="3"><text:span text:style-name="Strong_20_Emphasis">2. Strengthen Water, Energy, and Climate Resilience</text:span></text:h>
      <text:p text:style-name="Text_20_body">Actions focus on conservation, efficiency, renewable energy, watershed health, air quality protection, low-impact development, and climate adaptation.</text:p>
      <text:h text:style-name="Heading_20_3" text:outline-level="3"><text:span text:style-name="Strong_20_Emphasis">3. Support Local Economic and Circular Economy Growth</text:span></text:h>
      <text:p text:style-name="Text_20_body">By fostering repair, reuse, local production, small-scale manufacturing, and local green jobs, the Plan strengthens community self-reliance and keeps value circulating within Diamond Valley.</text:p>
      <text:h text:style-name="Heading_20_3" text:outline-level="3"><text:span text:style-name="Strong_20_Emphasis">4. Build Intergenerational Knowledge and Community Participation</text:span></text:h>
      <text:p text:style-name="Text_20_body">Youth engagement, public education, partnerships with schools, and hands-on community initiatives help build long-term stewardship.</text:p>
      <text:h text:style-name="Heading_20_3" text:outline-level="3"><text:span text:style-name="Strong_20_Emphasis">5. Promote Long-Term Financial Responsibility</text:span></text:h>
      <text:p text:style-name="Text_20_body">Initiatives such as the reinstated <text:span text:style-name="Strong_20_Emphasis">Green Reserve Fund</text:span> ensure that operational savings support future sustainability improvements and reduce long-term costs for taxpayers.</text:p>
      <text:p text:style-name="Horizontal_20_Line"/>
      <text:h text:style-name="Heading_20_1" text:outline-level="1"><text:soft-page-break/><text:span text:style-name="Strong_20_Emphasis"><text:span text:style-name="T2">Plan Structure</text:span></text:span></text:h>
      <text:p text:style-name="Text_20_body">The Plan is organized into thirteen sections:</text:p>
      <text:list text:style-name="L3">
        <text:list-item>
          <text:p text:style-name="P3">Executive Summary</text:p>
        </text:list-item>
        <text:list-item>
          <text:p text:style-name="P3">Vision, Principles &amp; Values</text:p>
        </text:list-item>
        <text:list-item>
          <text:p text:style-name="P3">Community Snapshot — Then &amp; Now</text:p>
        </text:list-item>
        <text:list-item>
          <text:p text:style-name="P3">Key Focus Areas</text:p>
        </text:list-item>
        <text:list-item>
          <text:p text:style-name="P3">Strategic Actions &amp; Indicators</text:p>
        </text:list-item>
        <text:list-item>
          <text:p text:style-name="P3">Governance &amp; Implementation Framework</text:p>
        </text:list-item>
        <text:list-item>
          <text:p text:style-name="P3">Policy Foundations</text:p>
        </text:list-item>
        <text:list-item>
          <text:p text:style-name="P3">Education, Engagement &amp; Intergenerational Learning</text:p>
        </text:list-item>
        <text:list-item>
          <text:p text:style-name="P3">Monitoring, Evaluation &amp; Adaptive Management</text:p>
        </text:list-item>
        <text:list-item>
          <text:p text:style-name="P3">Appendices</text:p>
        </text:list-item>
        <text:list-item>
          <text:p text:style-name="P3">Implementation Roadmap</text:p>
        </text:list-item>
        <text:list-item>
          <text:p text:style-name="P3">Acknowledgements</text:p>
        </text:list-item>
        <text:list-item>
          <text:p text:style-name="P3">Version Log</text:p>
        </text:list-item>
      </text:list>
      <text:p text:style-name="Text_20_body">Each section builds on the last, creating a clear pathway from high-level vision to practical, on-the-ground action.</text:p>
      <text:p text:style-name="Horizontal_20_Line"/>
      <text:h text:style-name="Heading_20_1" text:outline-level="1"><text:span text:style-name="Strong_20_Emphasis"><text:span text:style-name="T2">Eight Key Focus Areas</text:span></text:span></text:h>
      <text:p text:style-name="Text_20_body">The heart of the Plan is built around eight interconnected themes:</text:p>
      <text:list text:style-name="L4">
        <text:list-item>
          <text:p text:style-name="P4"><text:span text:style-name="Strong_20_Emphasis">Water Stewardship</text:span></text:p>
        </text:list-item>
        <text:list-item>
          <text:p text:style-name="P4"><text:span text:style-name="Strong_20_Emphasis">Air Quality &amp; Public Health</text:span></text:p>
        </text:list-item>
        <text:list-item>
          <text:p text:style-name="P4"><text:span text:style-name="Strong_20_Emphasis">Built Environment &amp; Green Building</text:span></text:p>
        </text:list-item>
        <text:list-item>
          <text:p text:style-name="P4"><text:span text:style-name="Strong_20_Emphasis">Local Food Systems</text:span></text:p>
        </text:list-item>
        <text:list-item>
          <text:p text:style-name="P4"><text:span text:style-name="Strong_20_Emphasis">Renewable Energy &amp; Efficiency</text:span></text:p>
        </text:list-item>
        <text:list-item>
          <text:p text:style-name="P4"><text:span text:style-name="Strong_20_Emphasis">Waste Reduction &amp; Circular Economy</text:span></text:p>
        </text:list-item>
        <text:list-item>
          <text:p text:style-name="P4"><text:span text:style-name="Strong_20_Emphasis">Sustainable Transportation</text:span></text:p>
        </text:list-item>
        <text:list-item>
          <text:p text:style-name="P4"><text:span text:style-name="Strong_20_Emphasis">Health, Culture &amp; Livability</text:span></text:p>
        </text:list-item>
      </text:list>
      <text:p text:style-name="Text_20_body"><text:soft-page-break/>Each area includes:</text:p>
      <text:list text:style-name="L5">
        <text:list-item>
          <text:p text:style-name="P5">Context and rationale</text:p>
        </text:list-item>
        <text:list-item>
          <text:p text:style-name="P5">Detailed objectives</text:p>
        </text:list-item>
        <text:list-item>
          <text:p text:style-name="P5">Strategic actions for implementation</text:p>
        </text:list-item>
        <text:list-item>
          <text:p text:style-name="P5">Clear indicators to measure progress</text:p>
        </text:list-item>
        <text:list-item>
          <text:p text:style-name="P5">Partnerships and cross-connection opportunities</text:p>
        </text:list-item>
      </text:list>
      <text:p text:style-name="Horizontal_20_Line"/>
      <text:h text:style-name="Heading_20_1" text:outline-level="1"><text:span text:style-name="Strong_20_Emphasis"><text:span text:style-name="T2">Foundational Policies</text:span></text:span></text:h>
      <text:p text:style-name="Text_20_body">Two long-term mechanisms anchor the Plan:</text:p>
      <text:h text:style-name="Heading_20_3" text:outline-level="3"><text:span text:style-name="Strong_20_Emphasis">1. Green Reserve Fund (Reinstatement Proposal)</text:span></text:h>
      <text:p text:style-name="Text_20_body">This fund reinvests operational savings from efficiency projects into future improvements.<text:line-break/>It ensures predictable funding for sustainability initiatives and long-term cost savings.</text:p>
      <text:h text:style-name="Heading_20_3" text:outline-level="3"><text:span text:style-name="Strong_20_Emphasis">2. LEED Silver Standard for Municipal Buildings</text:span></text:h>
      <text:p text:style-name="Text_20_body">Aligns local infrastructure with best practices in:</text:p>
      <text:list text:style-name="L6">
        <text:list-item>
          <text:p text:style-name="P6">Energy efficiency</text:p>
        </text:list-item>
        <text:list-item>
          <text:p text:style-name="P6">Indoor air quality</text:p>
        </text:list-item>
        <text:list-item>
          <text:p text:style-name="P6">Water conservation</text:p>
        </text:list-item>
        <text:list-item>
          <text:p text:style-name="P6">Materials and waste management</text:p>
        </text:list-item>
        <text:list-item>
          <text:p text:style-name="P6">Lifecycle costs</text:p>
        </text:list-item>
      </text:list>
      <text:p text:style-name="Text_20_body">This policy supports responsible asset management and long-term operational savings.</text:p>
      <text:p text:style-name="Horizontal_20_Line"/>
      <text:h text:style-name="Heading_20_1" text:outline-level="1"><text:span text:style-name="Strong_20_Emphasis"><text:span text:style-name="T2">Governance, Partnerships &amp; Engagement</text:span></text:span></text:h>
      <text:p text:style-name="Text_20_body">Effective implementation requires collaboration across:</text:p>
      <text:list text:style-name="L7">
        <text:list-item>
          <text:p text:style-name="P7">Town Council and Administration</text:p>
        </text:list-item>
        <text:list-item>
          <text:p text:style-name="P7">A reinstated Sustainability Advisory Committee</text:p>
        </text:list-item>
        <text:list-item>
          <text:p text:style-name="P7">Local schools and educators</text:p>
        </text:list-item>
        <text:list-item>
          <text:p text:style-name="P7">Regional partners (CRAZ, BRBC, Cows and Fish, Water Coalitions)</text:p>
        </text:list-item>
        <text:list-item>
          <text:p text:style-name="P7"><text:soft-page-break/>Local businesses and makers</text:p>
        </text:list-item>
        <text:list-item>
          <text:p text:style-name="P7">Residents and volunteers</text:p>
        </text:list-item>
      </text:list>
      <text:p text:style-name="Text_20_body">The Plan outlines clear governance responsibilities, reporting pathways, community engagement methods, and youth leadership opportunities.</text:p>
      <text:p text:style-name="Horizontal_20_Line"/>
      <text:h text:style-name="Heading_20_1" text:outline-level="1"><text:span text:style-name="Strong_20_Emphasis"><text:span text:style-name="T2">Monitoring, Evaluation &amp; Adaptation</text:span></text:span></text:h>
      <text:p text:style-name="Text_20_body">Annual reporting and clear indicators allow:</text:p>
      <text:list text:style-name="L8">
        <text:list-item>
          <text:p text:style-name="P8">Measurement of progress</text:p>
        </text:list-item>
        <text:list-item>
          <text:p text:style-name="P8">Identification of emerging issues</text:p>
        </text:list-item>
        <text:list-item>
          <text:p text:style-name="P8">Evidence-based decision-making</text:p>
        </text:list-item>
        <text:list-item>
          <text:p text:style-name="P8">Adaptive management as conditions evolve</text:p>
        </text:list-item>
      </text:list>
      <text:p text:style-name="Text_20_body">A mid-term review every 3 years ensures the Plan remains relevant.</text:p>
      <text:p text:style-name="Horizontal_20_Line"/>
      <text:h text:style-name="Heading_20_1" text:outline-level="1"><text:span text:style-name="Strong_20_Emphasis"><text:span text:style-name="T2">A Shared Path Forward</text:span></text:span></text:h>
      <text:p text:style-name="Text_20_body">This Sustainability Plan is a commitment — to stewardship, to community wellbeing, and to resilience that spans generations. It is both practical and aspirational, grounded in local knowledge while informed by regional and national sustainability standards.</text:p>
      <text:p text:style-name="Text_20_body">It recognizes that:</text:p>
      <text:list text:style-name="L9">
        <text:list-item>
          <text:p text:style-name="P9">Sustainability is not a single project, but a practice.</text:p>
        </text:list-item>
        <text:list-item>
          <text:p text:style-name="P9">Resilience grows when communities act together.</text:p>
        </text:list-item>
        <text:list-item>
          <text:p text:style-name="P9">Long-term prosperity depends on the health of our land, water, and people.</text:p>
        </text:list-item>
      </text:list>
      <text:p text:style-name="Text_20_body">Diamond Valley is ready to take the next step.<text:line-break/>This Plan offers the guiding framework to do so with clarity, purpose, and confidence.</text:p>
      <text:h text:style-name="Heading_20_1" text:outline-level="1"><text:span text:style-name="T2">🌿 </text:span><text:span text:style-name="Strong_20_Emphasis"><text:span text:style-name="T2">2. VISION, PRINCIPLES &amp; VALUES</text:span></text:span></text:h>
      <text:p text:style-name="Text_20_body">The Vision and Principles in this Plan express the long-term direction for Diamond Valley and serve as touchstones for decision-making. They guide Council, Administration, residents, partners, and future generations by establishing a shared understanding of what a sustainable, resilient, and thriving community looks like.</text:p>
      <text:p text:style-name="Text_20_body"><text:soft-page-break/>This section is foundational:<text:line-break/>Every objective, action, indicator, and policy in the Plan aligns directly with these principles.</text:p>
      <text:p text:style-name="Horizontal_20_Line"/>
      <text:h text:style-name="Heading_20_1" text:outline-level="1"><text:span text:style-name="Strong_20_Emphasis"><text:span text:style-name="T2">2.1 Vision Statement</text:span></text:span></text:h>
      <text:p text:style-name="Text_20_body"><text:span text:style-name="Strong_20_Emphasis">To cultivate a resilient, equitable, and self-sustaining community rooted in stewardship of the land, protection of our waters, local innovation, intergenerational learning, and shared responsibility. Diamond Valley is a place where sustainability is practiced every day — in our homes, public spaces, economic choices, and relationships with one another.</text:span></text:p>
      <text:p text:style-name="Text_20_body">This Vision reflects the community’s identity and aspirations:</text:p>
      <text:list text:style-name="L10">
        <text:list-item>
          <text:p text:style-name="P10">A town that values its natural surroundings.</text:p>
        </text:list-item>
        <text:list-item>
          <text:p text:style-name="P10">A community that plans with intention and accountability.</text:p>
        </text:list-item>
        <text:list-item>
          <text:p text:style-name="P10">A place where resilience is built through meaningful participation.</text:p>
        </text:list-item>
        <text:list-item>
          <text:p text:style-name="P10">A future where prosperity and environmental stewardship reinforce each other.</text:p>
        </text:list-item>
      </text:list>
      <text:p text:style-name="Horizontal_20_Line"/>
      <text:h text:style-name="Heading_20_1" text:outline-level="1"><text:span text:style-name="Strong_20_Emphasis"><text:span text:style-name="T2">2.2 Guiding Principles</text:span></text:span></text:h>
      <text:p text:style-name="Text_20_body">The following principles define how the Vision is translated into practice. They shape policy development, strategic actions, governance, and community engagement.</text:p>
      <text:p text:style-name="Horizontal_20_Line"/>
      <text:h text:style-name="Heading_20_2" text:outline-level="2"><text:span text:style-name="Strong_20_Emphasis"><text:span text:style-name="T2">1. Integration</text:span></text:span></text:h>
      <text:p text:style-name="Text_20_body">Sustainability is not a stand-alone initiative.<text:line-break/>It is a lens applied to <text:span text:style-name="Emphasis">every</text:span> decision — budgeting, land use, infrastructure, economic development, and operations.</text:p>
      <text:p text:style-name="Text_20_body">Integration ensures:</text:p>
      <text:list text:style-name="L11">
        <text:list-item>
          <text:p text:style-name="P11">Balanced consideration of environmental, social, cultural, and economic impacts</text:p>
        </text:list-item>
        <text:list-item>
          <text:p text:style-name="P11">Reduction of long-term risks</text:p>
        </text:list-item>
        <text:list-item>
          <text:p text:style-name="P11">Improved efficiency and cost savings</text:p>
        </text:list-item>
        <text:list-item>
          <text:p text:style-name="P11">Protection of core community assets (land, water, air, financial resources)</text:p>
        </text:list-item>
      </text:list>
      <text:p text:style-name="Horizontal_20_Line"/>
      <text:h text:style-name="Heading_20_2" text:outline-level="2"><text:soft-page-break/><text:span text:style-name="Strong_20_Emphasis"><text:span text:style-name="T2">2. Stewardship &amp; Ecological Responsibility</text:span></text:span></text:h>
      <text:p text:style-name="Text_20_body">Diamond Valley has a responsibility to care for the lands and waters that sustain it.</text:p>
      <text:p text:style-name="Text_20_body">This principle includes:</text:p>
      <text:list text:style-name="L12">
        <text:list-item>
          <text:p text:style-name="P12">Protecting watershed health</text:p>
        </text:list-item>
        <text:list-item>
          <text:p text:style-name="P12">Conserving biodiversity</text:p>
        </text:list-item>
        <text:list-item>
          <text:p text:style-name="P12">Reducing pollution and emissions</text:p>
        </text:list-item>
        <text:list-item>
          <text:p text:style-name="P12">Supporting nature-based solutions</text:p>
        </text:list-item>
        <text:list-item>
          <text:p text:style-name="P12">Building a sustainable relationship with the Sheep River and foothills ecosystems</text:p>
        </text:list-item>
      </text:list>
      <text:p text:style-name="Text_20_body">Stewardship is a shared responsibility — across generations, sectors, and communities.</text:p>
      <text:p text:style-name="Horizontal_20_Line"/>
      <text:h text:style-name="Heading_20_2" text:outline-level="2"><text:span text:style-name="Strong_20_Emphasis"><text:span text:style-name="T2">3. Resilience &amp; Climate Adaptation</text:span></text:span></text:h>
      <text:p text:style-name="Text_20_body">A resilient community anticipates risks and takes proactive steps to reduce vulnerability.</text:p>
      <text:p text:style-name="Text_20_body">Diamond Valley strengthens resilience through:</text:p>
      <text:list text:style-name="L13">
        <text:list-item>
          <text:p text:style-name="P13">Water security planning</text:p>
        </text:list-item>
        <text:list-item>
          <text:p text:style-name="P13">Low-impact development</text:p>
        </text:list-item>
        <text:list-item>
          <text:p text:style-name="P13">Wildfire smoke and air quality preparedness</text:p>
        </text:list-item>
        <text:list-item>
          <text:p text:style-name="P13">Reducing reliance on external supply chains</text:p>
        </text:list-item>
        <text:list-item>
          <text:p text:style-name="P13">Energy efficiency and renewable energy adoption</text:p>
        </text:list-item>
        <text:list-item>
          <text:p text:style-name="P13">Building infrastructure that withstands climate extremes</text:p>
        </text:list-item>
      </text:list>
      <text:p text:style-name="Text_20_body">Resilience ensures continuity, stability, and wellbeing in the face of change.</text:p>
      <text:p text:style-name="Horizontal_20_Line"/>
      <text:h text:style-name="Heading_20_2" text:outline-level="2"><text:span text:style-name="Strong_20_Emphasis"><text:span text:style-name="T2">4. Equity &amp; Inclusion</text:span></text:span></text:h>
      <text:p text:style-name="Text_20_body">A sustainable community supports the wellbeing of all residents.</text:p>
      <text:p text:style-name="Text_20_body">Equity means:</text:p>
      <text:list text:style-name="L14">
        <text:list-item>
          <text:p text:style-name="P14">Fair access to services</text:p>
        </text:list-item>
        <text:list-item>
          <text:p text:style-name="P14">Inclusion of diverse voices</text:p>
        </text:list-item>
        <text:list-item>
          <text:p text:style-name="P14">Support for vulnerable populations</text:p>
        </text:list-item>
        <text:list-item>
          <text:p text:style-name="P14"><text:soft-page-break/>Intergenerational consideration — today’s decisions must not compromise tomorrow’s residents</text:p>
        </text:list-item>
        <text:list-item>
          <text:p text:style-name="P14">Urban design and policy choices that promote health, accessibility, and safety</text:p>
        </text:list-item>
      </text:list>
      <text:p text:style-name="Text_20_body">Sustainability is strongest when it reflects the needs and aspirations of the full community.</text:p>
      <text:p text:style-name="Horizontal_20_Line"/>
      <text:h text:style-name="Heading_20_2" text:outline-level="2"><text:span text:style-name="Strong_20_Emphasis"><text:span text:style-name="T2">5. Circular Economy &amp; Resource Efficiency</text:span></text:span></text:h>
      <text:p text:style-name="Text_20_body">Diamond Valley recognizes that waste is a resource, and local loops create value.</text:p>
      <text:p text:style-name="Text_20_body">Principles include:</text:p>
      <text:list text:style-name="L15">
        <text:list-item>
          <text:p text:style-name="P15">Extending the life of products through repair and reuse</text:p>
        </text:list-item>
        <text:list-item>
          <text:p text:style-name="P15">Reducing landfill-bound materials</text:p>
        </text:list-item>
        <text:list-item>
          <text:p text:style-name="P15">Localizing production where possible</text:p>
        </text:list-item>
        <text:list-item>
          <text:p text:style-name="P15">Supporting maker culture and small-scale manufacturing</text:p>
        </text:list-item>
        <text:list-item>
          <text:p text:style-name="P15">Encouraging sustainable procurement</text:p>
        </text:list-item>
        <text:list-item>
          <text:p text:style-name="P15">Designing systems that minimize waste and maximize efficiency</text:p>
        </text:list-item>
      </text:list>
      <text:p text:style-name="Text_20_body">This principle supports local economic development and reduces environmental impact.</text:p>
      <text:p text:style-name="Horizontal_20_Line"/>
      <text:h text:style-name="Heading_20_2" text:outline-level="2"><text:span text:style-name="Strong_20_Emphasis"><text:span text:style-name="T2">6. Transparency, Accountability &amp; Continuous Improvement</text:span></text:span></text:h>
      <text:p text:style-name="Text_20_body">Trust grows when decisions and outcomes are clear.</text:p>
      <text:p text:style-name="Text_20_body">This Plan supports:</text:p>
      <text:list text:style-name="L16">
        <text:list-item>
          <text:p text:style-name="P16">Public reporting on indicators</text:p>
        </text:list-item>
        <text:list-item>
          <text:p text:style-name="P16">Annual progress updates</text:p>
        </text:list-item>
        <text:list-item>
          <text:p text:style-name="P16">Mid-term reviews</text:p>
        </text:list-item>
        <text:list-item>
          <text:p text:style-name="P16">Evidence-based decision-making</text:p>
        </text:list-item>
        <text:list-item>
          <text:p text:style-name="P16">Accessible communication for residents and partners</text:p>
        </text:list-item>
      </text:list>
      <text:p text:style-name="Text_20_body">Accountability ensures that the Sustainability Plan remains relevant, credible, and effective.</text:p>
      <text:p text:style-name="Horizontal_20_Line"/>
      <text:h text:style-name="Heading_20_2" text:outline-level="2"><text:span text:style-name="Strong_20_Emphasis"><text:span text:style-name="T2">7. Learning, Innovation &amp; Collaboration</text:span></text:span></text:h>
      <text:p text:style-name="Text_20_body">Sustainability is an evolving field, requiring openness to new ideas, technologies, and partnerships.</text:p>
      <text:p text:style-name="Text_20_body"><text:soft-page-break/>Diamond Valley embraces:</text:p>
      <text:list text:style-name="L17">
        <text:list-item>
          <text:p text:style-name="P17">Education for all ages</text:p>
        </text:list-item>
        <text:list-item>
          <text:p text:style-name="P17">Partnerships with schools, post-secondary institutions, NGOs, and regional agencies</text:p>
        </text:list-item>
        <text:list-item>
          <text:p text:style-name="P17">Pilot projects that encourage innovation</text:p>
        </text:list-item>
        <text:list-item>
          <text:p text:style-name="P17">Sharing knowledge across communities</text:p>
        </text:list-item>
        <text:list-item>
          <text:p text:style-name="P17">Supporting local entrepreneurs and makers</text:p>
        </text:list-item>
      </text:list>
      <text:p text:style-name="Text_20_body">Collaboration strengthens resilience and expands local capacity.</text:p>
      <text:p text:style-name="Horizontal_20_Line"/>
      <text:h text:style-name="Heading_20_1" text:outline-level="1"><text:span text:style-name="Strong_20_Emphasis"><text:span text:style-name="T2">2.3 Core Values</text:span></text:span></text:h>
      <text:p text:style-name="Text_20_body">Values guide the culture, behaviors, and priorities of the community. They represent what matters most to the people of Diamond Valley.</text:p>
      <text:p text:style-name="Horizontal_20_Line"/>
      <text:h text:style-name="Heading_20_3" text:outline-level="3"><text:span text:style-name="Strong_20_Emphasis">Community Empowerment</text:span></text:h>
      <text:p text:style-name="Text_20_body">Residents are central to the success of every sustainability initiative.<text:line-break/>The Plan supports hands-on participation, volunteer efforts, youth leadership, and opportunities for community-led projects.</text:p>
      <text:p text:style-name="Text_20_body"><text:span text:style-name="Strong_20_Emphasis">Values in action:</text:span></text:p>
      <text:list text:style-name="L18">
        <text:list-item>
          <text:p text:style-name="P18">Repair Café volunteers</text:p>
        </text:list-item>
        <text:list-item>
          <text:p text:style-name="P18">Community gardens</text:p>
        </text:list-item>
        <text:list-item>
          <text:p text:style-name="P18">Youth advisory roles</text:p>
        </text:list-item>
        <text:list-item>
          <text:p text:style-name="P18">Makerspace activities</text:p>
        </text:list-item>
        <text:list-item>
          <text:p text:style-name="P18">Participatory workshops</text:p>
        </text:list-item>
      </text:list>
      <text:p text:style-name="Horizontal_20_Line"/>
      <text:h text:style-name="Heading_20_3" text:outline-level="3"><text:span text:style-name="Strong_20_Emphasis">Ecological Integrity</text:span></text:h>
      <text:p text:style-name="Text_20_body">Diamond Valley’s identity is tied to the health of the Sheep River and surrounding ecosystems.<text:line-break/>Protecting ecological integrity means safeguarding biodiversity, soil, water, wildlife corridors, and natural landscapes.</text:p>
      <text:p text:style-name="Text_20_body"><text:span text:style-name="Strong_20_Emphasis">Values in action:</text:span></text:p>
      <text:list text:style-name="L19">
        <text:list-item>
          <text:p text:style-name="P19">Riparian protection</text:p>
        </text:list-item>
        <text:list-item>
          <text:p text:style-name="P19"><text:soft-page-break/>Native and xeriscape plantings</text:p>
        </text:list-item>
        <text:list-item>
          <text:p text:style-name="P19">Habitat restoration</text:p>
        </text:list-item>
        <text:list-item>
          <text:p text:style-name="P19">Watershed education</text:p>
        </text:list-item>
      </text:list>
      <text:p text:style-name="Horizontal_20_Line"/>
      <text:h text:style-name="Heading_20_3" text:outline-level="3"><text:span text:style-name="Strong_20_Emphasis">Intergenerational Responsibility</text:span></text:h>
      <text:p text:style-name="Text_20_body">Sustainability ensures that future generations inherit a community with strong foundations and thriving natural systems.</text:p>
      <text:p text:style-name="Text_20_body"><text:span text:style-name="Strong_20_Emphasis">Values in action:</text:span></text:p>
      <text:list text:style-name="L20">
        <text:list-item>
          <text:p text:style-name="P20">Youth programming</text:p>
        </text:list-item>
        <text:list-item>
          <text:p text:style-name="P20">School partnerships</text:p>
        </text:list-item>
        <text:list-item>
          <text:p text:style-name="P20">Long-term infrastructure planning</text:p>
        </text:list-item>
        <text:list-item>
          <text:p text:style-name="P20">Water and energy conservation</text:p>
        </text:list-item>
      </text:list>
      <text:p text:style-name="Horizontal_20_Line"/>
      <text:h text:style-name="Heading_20_3" text:outline-level="3"><text:span text:style-name="Strong_20_Emphasis">Innovation &amp; Craftsmanship</text:span></text:h>
      <text:p text:style-name="Text_20_body">The town has a strong culture of creativity and practical skill — from makers to repairers to builders.</text:p>
      <text:p text:style-name="Text_20_body"><text:span text:style-name="Strong_20_Emphasis">Values in action:</text:span></text:p>
      <text:list text:style-name="L21">
        <text:list-item>
          <text:p text:style-name="P21">Local micro-manufacturing</text:p>
        </text:list-item>
        <text:list-item>
          <text:p text:style-name="P21">Materials reuse systems</text:p>
        </text:list-item>
        <text:list-item>
          <text:p text:style-name="P21">Craft-focused entrepreneurship</text:p>
        </text:list-item>
        <text:list-item>
          <text:p text:style-name="P21">Community-driven problem-solving</text:p>
        </text:list-item>
      </text:list>
      <text:p text:style-name="Horizontal_20_Line"/>
      <text:h text:style-name="Heading_20_3" text:outline-level="3"><text:span text:style-name="Strong_20_Emphasis">Health, Wellbeing &amp; Belonging</text:span></text:h>
      <text:p text:style-name="Text_20_body">A thriving community supports social connection, mental health, physical activity, and a sense of belonging.</text:p>
      <text:p text:style-name="Text_20_body"><text:span text:style-name="Strong_20_Emphasis">Values in action:</text:span></text:p>
      <text:list text:style-name="L22">
        <text:list-item>
          <text:p text:style-name="P22">Trails and active transportation</text:p>
        </text:list-item>
        <text:list-item>
          <text:p text:style-name="P22">Nature-based recreation</text:p>
        </text:list-item>
        <text:list-item>
          <text:p text:style-name="P22">Cultural programming</text:p>
        </text:list-item>
        <text:list-item>
          <text:p text:style-name="P22"><text:soft-page-break/>Accessible public spaces</text:p>
        </text:list-item>
      </text:list>
      <text:h text:style-name="Heading_20_1" text:outline-level="1"><text:span text:style-name="T2">🌿 </text:span><text:span text:style-name="Strong_20_Emphasis"><text:span text:style-name="T2">3. COMMUNITY SNAPSHOT — THEN &amp; NOW</text:span></text:span></text:h>
      <text:p text:style-name="Text_20_body">Sustainability planning must begin with a clear understanding of where a community has been, where it is now, and the pressures shaping its future. Diamond Valley’s identity is shaped by its geography, economy, culture, natural systems, and long history of community-led stewardship.</text:p>
      <text:p text:style-name="Text_20_body">This section provides a contextual foundation for the Sustainability Plan, drawing from historical information, community experience, regional data, and emerging environmental and economic trends.</text:p>
      <text:p text:style-name="Horizontal_20_Line"/>
      <text:h text:style-name="Heading_20_1" text:outline-level="1"><text:span text:style-name="Strong_20_Emphasis"><text:span text:style-name="T2">3.1 Historical Context: Foundations of Stewardship (2006–2008)</text:span></text:span></text:h>
      <text:p text:style-name="Text_20_body">Diamond Valley’s modern sustainability journey began with the <text:span text:style-name="Strong_20_Emphasis">2006–2008 Integrated Community Sustainability Plan (ICSP)</text:span>, developed in partnership with residents, youth, and local organizations.</text:p>
      <text:p text:style-name="Text_20_body">Key features of the ICSP:</text:p>
      <text:list text:style-name="L23">
        <text:list-item>
          <text:p text:style-name="P23"><text:span text:style-name="Strong_20_Emphasis">Youth voting members</text:span> on the Sustainability Committee — a rare and progressive approach.</text:p>
        </text:list-item>
        <text:list-item>
          <text:p text:style-name="P23">Strong emphasis on <text:span text:style-name="Strong_20_Emphasis">water stewardship</text:span> and <text:span text:style-name="Strong_20_Emphasis">community resilience</text:span>.</text:p>
        </text:list-item>
        <text:list-item>
          <text:p text:style-name="P23">Focus on long-term visioning for a period of 50+ years.</text:p>
        </text:list-item>
        <text:list-item>
          <text:p text:style-name="P23">Integration of community feedback through workshops, surveys, and citizen-led discussions.</text:p>
        </text:list-item>
      </text:list>
      <text:p text:style-name="Text_20_body">This early work highlighted several community priorities that remain relevant today:</text:p>
      <text:list text:style-name="L24">
        <text:list-item>
          <text:p text:style-name="P24">Protect water and natural areas</text:p>
        </text:list-item>
        <text:list-item>
          <text:p text:style-name="P24">Encourage local economic development</text:p>
        </text:list-item>
        <text:list-item>
          <text:p text:style-name="P24">Support intergenerational learning</text:p>
        </text:list-item>
        <text:list-item>
          <text:p text:style-name="P24">Reduce waste and promote reuse</text:p>
        </text:list-item>
        <text:list-item>
          <text:p text:style-name="P24">Maintain a strong sense of community identity</text:p>
        </text:list-item>
      </text:list>
      <text:p text:style-name="Text_20_body">The ICSP laid the groundwork for the Plan you are now developing — the 2025 edition builds from those same values while expanding into modern sustainability practices.</text:p>
      <text:p text:style-name="Horizontal_20_Line"/>
      <text:h text:style-name="Heading_20_1" text:outline-level="1"><text:span text:style-name="Strong_20_Emphasis"><text:span text:style-name="T2">3.2 Amalgamation and Governance Transitions (2008–2023)</text:span></text:span></text:h>
      <text:p text:style-name="Text_20_body">The amalgamation of Turner Valley and Black Diamond brought opportunities and challenges:</text:p>
      <text:h text:style-name="Heading_20_3" text:outline-level="3"><text:soft-page-break/><text:span text:style-name="Strong_20_Emphasis">Opportunities:</text:span></text:h>
      <text:list text:style-name="L25">
        <text:list-item>
          <text:p text:style-name="P25">Unified administrative structure</text:p>
        </text:list-item>
        <text:list-item>
          <text:p text:style-name="P25">Shared infrastructure and resources</text:p>
        </text:list-item>
        <text:list-item>
          <text:p text:style-name="P25">Ability to streamline policies</text:p>
        </text:list-item>
        <text:list-item>
          <text:p text:style-name="P25">Potential for coordinated long-term planning</text:p>
        </text:list-item>
      </text:list>
      <text:h text:style-name="Heading_20_3" text:outline-level="3"><text:span text:style-name="Strong_20_Emphasis">Challenges:</text:span></text:h>
      <text:list text:style-name="L26">
        <text:list-item>
          <text:p text:style-name="P26">Loss of some pre-existing committees (including sustainability bodies)</text:p>
        </text:list-item>
        <text:list-item>
          <text:p text:style-name="P26">Difficulty maintaining continuity of past sustainability initiatives</text:p>
        </text:list-item>
        <text:list-item>
          <text:p text:style-name="P26">Regional pressures on water, energy, and infrastructure</text:p>
        </text:list-item>
        <text:list-item>
          <text:p text:style-name="P26">Need to rebuild institutional memory and long-term vision</text:p>
        </text:list-item>
      </text:list>
      <text:p text:style-name="Text_20_body">Community-led efforts continued regardless of these challenges:</text:p>
      <text:list text:style-name="L27">
        <text:list-item>
          <text:p text:style-name="P27">Repair Café and maker-led initiatives</text:p>
        </text:list-item>
        <text:list-item>
          <text:p text:style-name="P27">Rainwater harvesting and xeriscaping education</text:p>
        </text:list-item>
        <text:list-item>
          <text:p text:style-name="P27">Volunteer environmental groups</text:p>
        </text:list-item>
        <text:list-item>
          <text:p text:style-name="P27">Community gardening and local food projects</text:p>
        </text:list-item>
        <text:list-item>
          <text:p text:style-name="P27">Growing interest in renewable energy</text:p>
        </text:list-item>
      </text:list>
      <text:p text:style-name="Text_20_body">Residents have consistently shown that sustainability remains a community priority, even during governance transition periods.</text:p>
      <text:p text:style-name="Horizontal_20_Line"/>
      <text:h text:style-name="Heading_20_1" text:outline-level="1"><text:span text:style-name="Strong_20_Emphasis"><text:span text:style-name="T2">3.3 Present-Day Snapshot (2025)</text:span></text:span></text:h>
      <text:p text:style-name="Text_20_body">Diamond Valley today is a community of approximately 5,000 residents, with moderate growth projected over the next decade. The town’s unique character is shaped by:</text:p>
      <text:list text:style-name="L28">
        <text:list-item>
          <text:p text:style-name="P28">Strong volunteerism</text:p>
        </text:list-item>
        <text:list-item>
          <text:p text:style-name="P28">Deep attachment to place</text:p>
        </text:list-item>
        <text:list-item>
          <text:p text:style-name="P28">Outdoor recreation culture</text:p>
        </text:list-item>
        <text:list-item>
          <text:p text:style-name="P28">Artisans, makers, and local entrepreneurs</text:p>
        </text:list-item>
        <text:list-item>
          <text:p text:style-name="P28">A legacy of environmental awareness</text:p>
        </text:list-item>
      </text:list>
      <text:p text:style-name="Text_20_body">However, the community also faces emerging pressures that make long-term sustainability planning essential.</text:p>
      <text:p text:style-name="Horizontal_20_Line"><text:soft-page-break/></text:p>
      <text:h text:style-name="Heading_20_1" text:outline-level="1"><text:span text:style-name="Strong_20_Emphasis"><text:span text:style-name="T2">3.4 Environmental Context: Water Availability &amp; Watershed Pressures</text:span></text:span></text:h>
      <text:p text:style-name="Text_20_body">Water is the defining issue for the region.</text:p>
      <text:h text:style-name="Heading_20_3" text:outline-level="3"><text:span text:style-name="Strong_20_Emphasis">Key Observations:</text:span></text:h>
      <text:list text:style-name="L29">
        <text:list-item>
          <text:p text:style-name="P29">The Sheep River experiences significant seasonal flow variability.</text:p>
        </text:list-item>
        <text:list-item>
          <text:p text:style-name="P29">Historical drought cycles are intensifying due to climate change.</text:p>
        </text:list-item>
        <text:list-item>
          <text:p text:style-name="P29">The 2013 flood reshaped local water infrastructure and strategy.</text:p>
        </text:list-item>
        <text:list-item>
          <text:p text:style-name="P29">Transition from well water to surface water created new dependencies.</text:p>
        </text:list-item>
        <text:list-item>
          <text:p text:style-name="P29">Snowpack patterns in the Rockies have become less predictable.</text:p>
        </text:list-item>
        <text:list-item>
          <text:p text:style-name="P29">Projected demand may exceed available licensed supply under certain growth scenarios.</text:p>
        </text:list-item>
      </text:list>
      <text:p text:style-name="Text_20_body">The combination of <text:span text:style-name="Strong_20_Emphasis">climate-driven hydrologic changes</text:span>, <text:span text:style-name="Strong_20_Emphasis">population growth pressures</text:span>, and <text:span text:style-name="Strong_20_Emphasis">regional competition for water licenses</text:span> reinforces the need for the water actions outlined in this Plan.</text:p>
      <text:h text:style-name="Heading_20_3" text:outline-level="3"><text:span text:style-name="Strong_20_Emphasis">Figure Placeholder</text:span></text:h>
      <text:p text:style-name="Quotations"><text:span text:style-name="Emphasis">Figure 1: Sheep River Watershed Overview (Insert Map)</text:span></text:p>
      <text:h text:style-name="Heading_20_3" text:outline-level="3"><text:span text:style-name="Strong_20_Emphasis">Figure Placeholder</text:span></text:h>
      <text:p text:style-name="Quotations"><text:span text:style-name="Emphasis">Figure 2: Seasonal Flow Variability and Drought Trends (Insert Chart)</text:span></text:p>
      <text:p text:style-name="Horizontal_20_Line"/>
      <text:h text:style-name="Heading_20_1" text:outline-level="1"><text:span text:style-name="Strong_20_Emphasis"><text:span text:style-name="T2">3.5 Climate &amp; Air Quality Trends</text:span></text:span></text:h>
      <text:p text:style-name="Text_20_body">Climate change is affecting air quality, wildfire frequency, and temperature trends across southern Alberta.</text:p>
      <text:h text:style-name="Heading_20_3" text:outline-level="3"><text:span text:style-name="Strong_20_Emphasis">Wildfire Smoke &amp; Air Quality</text:span></text:h>
      <text:p text:style-name="Text_20_body">Local AQHI patterns show:</text:p>
      <text:list text:style-name="L30">
        <text:list-item>
          <text:p text:style-name="P30">Significant increases in smoke-related air quality advisories</text:p>
        </text:list-item>
        <text:list-item>
          <text:p text:style-name="P30">PM2.5 spikes during wildfire seasons</text:p>
        </text:list-item>
        <text:list-item>
          <text:p text:style-name="P30">Seasonal respiratory health impacts</text:p>
        </text:list-item>
        <text:list-item>
          <text:p text:style-name="P30">Community awareness increasing, but preparedness uneven</text:p>
        </text:list-item>
      </text:list>
      <text:p text:style-name="Text_20_body"><text:soft-page-break/>Partnerships with CRAZ (Calgary Region Airshed Zone) support:</text:p>
      <text:list text:style-name="L31">
        <text:list-item>
          <text:p text:style-name="P31">Monitoring</text:p>
        </text:list-item>
        <text:list-item>
          <text:p text:style-name="P31">Public reporting</text:p>
        </text:list-item>
        <text:list-item>
          <text:p text:style-name="P31">Education</text:p>
        </text:list-item>
        <text:list-item>
          <text:p text:style-name="P31">Municipal planning</text:p>
        </text:list-item>
      </text:list>
      <text:h text:style-name="Heading_20_3" text:outline-level="3"><text:span text:style-name="Strong_20_Emphasis">Temperature &amp; Precipitation</text:span></text:h>
      <text:p text:style-name="Text_20_body">Long-term trends indicate:</text:p>
      <text:list text:style-name="L32">
        <text:list-item>
          <text:p text:style-name="P32">Hotter, drier summers</text:p>
        </text:list-item>
        <text:list-item>
          <text:p text:style-name="P32">Increased heatwave frequency</text:p>
        </text:list-item>
        <text:list-item>
          <text:p text:style-name="P32">More precipitation falling as rain rather than snow</text:p>
        </text:list-item>
        <text:list-item>
          <text:p text:style-name="P32">Greater variability in spring melt timing</text:p>
        </text:list-item>
      </text:list>
      <text:p text:style-name="Text_20_body">These factors interact directly with water availability, energy demand, and ecological health.</text:p>
      <text:h text:style-name="Heading_20_3" text:outline-level="3"><text:span text:style-name="Strong_20_Emphasis">Figure Placeholder</text:span></text:h>
      <text:p text:style-name="Quotations"><text:span text:style-name="Emphasis">Figure 3: Regional AQHI &amp; PM2.5 Trends (Insert Data Visualization)</text:span></text:p>
      <text:h text:style-name="Heading_20_3" text:outline-level="3"><text:span text:style-name="Strong_20_Emphasis">Figure Placeholder</text:span></text:h>
      <text:p text:style-name="Quotations"><text:span text:style-name="Emphasis">Figure 4: Climate Projection Summary for Foothills Region (Insert Graphic)</text:span></text:p>
      <text:p text:style-name="Horizontal_20_Line"/>
      <text:h text:style-name="Heading_20_1" text:outline-level="1"><text:span text:style-name="Strong_20_Emphasis"><text:span text:style-name="T2">3.6 Social &amp; Demographic Trends</text:span></text:span></text:h>
      <text:p text:style-name="Text_20_body">Key characteristics:</text:p>
      <text:h text:style-name="Heading_20_3" text:outline-level="3"><text:span text:style-name="Strong_20_Emphasis">Population</text:span></text:h>
      <text:list text:style-name="L33">
        <text:list-item>
          <text:p text:style-name="P33">Stable but moderate growth</text:p>
        </text:list-item>
        <text:list-item>
          <text:p text:style-name="P33">Retiree population increasing</text:p>
        </text:list-item>
        <text:list-item>
          <text:p text:style-name="P33">Youth and young families remain active in community programming</text:p>
        </text:list-item>
      </text:list>
      <text:h text:style-name="Heading_20_3" text:outline-level="3"><text:span text:style-name="Strong_20_Emphasis">Housing</text:span></text:h>
      <text:list text:style-name="L34">
        <text:list-item>
          <text:p text:style-name="P34">Mix of older and newer homes</text:p>
        </text:list-item>
        <text:list-item>
          <text:p text:style-name="P34">Wide variation in energy efficiency</text:p>
        </text:list-item>
        <text:list-item>
          <text:p text:style-name="P34"><text:soft-page-break/>Increased interest in secondary suites and infill development</text:p>
        </text:list-item>
      </text:list>
      <text:h text:style-name="Heading_20_3" text:outline-level="3"><text:span text:style-name="Strong_20_Emphasis">Community Strengths</text:span></text:h>
      <text:list text:style-name="L35">
        <text:list-item>
          <text:p text:style-name="P35">Strong volunteer culture</text:p>
        </text:list-item>
        <text:list-item>
          <text:p text:style-name="P35">High rates of home-based businesses and makers</text:p>
        </text:list-item>
        <text:list-item>
          <text:p text:style-name="P35">Deep sense of citizenship</text:p>
        </text:list-item>
        <text:list-item>
          <text:p text:style-name="P35">Strong networks among local nonprofits and environmental groups</text:p>
        </text:list-item>
      </text:list>
      <text:p text:style-name="Horizontal_20_Line"/>
      <text:h text:style-name="Heading_20_1" text:outline-level="1"><text:span text:style-name="Strong_20_Emphasis"><text:span text:style-name="T2">3.7 Economic Snapshot &amp; Community Resilience</text:span></text:span></text:h>
      <text:p text:style-name="Text_20_body">Local economy includes:</text:p>
      <text:list text:style-name="L36">
        <text:list-item>
          <text:p text:style-name="P36">Trades, construction, and design</text:p>
        </text:list-item>
        <text:list-item>
          <text:p text:style-name="P36">Makers, artisans, and small-scale producers</text:p>
        </text:list-item>
        <text:list-item>
          <text:p text:style-name="P36">Health and wellness services</text:p>
        </text:list-item>
        <text:list-item>
          <text:p text:style-name="P36">Tourism and recreation</text:p>
        </text:list-item>
        <text:list-item>
          <text:p text:style-name="P36">Home-based businesses</text:p>
        </text:list-item>
        <text:list-item>
          <text:p text:style-name="P36">Agriculture and ranching</text:p>
        </text:list-item>
      </text:list>
      <text:h text:style-name="Heading_20_3" text:outline-level="3"><text:span text:style-name="Strong_20_Emphasis">Economic Opportunities</text:span></text:h>
      <text:list text:style-name="L37">
        <text:list-item>
          <text:p text:style-name="P37">Growing market for local goods</text:p>
        </text:list-item>
        <text:list-item>
          <text:p text:style-name="P37">Demand for repair, reuse, and circular economy services</text:p>
        </text:list-item>
        <text:list-item>
          <text:p text:style-name="P37">Tourism increasing the visibility of sustainability initiatives</text:p>
        </text:list-item>
        <text:list-item>
          <text:p text:style-name="P37">Renewable energy and energy-efficiency upgrades opening new job pathways</text:p>
        </text:list-item>
      </text:list>
      <text:h text:style-name="Heading_20_3" text:outline-level="3"><text:span text:style-name="Strong_20_Emphasis">Economic Vulnerabilities</text:span></text:h>
      <text:list text:style-name="L38">
        <text:list-item>
          <text:p text:style-name="P38">External energy cost fluctuations</text:p>
        </text:list-item>
        <text:list-item>
          <text:p text:style-name="P38">Regional employment dependency</text:p>
        </text:list-item>
        <text:list-item>
          <text:p text:style-name="P38">Climate impacts on agriculture</text:p>
        </text:list-item>
        <text:list-item>
          <text:p text:style-name="P38">Pressures on local infrastructure</text:p>
        </text:list-item>
      </text:list>
      <text:p text:style-name="Horizontal_20_Line"/>
      <text:h text:style-name="Heading_20_1" text:outline-level="1"><text:soft-page-break/><text:span text:style-name="Strong_20_Emphasis"><text:span text:style-name="T2">3.8 Community Strengths &amp; Assets</text:span></text:span></text:h>
      <text:p text:style-name="Text_20_body">Diamond Valley possesses unique assets that position it well for sustainability leadership:</text:p>
      <text:list text:style-name="L39">
        <text:list-item>
          <text:p text:style-name="P39"><text:span text:style-name="Strong_20_Emphasis">Engaged citizenry</text:span></text:p>
        </text:list-item>
        <text:list-item>
          <text:p text:style-name="P39"><text:span text:style-name="Strong_20_Emphasis">Youth leadership traditions</text:span></text:p>
        </text:list-item>
        <text:list-item>
          <text:p text:style-name="P39"><text:span text:style-name="Strong_20_Emphasis">Rich maker and repair culture</text:span></text:p>
        </text:list-item>
        <text:list-item>
          <text:p text:style-name="P39"><text:span text:style-name="Strong_20_Emphasis">Proximity to nature and recreation</text:span></text:p>
        </text:list-item>
        <text:list-item>
          <text:p text:style-name="P39"><text:span text:style-name="Strong_20_Emphasis">Local knowledge and creativity</text:span></text:p>
        </text:list-item>
        <text:list-item>
          <text:p text:style-name="P39"><text:span text:style-name="Strong_20_Emphasis">Interconnected volunteer networks</text:span></text:p>
        </text:list-item>
        <text:list-item>
          <text:p text:style-name="P39"><text:span text:style-name="Strong_20_Emphasis">Existing environmental education culture</text:span></text:p>
        </text:list-item>
      </text:list>
      <text:p text:style-name="Text_20_body">These strengths form a strong foundation for the success of this Plan.</text:p>
      <text:h text:style-name="Heading_20_1" text:outline-level="1"><text:span text:style-name="T2">🌊 </text:span><text:span text:style-name="Strong_20_Emphasis"><text:span text:style-name="T2">4.1 WATER STEWARDSHIP</text:span></text:span></text:h>
      <text:p text:style-name="Text_20_body">Water is Diamond Valley’s most critical and limited resource.<text:line-break/>All aspects of community wellbeing — health, ecology, economic development, housing, agriculture, and future growth — depend on a secure, resilient, and well-managed water system.</text:p>
      <text:p text:style-name="Text_20_body">The community’s reliance on a single surface water source (the Sheep River), combined with climate-driven changes in runoff, snowpack, and drought frequency, creates both risk and opportunity. Proactive water stewardship is essential to protect public health, reduce operational costs, safeguard natural ecosystems, and ensure that future generations inherit a stable water system.</text:p>
      <text:p text:style-name="Text_20_body">This section outlines objectives, strategic actions, indicators, and partnerships to strengthen water resilience and reduce long-term vulnerability.</text:p>
      <text:p text:style-name="Horizontal_20_Line"/>
      <text:h text:style-name="Heading_20_1" text:outline-level="1"><text:span text:style-name="Strong_20_Emphasis"><text:span text:style-name="T2">Context &amp; Rationale</text:span></text:span></text:h>
      <text:h text:style-name="Heading_20_3" text:outline-level="3">Key water challenges facing Diamond Valley:</text:h>
      <text:list text:style-name="L40">
        <text:list-item>
          <text:p text:style-name="P40">Increasing drought frequency and severity</text:p>
        </text:list-item>
        <text:list-item>
          <text:p text:style-name="P40">Seasonal reductions in Sheep River flows</text:p>
        </text:list-item>
        <text:list-item>
          <text:p text:style-name="P40">Rising peak-day summer demand</text:p>
        </text:list-item>
        <text:list-item>
          <text:p text:style-name="P40">Dependence on surface water following the loss of well infrastructure post-2013 flood</text:p>
        </text:list-item>
        <text:list-item>
          <text:p text:style-name="P40">Aging distribution lines and water loss from leaks</text:p>
        </text:list-item>
        <text:list-item>
          <text:p text:style-name="P40">Limited licensed allocations for future development</text:p>
        </text:list-item>
        <text:list-item>
          <text:p text:style-name="P40"><text:soft-page-break/>Climate-driven unpredictability in snowpack and melt cycles</text:p>
        </text:list-item>
      </text:list>
      <text:h text:style-name="Heading_20_3" text:outline-level="3">Key opportunities:</text:h>
      <text:list text:style-name="L41">
        <text:list-item>
          <text:p text:style-name="P41">High public awareness and willingness to conserve</text:p>
        </text:list-item>
        <text:list-item>
          <text:p text:style-name="P41">Strong alignment with watershed agencies (BRBC, Cows and Fish)</text:p>
        </text:list-item>
        <text:list-item>
          <text:p text:style-name="P41">Growing adoption of rainwater harvesting</text:p>
        </text:list-item>
        <text:list-item>
          <text:p text:style-name="P41">Improvements in greywater technology</text:p>
        </text:list-item>
        <text:list-item>
          <text:p text:style-name="P41">Xeriscaping momentum</text:p>
        </text:list-item>
        <text:list-item>
          <text:p text:style-name="P41">Educational opportunities with local schools</text:p>
        </text:list-item>
        <text:list-item>
          <text:p text:style-name="P41">Potential for municipal-level efficiency upgrades</text:p>
        </text:list-item>
      </text:list>
      <text:p text:style-name="Text_20_body">Effective stewardship requires both <text:span text:style-name="Strong_20_Emphasis">demand-side reduction</text:span> and <text:span text:style-name="Strong_20_Emphasis">supply-side resilience</text:span>.</text:p>
      <text:p text:style-name="Horizontal_20_Line"/>
      <text:h text:style-name="Heading_20_1" text:outline-level="1"><text:span text:style-name="Strong_20_Emphasis"><text:span text:style-name="T2">Objectives</text:span></text:span></text:h>
      <text:p text:style-name="Text_20_body"><text:span text:style-name="Strong_20_Emphasis">Objective 1 — Reduce overall municipal water consumption</text:span><text:line-break/>Target reductions through efficiency, leak management, and conservation initiatives.</text:p>
      <text:p text:style-name="Text_20_body"><text:span text:style-name="Strong_20_Emphasis">Objective 2 — Lower peak-day and peak-hour demand</text:span><text:line-break/>Reduce summer strain on infrastructure and protect river flows at low points.</text:p>
      <text:p text:style-name="Text_20_body"><text:span text:style-name="Strong_20_Emphasis">Objective 3 — Expand non-potable water use (rainwater, greywater)</text:span><text:line-break/>Support irrigation, outdoor use, and certain indoor uses where appropriate.</text:p>
      <text:p text:style-name="Text_20_body"><text:span text:style-name="Strong_20_Emphasis">Objective 4 — Protect watershed function and riparian zones</text:span><text:line-break/>Promote natural systems that filter, store, and sustain water.</text:p>
      <text:p text:style-name="Text_20_body"><text:span text:style-name="Strong_20_Emphasis">Objective 5 — Build community literacy in water scarcity, drought, and conservation</text:span><text:line-break/>Educate residents through schools, workshops, and public communications.</text:p>
      <text:p text:style-name="Text_20_body"><text:span text:style-name="Strong_20_Emphasis">Objective 6 — Strengthen long-term hydrologic resilience</text:span><text:line-break/>Prepare for climate variability through infrastructure, policy, and monitoring.</text:p>
      <text:p text:style-name="Text_20_body"><text:span text:style-name="Strong_20_Emphasis">Objective 7 — Establish proactive coordination with regional water partners</text:span><text:line-break/>Align with watershed boards, provincial regulators, and conservation groups.</text:p>
      <text:p text:style-name="Horizontal_20_Line"/>
      <text:h text:style-name="Heading_20_1" text:outline-level="1"><text:soft-page-break/><text:span text:style-name="Strong_20_Emphasis"><text:span text:style-name="T2">Strategic Actions</text:span></text:span></text:h>
      <text:h text:style-name="Heading_20_3" text:outline-level="3"><text:span text:style-name="Strong_20_Emphasis">A. Residential &amp; Community-Level Water Conservation</text:span></text:h>
      <text:list text:style-name="L42">
        <text:list-item>
          <text:p text:style-name="P42"><text:span text:style-name="Strong_20_Emphasis">Rainwater Harvesting Incentive Program</text:span><text:line-break/> - Rebates for rain totes, barrels, and cisterns<text:line-break/> - Installation workshops and community demonstrations<text:line-break/> - Long-term goal: rain systems at 40–60% of homes</text:p>
        </text:list-item>
        <text:list-item>
          <text:p text:style-name="P42"><text:span text:style-name="Strong_20_Emphasis">Greywater Reuse Pilot (Laundry-to-Landscape)</text:span><text:line-break/> - Voluntary residential pilot projects<text:line-break/> - Data collection on water savings and system performance<text:line-break/> - Public guides and training</text:p>
        </text:list-item>
        <text:list-item>
          <text:p text:style-name="P42"><text:span text:style-name="Strong_20_Emphasis">Xeriscaping &amp; Native Plant Education Program</text:span><text:line-break/> - Workshops, demonstration gardens, school involvement<text:line-break/> - “Lawn Buy-Back” expansion<text:line-break/> - Promotion of drought-tolerant landscapes</text:p>
        </text:list-item>
        <text:list-item>
          <text:p text:style-name="P42"><text:span text:style-name="Strong_20_Emphasis">Outdoor Watering Schedule Optimization</text:span><text:line-break/> - Simplified, easy-to-communicate watering stages<text:line-break/> - Tiered restrictions tied to river flow or reservoir levels</text:p>
        </text:list-item>
        <text:list-item>
          <text:p text:style-name="P42"><text:span text:style-name="Strong_20_Emphasis">Leak Detection Awareness Campaign</text:span><text:line-break/> - Promote free or low-cost leak detection tools<text:line-break/> - Encourage installation of smart meters or flow sensors</text:p>
        </text:list-item>
      </text:list>
      <text:p text:style-name="Horizontal_20_Line"/>
      <text:h text:style-name="Heading_20_3" text:outline-level="3"><text:span text:style-name="Strong_20_Emphasis">B. Municipal Infrastructure &amp; Operations</text:span></text:h>
      <text:list text:style-name="L43">
        <text:list-item>
          <text:p text:style-name="P43"><text:span text:style-name="Strong_20_Emphasis">Water Loss Reduction Program</text:span><text:line-break/> - Proactive leak detection<text:line-break/> - Prioritized replacement of aging lines<text:line-break/> - Annual reporting on non-revenue water</text:p>
        </text:list-item>
        <text:list-item>
          <text:p text:style-name="P43"><text:span text:style-name="Strong_20_Emphasis">Municipal Xeriscape Conversions</text:span><text:line-break/> - Transition high-maintenance green spaces to low-water landscapes<text:line-break/> - Use as demonstration sites for residents</text:p>
        </text:list-item>
        <text:list-item>
          <text:p text:style-name="P43"><text:span text:style-name="Strong_20_Emphasis">Stormwater &amp; Low-Impact Development (LID)</text:span><text:line-break/> - Rain gardens, bioswales, permeable surfaces<text:line-break/> - Reduce runoff and recharge local soil moisture</text:p>
        </text:list-item>
        <text:list-item>
          <text:p text:style-name="P43"><text:span text:style-name="Strong_20_Emphasis">Long-Term Water Security Assessment</text:span><text:line-break/> - Analyze supply-demand under multiple growth and climate scenarios<text:line-break/> - Identify thresholds for system upgrades or demand reduction</text:p>
        </text:list-item>
      </text:list>
      <text:p text:style-name="Horizontal_20_Line"><text:soft-page-break/></text:p>
      <text:h text:style-name="Heading_20_3" text:outline-level="3"><text:span text:style-name="Strong_20_Emphasis">C. Education, Literacy &amp; Community Engagement</text:span></text:h>
      <text:list text:style-name="L44">
        <text:list-item>
          <text:p text:style-name="P44"><text:span text:style-name="Strong_20_Emphasis">School-Based Water Literacy Programs</text:span><text:line-break/> - Classroom modules on watershed health<text:line-break/> - Partner with teachers on hands-on projects (cisterns, testing, modelling)</text:p>
        </text:list-item>
        <text:list-item>
          <text:p text:style-name="P44"><text:span text:style-name="Strong_20_Emphasis">Public Reporting &amp; Transparency Tools</text:span><text:line-break/> - Seasonal water updates<text:line-break/> - Flow data communicated in simple graphics<text:line-break/> - Community dashboard integration</text:p>
        </text:list-item>
        <text:list-item>
          <text:p text:style-name="P44"><text:span text:style-name="Strong_20_Emphasis">Workshops and Resident Guides</text:span><text:line-break/> - Rainwater, xeriscape, greywater, indoor efficiency</text:p>
        </text:list-item>
      </text:list>
      <text:p text:style-name="Horizontal_20_Line"/>
      <text:h text:style-name="Heading_20_3" text:outline-level="3"><text:span text:style-name="Strong_20_Emphasis">D. Ecosystem &amp; Watershed Protection</text:span></text:h>
      <text:list text:style-name="L45">
        <text:list-item>
          <text:p text:style-name="P45"><text:span text:style-name="Strong_20_Emphasis">Partnership Projects with BRBC and Cows &amp; Fish</text:span><text:line-break/> - Riparian protection initiatives<text:line-break/> - Watershed education events<text:line-break/> - Community-driven monitoring</text:p>
        </text:list-item>
        <text:list-item>
          <text:p text:style-name="P45"><text:span text:style-name="Strong_20_Emphasis">Support for Healthy River Corridors</text:span><text:line-break/> - Protect riparian vegetation<text:line-break/> - Encourage nature-based flood and drought solutions<text:line-break/> - Discourage development that increases runoff</text:p>
        </text:list-item>
      </text:list>
      <text:p text:style-name="Horizontal_20_Line"/>
      <text:h text:style-name="Heading_20_3" text:outline-level="3"><text:span text:style-name="Strong_20_Emphasis">E. Policy &amp; Long-Term Planning</text:span></text:h>
      <text:list text:style-name="L46">
        <text:list-item>
          <text:p text:style-name="P46"><text:span text:style-name="Strong_20_Emphasis">Water Budgeting in Development Applications</text:span><text:line-break/> - Require developers to show net-zero increase in water demand<text:line-break/> - Encourage efficient fixtures, xeriscaping, and rain systems in new builds</text:p>
        </text:list-item>
        <text:list-item>
          <text:p text:style-name="P46"><text:span text:style-name="Strong_20_Emphasis">Review &amp; Update Water Bylaws</text:span><text:line-break/> - Clarify restrictions, greywater rules, and enforcement<text:line-break/> - Align with best practices and provincial regulations</text:p>
        </text:list-item>
        <text:list-item>
          <text:p text:style-name="P46"><text:span text:style-name="Strong_20_Emphasis">Tiered Conservation Targets</text:span><text:line-break/> - Annual targets for per capita reduction<text:line-break/> - Peak-demand thresholds</text:p>
        </text:list-item>
      </text:list>
      <text:p text:style-name="Horizontal_20_Line"/>
      <text:h text:style-name="Heading_20_1" text:outline-level="1"><text:soft-page-break/><text:span text:style-name="Strong_20_Emphasis"><text:span text:style-name="T2">Indicators</text:span></text:span></text:h>
      <text:p text:style-name="Text_20_body">A successful water strategy requires strong measurement tools. Suggested indicators:</text:p>
      <text:h text:style-name="Heading_20_3" text:outline-level="3"><text:span text:style-name="Strong_20_Emphasis">Consumption &amp; Demand</text:span></text:h>
      <text:list text:style-name="L47">
        <text:list-item>
          <text:p text:style-name="P47">Per capita residential water use (L/day)</text:p>
        </text:list-item>
        <text:list-item>
          <text:p text:style-name="P47">Peak-day and peak-hour demand</text:p>
        </text:list-item>
        <text:list-item>
          <text:p text:style-name="P47">Seasonal demand differences</text:p>
        </text:list-item>
      </text:list>
      <text:h text:style-name="Heading_20_3" text:outline-level="3"><text:span text:style-name="Strong_20_Emphasis">Efficiency &amp; Infrastructure</text:span></text:h>
      <text:list text:style-name="L48">
        <text:list-item>
          <text:p text:style-name="P48">Percentage of water loss (non-revenue water)</text:p>
        </text:list-item>
        <text:list-item>
          <text:p text:style-name="P48">Line break frequency</text:p>
        </text:list-item>
        <text:list-item>
          <text:p text:style-name="P48">Number of municipal xeriscape conversions</text:p>
        </text:list-item>
      </text:list>
      <text:h text:style-name="Heading_20_3" text:outline-level="3"><text:span text:style-name="Strong_20_Emphasis">Rainwater &amp; Greywater Adoption</text:span></text:h>
      <text:list text:style-name="L49">
        <text:list-item>
          <text:p text:style-name="P49">Number of rain harvesting systems installed</text:p>
        </text:list-item>
        <text:list-item>
          <text:p text:style-name="P49">Total non-potable storage capacity</text:p>
        </text:list-item>
        <text:list-item>
          <text:p text:style-name="P49">Number of greywater pilots adopted</text:p>
        </text:list-item>
      </text:list>
      <text:h text:style-name="Heading_20_3" text:outline-level="3"><text:span text:style-name="Strong_20_Emphasis">Natural Systems</text:span></text:h>
      <text:list text:style-name="L50">
        <text:list-item>
          <text:p text:style-name="P50">Riparian health assessments</text:p>
        </text:list-item>
        <text:list-item>
          <text:p text:style-name="P50">Soil moisture readings in municipal xeriscapes</text:p>
        </text:list-item>
        <text:list-item>
          <text:p text:style-name="P50">Stormwater volumes reduced through LID</text:p>
        </text:list-item>
      </text:list>
      <text:h text:style-name="Heading_20_3" text:outline-level="3"><text:span text:style-name="Strong_20_Emphasis">Engagement &amp; Education</text:span></text:h>
      <text:list text:style-name="L51">
        <text:list-item>
          <text:p text:style-name="P51">Number of workshop participants</text:p>
        </text:list-item>
        <text:list-item>
          <text:p text:style-name="P51">Public awareness metrics (survey-based)</text:p>
        </text:list-item>
        <text:list-item>
          <text:p text:style-name="P51">Number of school programs delivered</text:p>
        </text:list-item>
      </text:list>
      <text:p text:style-name="Horizontal_20_Line"/>
      <text:h text:style-name="Heading_20_1" text:outline-level="1"><text:span text:style-name="Strong_20_Emphasis"><text:span text:style-name="T2">Cross-Connections to Other Focus Areas</text:span></text:span></text:h>
      <text:p text:style-name="Text_20_body">Water stewardship connects directly to:</text:p>
      <text:list text:style-name="L52">
        <text:list-item>
          <text:p text:style-name="P52"><text:span text:style-name="Strong_20_Emphasis">Air Quality</text:span><text:line-break/> (drought increases wildfire risk and smoke events)</text:p>
        </text:list-item>
        <text:list-item>
          <text:p text:style-name="P52"><text:soft-page-break/><text:span text:style-name="Strong_20_Emphasis">Built Environment &amp; Green Building</text:span><text:line-break/> (LEED water credits, efficient fixtures, landscaping)</text:p>
        </text:list-item>
        <text:list-item>
          <text:p text:style-name="P52"><text:span text:style-name="Strong_20_Emphasis">Local Food Systems</text:span><text:line-break/> (soil moisture, irrigation needs, greenhouse operations)</text:p>
        </text:list-item>
        <text:list-item>
          <text:p text:style-name="P52"><text:span text:style-name="Strong_20_Emphasis">Circular Economy</text:span><text:line-break/> (compost + mulch improve soil water retention)</text:p>
        </text:list-item>
        <text:list-item>
          <text:p text:style-name="P52"><text:span text:style-name="Strong_20_Emphasis">Health &amp; Livability</text:span><text:line-break/> (clean water access, heatwave resilience)</text:p>
        </text:list-item>
      </text:list>
      <text:p text:style-name="Horizontal_20_Line"/>
      <text:h text:style-name="Heading_20_1" text:outline-level="1"><text:span text:style-name="Strong_20_Emphasis"><text:span text:style-name="T2">Partnership Roles</text:span></text:span></text:h>
      <text:h text:style-name="Heading_20_3" text:outline-level="3"><text:span text:style-name="Strong_20_Emphasis">Town of Diamond Valley</text:span></text:h>
      <text:list text:style-name="L53">
        <text:list-item>
          <text:p text:style-name="P53">Infrastructure upgrades</text:p>
        </text:list-item>
        <text:list-item>
          <text:p text:style-name="P53">Water bylaw management</text:p>
        </text:list-item>
        <text:list-item>
          <text:p text:style-name="P53">Public reporting</text:p>
        </text:list-item>
      </text:list>
      <text:h text:style-name="Heading_20_3" text:outline-level="3"><text:span text:style-name="Strong_20_Emphasis">BRBC</text:span></text:h>
      <text:list text:style-name="L54">
        <text:list-item>
          <text:p text:style-name="P54">Watershed science and guidance</text:p>
        </text:list-item>
        <text:list-item>
          <text:p text:style-name="P54">Community education</text:p>
        </text:list-item>
      </text:list>
      <text:h text:style-name="Heading_20_3" text:outline-level="3"><text:span text:style-name="Strong_20_Emphasis">Cows and Fish</text:span></text:h>
      <text:list text:style-name="L55">
        <text:list-item>
          <text:p text:style-name="P55">Riparian health monitoring</text:p>
        </text:list-item>
        <text:list-item>
          <text:p text:style-name="P55">Restoration advice</text:p>
        </text:list-item>
      </text:list>
      <text:h text:style-name="Heading_20_3" text:outline-level="3"><text:span text:style-name="Strong_20_Emphasis">Local Schools</text:span></text:h>
      <text:list text:style-name="L56">
        <text:list-item>
          <text:p text:style-name="P56">Water literacy programs</text:p>
        </text:list-item>
        <text:list-item>
          <text:p text:style-name="P56">Student-led stewardship</text:p>
        </text:list-item>
      </text:list>
      <text:h text:style-name="Heading_20_3" text:outline-level="3"><text:span text:style-name="Strong_20_Emphasis">Residents</text:span></text:h>
      <text:list text:style-name="L57">
        <text:list-item>
          <text:p text:style-name="P57">Conservation practices</text:p>
        </text:list-item>
        <text:list-item>
          <text:p text:style-name="P57">Rain and greywater adoption</text:p>
        </text:list-item>
      </text:list>
      <text:h text:style-name="Heading_20_1" text:outline-level="1"><text:soft-page-break/><text:span text:style-name="T2">🌬️ </text:span><text:span text:style-name="Strong_20_Emphasis"><text:span text:style-name="T2">4.2 AIR QUALITY &amp; PUBLIC HEALTH</text:span></text:span></text:h>
      <text:p text:style-name="Text_20_body">Air quality directly affects community health, economic stability, and quality of life. As wildfire seasons intensify across western North America, southern Alberta has experienced significant increases in smoke events, PM2.5 concentrations, and respiratory health impacts.</text:p>
      <text:p text:style-name="Text_20_body">Diamond Valley lies downstream of regional wildfire smoke patterns and is exposed to episodic but severe air quality episodes that can last days or weeks. The town also contends with local contributors such as traffic emissions, dust, wood smoke, and industrial activity from surrounding regions.</text:p>
      <text:p text:style-name="Text_20_body">A proactive, community-wide approach to air quality is essential to protect public health, reduce healthcare costs, support vulnerable residents, and ensure long-term resilience.</text:p>
      <text:p text:style-name="Horizontal_20_Line"/>
      <text:h text:style-name="Heading_20_1" text:outline-level="1"><text:span text:style-name="Strong_20_Emphasis"><text:span text:style-name="T2">Context &amp; Rationale</text:span></text:span></text:h>
      <text:h text:style-name="Heading_20_3" text:outline-level="3"><text:span text:style-name="Strong_20_Emphasis">Key air quality challenges:</text:span></text:h>
      <text:list text:style-name="L58">
        <text:list-item>
          <text:p text:style-name="P58">Increasing wildfire smoke events due to climate change</text:p>
        </text:list-item>
        <text:list-item>
          <text:p text:style-name="P58">Days with AQHI 7+ are rising across southern Alberta</text:p>
        </text:list-item>
        <text:list-item>
          <text:p text:style-name="P58">PM2.5 spikes during smoke events pose health risks</text:p>
        </text:list-item>
        <text:list-item>
          <text:p text:style-name="P58">Asthma, COPD, cardiovascular disease exacerbated by poor air quality</text:p>
        </text:list-item>
        <text:list-item>
          <text:p text:style-name="P58">Indoor air quality varies widely between older and newer homes</text:p>
        </text:list-item>
        <text:list-item>
          <text:p text:style-name="P58">Lack of local monitoring station limits detailed local data</text:p>
        </text:list-item>
        <text:list-item>
          <text:p text:style-name="P58">Residents need clear, reliable guidance during smoke events</text:p>
        </text:list-item>
      </text:list>
      <text:h text:style-name="Heading_20_3" text:outline-level="3"><text:span text:style-name="Strong_20_Emphasis">Key opportunities:</text:span></text:h>
      <text:list text:style-name="L59">
        <text:list-item>
          <text:p text:style-name="P59">CRAZ partnership for data, education, and monitoring</text:p>
        </text:list-item>
        <text:list-item>
          <text:p text:style-name="P59">Public awareness is increasing</text:p>
        </text:list-item>
        <text:list-item>
          <text:p text:style-name="P59">Modern IAQ tools (HEPA, HVAC upgrades) are more accessible</text:p>
        </text:list-item>
        <text:list-item>
          <text:p text:style-name="P59">Schools can serve as clean-air hubs</text:p>
        </text:list-item>
        <text:list-item>
          <text:p text:style-name="P59">Municipal buildings can lead by example</text:p>
        </text:list-item>
        <text:list-item>
          <text:p text:style-name="P59">Simple policy changes (e.g., limiting drive-through expansion) can reduce emissions</text:p>
        </text:list-item>
      </text:list>
      <text:p text:style-name="Text_20_body">Air quality is both a climate resilience issue <text:span text:style-name="Emphasis">and</text:span> a public health priority.</text:p>
      <text:p text:style-name="Horizontal_20_Line"/>
      <text:h text:style-name="Heading_20_1" text:outline-level="1"><text:soft-page-break/><text:span text:style-name="Strong_20_Emphasis"><text:span text:style-name="T2">Objectives</text:span></text:span></text:h>
      <text:p text:style-name="Text_20_body"><text:span text:style-name="Strong_20_Emphasis">Objective 1 — Improve outdoor air quality monitoring and reporting</text:span><text:line-break/>Partner with CRAZ to re-establish a local station and publish accessible local data.</text:p>
      <text:p text:style-name="Text_20_body"><text:span text:style-name="Strong_20_Emphasis">Objective 2 — Strengthen wildfire smoke preparedness and community response</text:span><text:line-break/>Provide clear guidance, shelter locations, and communication tools.</text:p>
      <text:p text:style-name="Text_20_body"><text:span text:style-name="Strong_20_Emphasis">Objective 3 — Improve indoor air quality (IAQ) in homes, businesses, and public buildings</text:span><text:line-break/>Support upgrades, education, and adoption of best practices.</text:p>
      <text:p text:style-name="Text_20_body"><text:span text:style-name="Strong_20_Emphasis">Objective 4 — Reduce local emissions where possible</text:span><text:line-break/>Address traffic patterns, idling, and land-use decisions.</text:p>
      <text:p text:style-name="Text_20_body"><text:span text:style-name="Strong_20_Emphasis">Objective 5 — Protect vulnerable populations</text:span><text:line-break/>Ensure seniors, children, and medically sensitive residents have access to cleaner air during events.</text:p>
      <text:p text:style-name="Text_20_body"><text:span text:style-name="Strong_20_Emphasis">Objective 6 — Integrate air quality into long-term planning</text:span><text:line-break/>Link air quality to transportation, land use, building codes, and emergency services.</text:p>
      <text:p text:style-name="Horizontal_20_Line"/>
      <text:h text:style-name="Heading_20_1" text:outline-level="1"><text:span text:style-name="Strong_20_Emphasis"><text:span text:style-name="T2">Strategic Actions</text:span></text:span></text:h>
      <text:h text:style-name="Heading_20_3" text:outline-level="3"><text:span text:style-name="Strong_20_Emphasis">A. Monitoring &amp; Data</text:span></text:h>
      <text:list text:style-name="L60">
        <text:list-item>
          <text:p text:style-name="P60"><text:span text:style-name="Strong_20_Emphasis">Re-establish a CRAZ air quality monitoring station in Diamond Valley</text:span><text:line-break/> - Site selection support (your offer to host is ideal)<text:line-break/> - Real-time AQHI and PM2.5 tracking<text:line-break/> - Transparent public reporting</text:p>
        </text:list-item>
        <text:list-item>
          <text:p text:style-name="P60"><text:span text:style-name="Strong_20_Emphasis">Integrate CRAZ data into the Town website</text:span><text:line-break/> - Simple dashboard<text:line-break/> - Clear colour-coded indicators<text:line-break/> - Seasonal air quality updates</text:p>
        </text:list-item>
        <text:list-item>
          <text:p text:style-name="P60"><text:span text:style-name="Strong_20_Emphasis">Develop a community AQHI education tool</text:span><text:line-break/> - Easy-to-read guide for interpreting AQHI<text:line-break/> - Advice for outdoor activity levels</text:p>
        </text:list-item>
      </text:list>
      <text:p text:style-name="Horizontal_20_Line"/>
      <text:h text:style-name="Heading_20_3" text:outline-level="3"><text:span text:style-name="Strong_20_Emphasis">B. Wildfire Smoke Preparedness</text:span></text:h>
      <text:list text:style-name="L61">
        <text:list-item>
          <text:p text:style-name="P61"><text:span text:style-name="Strong_20_Emphasis">Community Smoke Response Protocol</text:span><text:line-break/> - Clear communication steps for smoke events<text:line-break/> - Designate municipal clean-air spaces (community centre, library)</text:p>
        </text:list-item>
        <text:list-item>
          <text:p text:style-name="P61"><text:soft-page-break/><text:span text:style-name="Strong_20_Emphasis">HEPA Air Cleaner Lending Program</text:span><text:line-break/> - Pilot library-style loan program<text:line-break/> - Target vulnerable demographics</text:p>
        </text:list-item>
        <text:list-item>
          <text:p text:style-name="P61"><text:span text:style-name="Strong_20_Emphasis">Home Sealing &amp; IAQ Workshops</text:span><text:line-break/> - Teach residents how to create a “clean room”<text:line-break/> - Advice on MERV13 filter upgrades</text:p>
        </text:list-item>
        <text:list-item>
          <text:p text:style-name="P61"><text:span text:style-name="Strong_20_Emphasis">School Air Quality Partnerships</text:span><text:line-break/> - Ensure classrooms have IAQ standards (HEPA, HVAC maintenance)<text:line-break/> - Provide curriculum connections</text:p>
        </text:list-item>
      </text:list>
      <text:p text:style-name="Horizontal_20_Line"/>
      <text:h text:style-name="Heading_20_3" text:outline-level="3"><text:span text:style-name="Strong_20_Emphasis">C. Indoor Air Quality Improvements</text:span></text:h>
      <text:list text:style-name="L62">
        <text:list-item>
          <text:p text:style-name="P62"><text:span text:style-name="Strong_20_Emphasis">Municipal IAQ Upgrades</text:span><text:line-break/> - Apply ASHRAE 62.1 and LEED indoor air quality credits<text:line-break/> - Improve filtration and ventilation in public buildings</text:p>
        </text:list-item>
        <text:list-item>
          <text:p text:style-name="P62"><text:span text:style-name="Strong_20_Emphasis">Residential IAQ Improvement Program</text:span><text:line-break/> - Incentives or guidance for MERV13 filters, HEPA cleaners<text:line-break/> - Home airtightness support<text:line-break/> - DIY guides for low-cost improvements</text:p>
        </text:list-item>
        <text:list-item>
          <text:p text:style-name="P62"><text:span text:style-name="Strong_20_Emphasis">Public Education Campaign</text:span><text:line-break/> - “Indoor Air Quality 101”<text:line-break/> - Seasonal tips (winter vs summer air quality)<text:line-break/> - Maintenance reminders</text:p>
        </text:list-item>
      </text:list>
      <text:p text:style-name="Horizontal_20_Line"/>
      <text:h text:style-name="Heading_20_3" text:outline-level="3"><text:span text:style-name="Strong_20_Emphasis">D. Emission Reduction &amp; Urban Policy</text:span></text:h>
      <text:list text:style-name="L63">
        <text:list-item>
          <text:p text:style-name="P63"><text:span text:style-name="Strong_20_Emphasis">Limit new drive-through approvals in walkable zones</text:span><text:line-break/> - Reduce idling emissions<text:line-break/> - Support compact, pedestrian-friendly development</text:p>
        </text:list-item>
        <text:list-item>
          <text:p text:style-name="P63"><text:span text:style-name="Strong_20_Emphasis">Anti-Idling Awareness Zone Program</text:span><text:line-break/> - Signage near schools, parks, and municipal facilities</text:p>
        </text:list-item>
        <text:list-item>
          <text:p text:style-name="P63"><text:span text:style-name="Strong_20_Emphasis">Active Transportation Investments</text:span><text:line-break/> - Reduce short-trip vehicle use<text:line-break/> - Connect air quality benefits to transportation choices</text:p>
        </text:list-item>
        <text:list-item>
          <text:p text:style-name="P63"><text:soft-page-break/><text:span text:style-name="Strong_20_Emphasis">Fleet Electrification Strategy</text:span><text:line-break/> - Transition municipal vehicles<text:line-break/> - Consider electric utility carts for park operations</text:p>
        </text:list-item>
      </text:list>
      <text:p text:style-name="Horizontal_20_Line"/>
      <text:h text:style-name="Heading_20_1" text:outline-level="1"><text:span text:style-name="Strong_20_Emphasis"><text:span text:style-name="T2">Indicators</text:span></text:span></text:h>
      <text:p text:style-name="Text_20_body">Air quality indicators should be collected with support from CRAZ and accessible to the public.</text:p>
      <text:h text:style-name="Heading_20_3" text:outline-level="3"><text:span text:style-name="Strong_20_Emphasis">Air Quality Data</text:span></text:h>
      <text:list text:style-name="L64">
        <text:list-item>
          <text:p text:style-name="P64">Number of smoke advisories per year</text:p>
        </text:list-item>
        <text:list-item>
          <text:p text:style-name="P64">Average AQHI by season</text:p>
        </text:list-item>
        <text:list-item>
          <text:p text:style-name="P64">PM2.5 daily averages and peak events</text:p>
        </text:list-item>
        <text:list-item>
          <text:p text:style-name="P64">Number of days AQHI &gt; 7</text:p>
        </text:list-item>
      </text:list>
      <text:h text:style-name="Heading_20_3" text:outline-level="3"><text:span text:style-name="Strong_20_Emphasis">Indoor Air Quality</text:span></text:h>
      <text:list text:style-name="L65">
        <text:list-item>
          <text:p text:style-name="P65">Number of IAQ upgrades in municipal buildings</text:p>
        </text:list-item>
        <text:list-item>
          <text:p text:style-name="P65">Percentage of schools meeting IAQ standards</text:p>
        </text:list-item>
        <text:list-item>
          <text:p text:style-name="P65">Number of residents participating in IAQ programs</text:p>
        </text:list-item>
      </text:list>
      <text:h text:style-name="Heading_20_3" text:outline-level="3"><text:span text:style-name="Strong_20_Emphasis">Emission Reduction</text:span></text:h>
      <text:list text:style-name="L66">
        <text:list-item>
          <text:p text:style-name="P66">Vehicle idling reduction estimates</text:p>
        </text:list-item>
        <text:list-item>
          <text:p text:style-name="P66">Active transportation use metrics</text:p>
        </text:list-item>
        <text:list-item>
          <text:p text:style-name="P66">Municipal fleet emissions data</text:p>
        </text:list-item>
      </text:list>
      <text:h text:style-name="Heading_20_3" text:outline-level="3"><text:span text:style-name="Strong_20_Emphasis">Community Engagement</text:span></text:h>
      <text:list text:style-name="L67">
        <text:list-item>
          <text:p text:style-name="P67">Workshop attendance</text:p>
        </text:list-item>
        <text:list-item>
          <text:p text:style-name="P67">Public awareness indicators</text:p>
        </text:list-item>
        <text:list-item>
          <text:p text:style-name="P67">Number of air cleaner loans</text:p>
        </text:list-item>
      </text:list>
      <text:p text:style-name="Horizontal_20_Line"/>
      <text:h text:style-name="Heading_20_1" text:outline-level="1"><text:span text:style-name="Strong_20_Emphasis"><text:span text:style-name="T2">Cross-Connections</text:span></text:span></text:h>
      <text:p text:style-name="Text_20_body">Air quality links directly to:</text:p>
      <text:list text:style-name="L68">
        <text:list-item>
          <text:p text:style-name="P68"><text:soft-page-break/><text:span text:style-name="Strong_20_Emphasis">Water Stewardship</text:span><text:line-break/> Climate change impacts water and smoke frequency.</text:p>
        </text:list-item>
        <text:list-item>
          <text:p text:style-name="P68"><text:span text:style-name="Strong_20_Emphasis">Built Environment</text:span><text:line-break/> Indoor air quality standards and building design improve resilience.</text:p>
        </text:list-item>
        <text:list-item>
          <text:p text:style-name="P68"><text:span text:style-name="Strong_20_Emphasis">Health &amp; Livability</text:span><text:line-break/> Air quality affects physical and mental wellbeing.</text:p>
        </text:list-item>
        <text:list-item>
          <text:p text:style-name="P68"><text:span text:style-name="Strong_20_Emphasis">Transportation</text:span><text:line-break/> Vehicle emissions influence local air quality.</text:p>
        </text:list-item>
      </text:list>
      <text:p text:style-name="Horizontal_20_Line"/>
      <text:h text:style-name="Heading_20_1" text:outline-level="1"><text:span text:style-name="Strong_20_Emphasis"><text:span text:style-name="T2">Partner Roles</text:span></text:span></text:h>
      <text:h text:style-name="Heading_20_3" text:outline-level="3"><text:span text:style-name="Strong_20_Emphasis">CRAZ (Calgary Region Airshed Zone)</text:span></text:h>
      <text:list text:style-name="L69">
        <text:list-item>
          <text:p text:style-name="P69">Monitoring</text:p>
        </text:list-item>
        <text:list-item>
          <text:p text:style-name="P69">Public reporting</text:p>
        </text:list-item>
        <text:list-item>
          <text:p text:style-name="P69">Education</text:p>
        </text:list-item>
        <text:list-item>
          <text:p text:style-name="P69">Technical guidance</text:p>
        </text:list-item>
      </text:list>
      <text:h text:style-name="Heading_20_3" text:outline-level="3"><text:span text:style-name="Strong_20_Emphasis">Municipality</text:span></text:h>
      <text:list text:style-name="L70">
        <text:list-item>
          <text:p text:style-name="P70">Land-use and emissions policy</text:p>
        </text:list-item>
        <text:list-item>
          <text:p text:style-name="P70">Facility upgrades</text:p>
        </text:list-item>
        <text:list-item>
          <text:p text:style-name="P70">Public communication</text:p>
        </text:list-item>
      </text:list>
      <text:h text:style-name="Heading_20_3" text:outline-level="3"><text:span text:style-name="Strong_20_Emphasis">Schools</text:span></text:h>
      <text:list text:style-name="L71">
        <text:list-item>
          <text:p text:style-name="P71">IAQ education</text:p>
        </text:list-item>
        <text:list-item>
          <text:p text:style-name="P71">Protective measures for children</text:p>
        </text:list-item>
      </text:list>
      <text:h text:style-name="Heading_20_3" text:outline-level="3"><text:span text:style-name="Strong_20_Emphasis">Health Sector</text:span></text:h>
      <text:list text:style-name="L72">
        <text:list-item>
          <text:p text:style-name="P72">Communication of health advisories</text:p>
        </text:list-item>
        <text:list-item>
          <text:p text:style-name="P72">Support for vulnerable groups</text:p>
        </text:list-item>
      </text:list>
      <text:h text:style-name="Heading_20_3" text:outline-level="3"><text:span text:style-name="Strong_20_Emphasis">Residents</text:span></text:h>
      <text:list text:style-name="L73">
        <text:list-item>
          <text:p text:style-name="P73">Reduce idling</text:p>
        </text:list-item>
        <text:list-item>
          <text:p text:style-name="P73">Improve home IAQ</text:p>
        </text:list-item>
        <text:list-item>
          <text:p text:style-name="P73"><text:soft-page-break/>Respond to alerts</text:p>
        </text:list-item>
      </text:list>
      <text:h text:style-name="Heading_20_1" text:outline-level="1"><text:span text:style-name="T2">🏗️ </text:span><text:span text:style-name="Strong_20_Emphasis"><text:span text:style-name="T2">4.3 BUILT ENVIRONMENT &amp; GREEN BUILDING</text:span></text:span></text:h>
      <text:p text:style-name="Text_20_body">The built environment shapes how residents live, move, work, and connect. Decisions about buildings, development patterns, public spaces, and infrastructure determine long-term municipal costs, environmental impact, and community wellbeing.</text:p>
      <text:p text:style-name="Text_20_body">Diamond Valley’s existing building stock includes a mix of older homes, mid-century construction, new developments, and commercial buildings—each with different energy, water, and resilience profiles. As growth continues, ensuring that new development aligns with sustainability objectives is essential for reducing operational costs, strengthening resilience, and supporting long-term livability.</text:p>
      <text:p text:style-name="Text_20_body">This section outlines a comprehensive strategy to improve building efficiency, promote smart growth, strengthen walkability, and integrate green building standards across municipal assets and private development.</text:p>
      <text:p text:style-name="Horizontal_20_Line"/>
      <text:h text:style-name="Heading_20_1" text:outline-level="1"><text:span text:style-name="Strong_20_Emphasis"><text:span text:style-name="T2">Context &amp; Rationale</text:span></text:span></text:h>
      <text:h text:style-name="Heading_20_3" text:outline-level="3"><text:span text:style-name="Strong_20_Emphasis">Challenges</text:span></text:h>
      <text:list text:style-name="L74">
        <text:list-item>
          <text:p text:style-name="P74">Older homes with inefficient envelopes, windows, and mechanical systems</text:p>
        </text:list-item>
        <text:list-item>
          <text:p text:style-name="P74">Rising operational costs for municipal assets</text:p>
        </text:list-item>
        <text:list-item>
          <text:p text:style-name="P74">Aging infrastructure requiring modernization</text:p>
        </text:list-item>
        <text:list-item>
          <text:p text:style-name="P74">Development patterns that may increase long-term transportation dependence</text:p>
        </text:list-item>
        <text:list-item>
          <text:p text:style-name="P74">Increasing heatwaves and climate extremes</text:p>
        </text:list-item>
        <text:list-item>
          <text:p text:style-name="P74">Limited indoor air quality resilience during smoke events</text:p>
        </text:list-item>
      </text:list>
      <text:h text:style-name="Heading_20_3" text:outline-level="3"><text:span text:style-name="Strong_20_Emphasis">Opportunities</text:span></text:h>
      <text:list text:style-name="L75">
        <text:list-item>
          <text:p text:style-name="P75">LEED Silver municipal building policy</text:p>
        </text:list-item>
        <text:list-item>
          <text:p text:style-name="P75">Retrofit potential for residential and commercial buildings</text:p>
        </text:list-item>
        <text:list-item>
          <text:p text:style-name="P75">Growing public interest in energy efficiency</text:p>
        </text:list-item>
        <text:list-item>
          <text:p text:style-name="P75">Walkability and compact development already embedded in the town’s structure</text:p>
        </text:list-item>
        <text:list-item>
          <text:p text:style-name="P75">Opportunities for green infrastructure (bioswales, permeable surfaces, etc.)</text:p>
        </text:list-item>
        <text:list-item>
          <text:p text:style-name="P75">Strong alignment with provincial design guidance and long-term asset management best practices</text:p>
        </text:list-item>
      </text:list>
      <text:p text:style-name="Text_20_body"><text:soft-page-break/>Diamond Valley can lead by example through its own facilities while supporting residents and businesses in upgrading their buildings.</text:p>
      <text:p text:style-name="Horizontal_20_Line"/>
      <text:h text:style-name="Heading_20_1" text:outline-level="1"><text:span text:style-name="Strong_20_Emphasis"><text:span text:style-name="T2">Objectives</text:span></text:span></text:h>
      <text:p text:style-name="Text_20_body"><text:span text:style-name="Strong_20_Emphasis">Objective 1 — Improve energy and water efficiency in municipal and private buildings</text:span><text:line-break/>Reduce operational costs and environmental footprint.</text:p>
      <text:p text:style-name="Text_20_body"><text:span text:style-name="Strong_20_Emphasis">Objective 2 — Adopt high-performance standards for future municipal buildings</text:span><text:line-break/>Position the Town as a leader in lifecycle-based design.</text:p>
      <text:p text:style-name="Text_20_body"><text:span text:style-name="Strong_20_Emphasis">Objective 3 — Encourage development patterns that support walkability, accessibility, and compact growth</text:span><text:line-break/>Reduce vehicle reliance and support vibrant public spaces.</text:p>
      <text:p text:style-name="Text_20_body"><text:span text:style-name="Strong_20_Emphasis">Objective 4 — Integrate low-impact development and green infrastructure</text:span><text:line-break/>Manage stormwater sustainably and improve urban ecology.</text:p>
      <text:p text:style-name="Text_20_body"><text:span text:style-name="Strong_20_Emphasis">Objective 5 — Enhance indoor air quality and climate resilience in buildings</text:span><text:line-break/>Protect occupant health during smoke events and heatwaves.</text:p>
      <text:p text:style-name="Text_20_body"><text:span text:style-name="Strong_20_Emphasis">Objective 6 — Support retrofits and upgrades in existing building stock</text:span><text:line-break/>Provide guidance, education, and potential incentives.</text:p>
      <text:p text:style-name="Horizontal_20_Line"/>
      <text:h text:style-name="Heading_20_1" text:outline-level="1"><text:span text:style-name="Strong_20_Emphasis"><text:span text:style-name="T2">Strategic Actions</text:span></text:span></text:h>
      <text:h text:style-name="Heading_20_3" text:outline-level="3"><text:span text:style-name="Strong_20_Emphasis">A. Municipal Leadership &amp; Public Buildings</text:span></text:h>
      <text:list text:style-name="L76">
        <text:list-item>
          <text:p text:style-name="P76"><text:span text:style-name="Strong_20_Emphasis">Adopt a LEED Silver Standard for All New Municipal Buildings</text:span><text:line-break/> - Apply LEED v4.1 NC (New Construction) or equivalent<text:line-break/> - Ensure third-party verification<text:line-break/> - Focus on energy efficiency, IAQ, water conservation, and materials management</text:p>
        </text:list-item>
        <text:list-item>
          <text:p text:style-name="P76"><text:span text:style-name="Strong_20_Emphasis">Develop Lifecycle Cost Assessments for All Major Capital Projects</text:span><text:line-break/> - Evaluate long-term costs, not just first-price<text:line-break/> - Align with Green Reserve Fund reinvestment</text:p>
        </text:list-item>
        <text:list-item>
          <text:p text:style-name="P76"><text:span text:style-name="Strong_20_Emphasis">Retrofit Municipal Buildings for Efficiency &amp; Resilience</text:span><text:line-break/> - LED lighting upgrades<text:line-break/> - HVAC improvements<text:line-break/> - MERV13+ filtration for smoke events<text:line-break/> - Window and envelope upgrades as needed</text:p>
        </text:list-item>
        <text:list-item>
          <text:p text:style-name="P76"><text:soft-page-break/><text:span text:style-name="Strong_20_Emphasis">Improve Accessibility Across Public Buildings</text:span><text:line-break/> - Apply CSA and universal design principles<text:line-break/> - Prioritize barrier removal in public spaces</text:p>
        </text:list-item>
      </text:list>
      <text:p text:style-name="Horizontal_20_Line"/>
      <text:h text:style-name="Heading_20_3" text:outline-level="3"><text:span text:style-name="Strong_20_Emphasis">B. Residential &amp; Commercial Buildings</text:span></text:h>
      <text:list text:style-name="L77">
        <text:list-item>
          <text:p text:style-name="P77"><text:span text:style-name="Strong_20_Emphasis">Energy Efficiency Retrofit Program (Voluntary)</text:span><text:line-break/> - Workshops<text:line-break/> - Checklists<text:line-break/> - Coordination with provincial rebates</text:p>
        </text:list-item>
        <text:list-item>
          <text:p text:style-name="P77"><text:span text:style-name="Strong_20_Emphasis">Green Building Guide for Homeowners &amp; Builders</text:span><text:line-break/> - Simple municipal guide<text:line-break/> - Focus on envelope, IAQ, water fixtures, landscaping</text:p>
        </text:list-item>
        <text:list-item>
          <text:p text:style-name="P77"><text:span text:style-name="Strong_20_Emphasis">Encourage Heat Pump Adoption</text:span><text:line-break/> - Education<text:line-break/> - Case studies<text:line-break/> - Partner with local HVAC companies</text:p>
        </text:list-item>
        <text:list-item>
          <text:p text:style-name="P77"><text:span text:style-name="Strong_20_Emphasis">Support for Secondary Suites Using Sustainable Design</text:span><text:line-break/> - Promote efficient building practices<text:line-break/> - Encourage air quality, sound, and comfort standards</text:p>
        </text:list-item>
      </text:list>
      <text:p text:style-name="Horizontal_20_Line"/>
      <text:h text:style-name="Heading_20_3" text:outline-level="3"><text:span text:style-name="Strong_20_Emphasis">C. Land Use, Smart Growth &amp; Walkability</text:span></text:h>
      <text:list text:style-name="L78">
        <text:list-item>
          <text:p text:style-name="P78"><text:span text:style-name="Strong_20_Emphasis">Promote Compact, Mixed-Use Development</text:span><text:line-break/> - Reduce vehicle dependency<text:line-break/> - Support small businesses<text:line-break/> - Strengthen walkable neighbourhoods</text:p>
        </text:list-item>
        <text:list-item>
          <text:p text:style-name="P78"><text:span text:style-name="Strong_20_Emphasis">Complete Streets Policy</text:span><text:line-break/> - Incorporate sidewalks, cycling routes, shade trees<text:line-break/> - Increase safety and accessibility</text:p>
        </text:list-item>
        <text:list-item>
          <text:p text:style-name="P78"><text:span text:style-name="Strong_20_Emphasis">Design Standards for New Subdivisions</text:span><text:line-break/> - Encourage permeable surfaces<text:line-break/> - Require drought-tolerant landscaping<text:line-break/> - Integrate pedestrian-first street patterns</text:p>
        </text:list-item>
        <text:list-item>
          <text:p text:style-name="P78"><text:span text:style-name="Strong_20_Emphasis">Encourage Infill Development</text:span><text:line-break/> - Reduce outward expansion pressures<text:line-break/> - Utilize existing infrastructure more efficiently</text:p>
        </text:list-item>
      </text:list>
      <text:p text:style-name="Horizontal_20_Line"><text:soft-page-break/></text:p>
      <text:h text:style-name="Heading_20_3" text:outline-level="3"><text:span text:style-name="Strong_20_Emphasis">D. Green Infrastructure &amp; Low-Impact Development</text:span></text:h>
      <text:list text:style-name="L79">
        <text:list-item>
          <text:p text:style-name="P79"><text:span text:style-name="Strong_20_Emphasis">Implement Low-Impact Development (LID) Practices</text:span><text:line-break/> - Bioswales<text:line-break/> - Rain gardens<text:line-break/> - Vegetated buffers<text:line-break/> - Permeable pavements</text:p>
        </text:list-item>
        <text:list-item>
          <text:p text:style-name="P79"><text:span text:style-name="Strong_20_Emphasis">Urban Forest &amp; Shade Strategy</text:span><text:line-break/> - Identify priority planting zones<text:line-break/> - Reduce heat island effects<text:line-break/> - Improve stormwater absorption</text:p>
        </text:list-item>
        <text:list-item>
          <text:p text:style-name="P79"><text:span text:style-name="Strong_20_Emphasis">Green Roof &amp; Cool Roof Encouragement Program</text:span><text:line-break/> - Explore incentives for commercial buildings<text:line-break/> - Provide educational materials</text:p>
        </text:list-item>
        <text:list-item>
          <text:p text:style-name="P79"><text:span text:style-name="Strong_20_Emphasis">Stormwater Master Plan Update</text:span><text:line-break/> - Align with climate change projections<text:line-break/> - Integrate green infrastructure as a core component</text:p>
        </text:list-item>
      </text:list>
      <text:p text:style-name="Horizontal_20_Line"/>
      <text:h text:style-name="Heading_20_3" text:outline-level="3"><text:span text:style-name="Strong_20_Emphasis">E. Indoor Air Quality &amp; Climate Resilience in Buildings</text:span></text:h>
      <text:list text:style-name="L80">
        <text:list-item>
          <text:p text:style-name="P80"><text:span text:style-name="Strong_20_Emphasis">IAQ Best Practices for All Builders</text:span><text:line-break/> - Encourage ASHRAE standards<text:line-break/> - Promote airtightness testing</text:p>
        </text:list-item>
        <text:list-item>
          <text:p text:style-name="P80"><text:span text:style-name="Strong_20_Emphasis">Smoke-Resilient Building Design Guide</text:span><text:line-break/> - Clean-room design<text:line-break/> - MERV13+ filtration<text:line-break/> - Guidance for vulnerable populations</text:p>
        </text:list-item>
        <text:list-item>
          <text:p text:style-name="P80"><text:span text:style-name="Strong_20_Emphasis">Heatwave Resilience Standards</text:span><text:line-break/> - Promote passive cooling strategies<text:line-break/> - Encourage shading and natural ventilation where feasible</text:p>
        </text:list-item>
      </text:list>
      <text:p text:style-name="Horizontal_20_Line"/>
      <text:h text:style-name="Heading_20_1" text:outline-level="1"><text:span text:style-name="Strong_20_Emphasis"><text:span text:style-name="T2">Indicators</text:span></text:span></text:h>
      <text:h text:style-name="Heading_20_3" text:outline-level="3"><text:span text:style-name="Strong_20_Emphasis">Efficiency &amp; Performance</text:span></text:h>
      <text:list text:style-name="L81">
        <text:list-item>
          <text:p text:style-name="P81">% of municipal buildings achieving LEED Silver</text:p>
        </text:list-item>
        <text:list-item>
          <text:p text:style-name="P81"><text:soft-page-break/>Energy Use Intensity (EUI) for municipal facilities</text:p>
        </text:list-item>
        <text:list-item>
          <text:p text:style-name="P81">Number of residential retrofits completed</text:p>
        </text:list-item>
      </text:list>
      <text:h text:style-name="Heading_20_3" text:outline-level="3"><text:span text:style-name="Strong_20_Emphasis">Land Use &amp; Walkability</text:span></text:h>
      <text:list text:style-name="L82">
        <text:list-item>
          <text:p text:style-name="P82">Walkability index score</text:p>
        </text:list-item>
        <text:list-item>
          <text:p text:style-name="P82">% of new development located in walkable areas</text:p>
        </text:list-item>
        <text:list-item>
          <text:p text:style-name="P82">Kilometres of new sidewalks/trails added</text:p>
        </text:list-item>
      </text:list>
      <text:h text:style-name="Heading_20_3" text:outline-level="3"><text:span text:style-name="Strong_20_Emphasis">Green Infrastructure</text:span></text:h>
      <text:list text:style-name="L83">
        <text:list-item>
          <text:p text:style-name="P83">Area of permeable surface added annually</text:p>
        </text:list-item>
        <text:list-item>
          <text:p text:style-name="P83">Volume of stormwater diverted via LID</text:p>
        </text:list-item>
        <text:list-item>
          <text:p text:style-name="P83">Number of green or cool roofs installed</text:p>
        </text:list-item>
      </text:list>
      <text:h text:style-name="Heading_20_3" text:outline-level="3"><text:span text:style-name="Strong_20_Emphasis">Comfort &amp; IAQ</text:span></text:h>
      <text:list text:style-name="L84">
        <text:list-item>
          <text:p text:style-name="P84">% of municipal buildings upgraded for IAQ resilience</text:p>
        </text:list-item>
        <text:list-item>
          <text:p text:style-name="P84">Number of homes using smoke-resilient strategies</text:p>
        </text:list-item>
        <text:list-item>
          <text:p text:style-name="P84">Heatwave shelter capacity usage</text:p>
        </text:list-item>
      </text:list>
      <text:p text:style-name="Horizontal_20_Line"/>
      <text:h text:style-name="Heading_20_1" text:outline-level="1"><text:span text:style-name="Strong_20_Emphasis"><text:span text:style-name="T2">Cross-Connections</text:span></text:span></text:h>
      <text:p text:style-name="Text_20_body">This Focus Area connects directly to:</text:p>
      <text:list text:style-name="L85">
        <text:list-item>
          <text:p text:style-name="P85"><text:span text:style-name="Strong_20_Emphasis">Air Quality &amp; Public Health</text:span> (indoor air improvements)</text:p>
        </text:list-item>
        <text:list-item>
          <text:p text:style-name="P85"><text:span text:style-name="Strong_20_Emphasis">Transportation</text:span> (walkability reduces emissions)</text:p>
        </text:list-item>
        <text:list-item>
          <text:p text:style-name="P85"><text:span text:style-name="Strong_20_Emphasis">Energy &amp; Efficiency</text:span> (retrofits and standards)</text:p>
        </text:list-item>
        <text:list-item>
          <text:p text:style-name="P85"><text:span text:style-name="Strong_20_Emphasis">Circular Economy</text:span> (materials reuse in construction)</text:p>
        </text:list-item>
        <text:list-item>
          <text:p text:style-name="P85"><text:span text:style-name="Strong_20_Emphasis">Health, Culture &amp; Livability</text:span> (design impacts wellbeing)</text:p>
        </text:list-item>
      </text:list>
      <text:p text:style-name="Horizontal_20_Line"/>
      <text:h text:style-name="Heading_20_1" text:outline-level="1"><text:span text:style-name="Strong_20_Emphasis"><text:span text:style-name="T2">Partner Roles</text:span></text:span></text:h>
      <text:h text:style-name="Heading_20_3" text:outline-level="3"><text:span text:style-name="Strong_20_Emphasis">Municipality</text:span></text:h>
      <text:list text:style-name="L86">
        <text:list-item>
          <text:p text:style-name="P86">Lead green building policy</text:p>
        </text:list-item>
        <text:list-item>
          <text:p text:style-name="P86"><text:soft-page-break/>Manage land-use and development approvals</text:p>
        </text:list-item>
        <text:list-item>
          <text:p text:style-name="P86">Maintain infrastructure</text:p>
        </text:list-item>
      </text:list>
      <text:h text:style-name="Heading_20_3" text:outline-level="3"><text:span text:style-name="Strong_20_Emphasis">Builders &amp; Developers</text:span></text:h>
      <text:list text:style-name="L87">
        <text:list-item>
          <text:p text:style-name="P87">Adopt efficient practices</text:p>
        </text:list-item>
        <text:list-item>
          <text:p text:style-name="P87">Provide innovative design solutions</text:p>
        </text:list-item>
      </text:list>
      <text:h text:style-name="Heading_20_3" text:outline-level="3"><text:span text:style-name="Strong_20_Emphasis">Schools &amp; NGOs</text:span></text:h>
      <text:list text:style-name="L88">
        <text:list-item>
          <text:p text:style-name="P88">Promote best practices</text:p>
        </text:list-item>
        <text:list-item>
          <text:p text:style-name="P88">Offer education programs</text:p>
        </text:list-item>
      </text:list>
      <text:h text:style-name="Heading_20_3" text:outline-level="3"><text:span text:style-name="Strong_20_Emphasis">Residents &amp; Businesses</text:span></text:h>
      <text:list text:style-name="L89">
        <text:list-item>
          <text:p text:style-name="P89">Improve buildings</text:p>
        </text:list-item>
        <text:list-item>
          <text:p text:style-name="P89">Engage in community design conversations</text:p>
        </text:list-item>
      </text:list>
      <text:h text:style-name="Heading_20_1" text:outline-level="1"><text:span text:style-name="T2">🌱 </text:span><text:span text:style-name="Strong_20_Emphasis"><text:span text:style-name="T2">4.4 LOCAL FOOD SYSTEMS</text:span></text:span></text:h>
      <text:p text:style-name="Text_20_body">A resilient local food system improves community health, reduces vulnerability to supply disruptions, strengthens local economies, and builds knowledge across generations. Diamond Valley’s food system includes backyard growers, community gardens, school greenhouses, ranching and agricultural operations, local producers at markets, restaurants, and residents experimenting with new growing methods such as vertical and low-water systems.</text:p>
      <text:p text:style-name="Text_20_body">As climate uncertainty, transportation volatility, and global supply chain pressures increase, strengthening local food capacity becomes central to long-term sustainability.</text:p>
      <text:p text:style-name="Text_20_body">This section outlines a strategy for food security, local production, education, and circular resource flows.</text:p>
      <text:p text:style-name="Horizontal_20_Line"/>
      <text:h text:style-name="Heading_20_1" text:outline-level="1"><text:span text:style-name="Strong_20_Emphasis"><text:span text:style-name="T2">Context &amp; Rationale</text:span></text:span></text:h>
      <text:h text:style-name="Heading_20_3" text:outline-level="3"><text:span text:style-name="Strong_20_Emphasis">Key Challenges</text:span></text:h>
      <text:list text:style-name="L90">
        <text:list-item>
          <text:p text:style-name="P90">Rising food costs</text:p>
        </text:list-item>
        <text:list-item>
          <text:p text:style-name="P90">Increased risk of supply chain disruptions</text:p>
        </text:list-item>
        <text:list-item>
          <text:p text:style-name="P90">Water constraints affecting growing conditions</text:p>
        </text:list-item>
        <text:list-item>
          <text:p text:style-name="P90">Limited local cold-season production</text:p>
        </text:list-item>
        <text:list-item>
          <text:p text:style-name="P90"><text:soft-page-break/>Soil degradation in some developed areas</text:p>
        </text:list-item>
        <text:list-item>
          <text:p text:style-name="P90">Loss of traditional food knowledge over generations</text:p>
        </text:list-item>
        <text:list-item>
          <text:p text:style-name="P90">Vulnerability of seniors and low-income households to food insecurity</text:p>
        </text:list-item>
      </text:list>
      <text:h text:style-name="Heading_20_3" text:outline-level="3"><text:span text:style-name="Strong_20_Emphasis">Key Opportunities</text:span></text:h>
      <text:list text:style-name="L91">
        <text:list-item>
          <text:p text:style-name="P91">Interest in backyard gardens and edible landscaping</text:p>
        </text:list-item>
        <text:list-item>
          <text:p text:style-name="P91">School greenhouse and hydroponic programs (including the vertical growing seacan)</text:p>
        </text:list-item>
        <text:list-item>
          <text:p text:style-name="P91">Local ranchers and producers with strong regional ties</text:p>
        </text:list-item>
        <text:list-item>
          <text:p text:style-name="P91">Community gardens available for expansion</text:p>
        </text:list-item>
        <text:list-item>
          <text:p text:style-name="P91">Xeriscaped edible plants reducing water use</text:p>
        </text:list-item>
        <text:list-item>
          <text:p text:style-name="P91">Rainwater harvesting integration with garden irrigation</text:p>
        </text:list-item>
        <text:list-item>
          <text:p text:style-name="P91">Composting and circular resource loops</text:p>
        </text:list-item>
      </text:list>
      <text:p text:style-name="Text_20_body">Local food is not only about growing vegetables — it is about building a community system that supports health, self-reliance, and resilience.</text:p>
      <text:p text:style-name="Horizontal_20_Line"/>
      <text:h text:style-name="Heading_20_1" text:outline-level="1"><text:span text:style-name="Strong_20_Emphasis"><text:span text:style-name="T2">Objectives</text:span></text:span></text:h>
      <text:p text:style-name="Text_20_body"><text:span text:style-name="Strong_20_Emphasis">Objective 1 — Increase local food production and self-reliance</text:span><text:line-break/>Support growers, gardeners, and producers in expanding their capacity.</text:p>
      <text:p text:style-name="Text_20_body"><text:span text:style-name="Strong_20_Emphasis">Objective 2 — Improve community food security</text:span><text:line-break/>Address access, affordability, and availability for vulnerable groups.</text:p>
      <text:p text:style-name="Text_20_body"><text:span text:style-name="Strong_20_Emphasis">Objective 3 — Strengthen soil health and regenerative practices</text:span><text:line-break/>Promote composting, mulching, and water-saving irrigation methods.</text:p>
      <text:p text:style-name="Text_20_body"><text:span text:style-name="Strong_20_Emphasis">Objective 4 — Integrate food production into public spaces and schools</text:span><text:line-break/>Support hands-on learning and community demonstration sites.</text:p>
      <text:p text:style-name="Text_20_body"><text:span text:style-name="Strong_20_Emphasis">Objective 5 — Reduce the water footprint of local food production</text:span><text:line-break/>Support xeriscaped edible plants and rainwater-fed systems.</text:p>
      <text:p text:style-name="Text_20_body"><text:span text:style-name="Strong_20_Emphasis">Objective 6 — Build partnerships among growers, schools, markets, and local organizations</text:span><text:line-break/>Create a cohesive local food network.</text:p>
      <text:p text:style-name="Horizontal_20_Line"/>
      <text:h text:style-name="Heading_20_1" text:outline-level="1"><text:soft-page-break/><text:span text:style-name="Strong_20_Emphasis"><text:span text:style-name="T2">Strategic Actions</text:span></text:span></text:h>
      <text:h text:style-name="Heading_20_3" text:outline-level="3"><text:span text:style-name="Strong_20_Emphasis">A. Community &amp; Backyard Food Production</text:span></text:h>
      <text:list text:style-name="L92">
        <text:list-item>
          <text:p text:style-name="P92"><text:span text:style-name="Strong_20_Emphasis">Expand Community Garden Capacity</text:span><text:line-break/> - More plots<text:line-break/> - Accessible raised beds<text:line-break/> - Compost and mulch availability</text:p>
        </text:list-item>
        <text:list-item>
          <text:p text:style-name="P92"><text:span text:style-name="Strong_20_Emphasis">Edible Landscaping Program</text:span><text:line-break/> - Encourage fruit-bearing shrubs, berries, herbs<text:line-break/> - Demonstration sites in parks or municipal lands</text:p>
        </text:list-item>
        <text:list-item>
          <text:p text:style-name="P92"><text:span text:style-name="Strong_20_Emphasis">Backyard Gardening Support</text:span><text:line-break/> - Workshops<text:line-break/> - Guides for soil health, composting, water-saving techniques<text:line-break/> - Seed-sharing events</text:p>
        </text:list-item>
        <text:list-item>
          <text:p text:style-name="P92"><text:span text:style-name="Strong_20_Emphasis">Rainwater-Fed Garden Irrigation Initiative</text:span><text:line-break/> - Promote pairing rain totes with backyard gardens<text:line-break/> - Demonstrate closed-loop systems</text:p>
        </text:list-item>
      </text:list>
      <text:p text:style-name="Horizontal_20_Line"/>
      <text:h text:style-name="Heading_20_3" text:outline-level="3"><text:span text:style-name="Strong_20_Emphasis">B. School &amp; Youth Programs</text:span></text:h>
      <text:list text:style-name="L93">
        <text:list-item>
          <text:p text:style-name="P93"><text:span text:style-name="Strong_20_Emphasis">Support for School Greenhouses &amp; Vertical Growing Units</text:span><text:line-break/> - Maintenance partnerships<text:line-break/> - Classroom curriculum integration<text:line-break/> - Student-led growing projects</text:p>
        </text:list-item>
        <text:list-item>
          <text:p text:style-name="P93"><text:span text:style-name="Strong_20_Emphasis">Farm-to-School Pilot Program</text:span><text:line-break/> - Connect producers and educators<text:line-break/> - Promote local food in cafeterias</text:p>
        </text:list-item>
        <text:list-item>
          <text:p text:style-name="P93"><text:span text:style-name="Strong_20_Emphasis">Youth Garden Leadership Projects</text:span><text:line-break/> - Intergenerational mentorship<text:line-break/> - Community volunteer opportunities</text:p>
        </text:list-item>
      </text:list>
      <text:p text:style-name="Horizontal_20_Line"/>
      <text:h text:style-name="Heading_20_3" text:outline-level="3"><text:span text:style-name="Strong_20_Emphasis">C. Support for Producers &amp; Food Businesses</text:span></text:h>
      <text:list text:style-name="L94">
        <text:list-item>
          <text:p text:style-name="P94"><text:span text:style-name="Strong_20_Emphasis">Strengthen Local Producer Presence at Markets</text:span><text:line-break/> - Promote local products<text:line-break/> - Support small-scale producers with branding and education</text:p>
        </text:list-item>
        <text:list-item>
          <text:p text:style-name="P94"><text:soft-page-break/><text:span text:style-name="Strong_20_Emphasis">Local Food Hub Feasibility Study</text:span><text:line-break/> - Explore centralized washing, storage, aggregation<text:line-break/> - Support small producers accessing regional markets</text:p>
        </text:list-item>
        <text:list-item>
          <text:p text:style-name="P94"><text:span text:style-name="Strong_20_Emphasis">Restaurant &amp; Retail Partnerships</text:span><text:line-break/> - Sustainable sourcing guidelines<text:line-break/> - Recognition program for local food champions</text:p>
        </text:list-item>
      </text:list>
      <text:p text:style-name="Horizontal_20_Line"/>
      <text:h text:style-name="Heading_20_3" text:outline-level="3"><text:span text:style-name="Strong_20_Emphasis">D. Soil Health, Composting &amp; Circular Systems</text:span></text:h>
      <text:list text:style-name="L95">
        <text:list-item>
          <text:p text:style-name="P95"><text:span text:style-name="Strong_20_Emphasis">Community Composting Pilot</text:span><text:line-break/> - Small-scale neighbourhood compost bins<text:line-break/> - Education on proper composting<text:line-break/> - Potential municipal compost site</text:p>
        </text:list-item>
        <text:list-item>
          <text:p text:style-name="P95"><text:span text:style-name="Strong_20_Emphasis">Soil Health Improvement Program</text:span><text:line-break/> - Education on mulch, organic matter, and no-till practices</text:p>
        </text:list-item>
        <text:list-item>
          <text:p text:style-name="P95"><text:span text:style-name="Strong_20_Emphasis">Biochar Integration Pilot</text:span><text:line-break/> - Explore local biochar production<text:line-break/> - Demonstrate soil water retention benefits</text:p>
        </text:list-item>
        <text:list-item>
          <text:p text:style-name="P95"><text:span text:style-name="Strong_20_Emphasis">Material Reuse for Raised Beds &amp; Greenhouse Projects</text:span><text:line-break/> - Use salvaged lumber, bricks, and other recovered materials</text:p>
        </text:list-item>
      </text:list>
      <text:p text:style-name="Horizontal_20_Line"/>
      <text:h text:style-name="Heading_20_3" text:outline-level="3"><text:span text:style-name="Strong_20_Emphasis">E. Food Security &amp; Access</text:span></text:h>
      <text:list text:style-name="L96">
        <text:list-item>
          <text:p text:style-name="P96"><text:span text:style-name="Strong_20_Emphasis">Community Food Security Assessment</text:span><text:line-break/> - Identify gaps, vulnerable groups, and opportunities<text:line-break/> - Align with Alberta Health &amp; regional food security tools</text:p>
        </text:list-item>
        <text:list-item>
          <text:p text:style-name="P96"><text:span text:style-name="Strong_20_Emphasis">Support for Food Hampers and Assistance Programs</text:span><text:line-break/> - Partnerships with local organizations<text:line-break/> - Promote healthy, locally produced foods</text:p>
        </text:list-item>
        <text:list-item>
          <text:p text:style-name="P96"><text:span text:style-name="Strong_20_Emphasis">Community Kitchens &amp; Skill-Building Workshops</text:span><text:line-break/> - Food preservation<text:line-break/> - Cooking skills for youth and adults</text:p>
        </text:list-item>
      </text:list>
      <text:p text:style-name="Horizontal_20_Line"/>
      <text:h text:style-name="Heading_20_1" text:outline-level="1"><text:soft-page-break/><text:span text:style-name="Strong_20_Emphasis"><text:span text:style-name="T2">Indicators</text:span></text:span></text:h>
      <text:h text:style-name="Heading_20_3" text:outline-level="3"><text:span text:style-name="Strong_20_Emphasis">Local Production</text:span></text:h>
      <text:list text:style-name="L97">
        <text:list-item>
          <text:p text:style-name="P97">Total number of community garden plots</text:p>
        </text:list-item>
        <text:list-item>
          <text:p text:style-name="P97">Volume of food produced in school gardens</text:p>
        </text:list-item>
        <text:list-item>
          <text:p text:style-name="P97">Number of backyard growers involved in programs</text:p>
        </text:list-item>
      </text:list>
      <text:h text:style-name="Heading_20_3" text:outline-level="3"><text:span text:style-name="Strong_20_Emphasis">Food Security</text:span></text:h>
      <text:list text:style-name="L98">
        <text:list-item>
          <text:p text:style-name="P98">Food affordability index (local survey)</text:p>
        </text:list-item>
        <text:list-item>
          <text:p text:style-name="P98">Number of participants in food assistance programs</text:p>
        </text:list-item>
        <text:list-item>
          <text:p text:style-name="P98">Household food security metrics</text:p>
        </text:list-item>
      </text:list>
      <text:h text:style-name="Heading_20_3" text:outline-level="3"><text:span text:style-name="Strong_20_Emphasis">Soil &amp; Compost</text:span></text:h>
      <text:list text:style-name="L99">
        <text:list-item>
          <text:p text:style-name="P99">Volume of compost diverted from waste stream</text:p>
        </text:list-item>
        <text:list-item>
          <text:p text:style-name="P99">Number of participants in composting workshops</text:p>
        </text:list-item>
        <text:list-item>
          <text:p text:style-name="P99">Soil organic matter improvements (sampling optional)</text:p>
        </text:list-item>
      </text:list>
      <text:h text:style-name="Heading_20_3" text:outline-level="3"><text:span text:style-name="Strong_20_Emphasis">Water Use</text:span></text:h>
      <text:list text:style-name="L100">
        <text:list-item>
          <text:p text:style-name="P100">% of gardens irrigated with rainwater</text:p>
        </text:list-item>
        <text:list-item>
          <text:p text:style-name="P100">Reduction in potable water used for irrigation</text:p>
        </text:list-item>
      </text:list>
      <text:h text:style-name="Heading_20_3" text:outline-level="3"><text:span text:style-name="Strong_20_Emphasis">Engagement</text:span></text:h>
      <text:list text:style-name="L101">
        <text:list-item>
          <text:p text:style-name="P101">Number of youth involved in food programs</text:p>
        </text:list-item>
        <text:list-item>
          <text:p text:style-name="P101">Participation in demonstrations and workshops</text:p>
        </text:list-item>
      </text:list>
      <text:p text:style-name="Horizontal_20_Line"/>
      <text:h text:style-name="Heading_20_1" text:outline-level="1"><text:span text:style-name="Strong_20_Emphasis"><text:span text:style-name="T2">Cross-Connections</text:span></text:span></text:h>
      <text:p text:style-name="Text_20_body">Local food systems overlap with:</text:p>
      <text:list text:style-name="L102">
        <text:list-item>
          <text:p text:style-name="P102"><text:span text:style-name="Strong_20_Emphasis">Water Stewardship</text:span> (irrigation, soil moisture management)</text:p>
        </text:list-item>
        <text:list-item>
          <text:p text:style-name="P102"><text:span text:style-name="Strong_20_Emphasis">Circular Economy</text:span> (composting, reuse of materials, food waste reduction)</text:p>
        </text:list-item>
        <text:list-item>
          <text:p text:style-name="P102"><text:span text:style-name="Strong_20_Emphasis">Health &amp; Livability</text:span> (nutrition, recreation, wellbeing)</text:p>
        </text:list-item>
        <text:list-item>
          <text:p text:style-name="P102"><text:span text:style-name="Strong_20_Emphasis">Education &amp; Engagement</text:span> (hands-on learning)</text:p>
        </text:list-item>
        <text:list-item>
          <text:p text:style-name="P102"><text:soft-page-break/><text:span text:style-name="Strong_20_Emphasis">Built Environment</text:span> (edible landscaping, greenhouse projects)</text:p>
        </text:list-item>
      </text:list>
      <text:p text:style-name="Horizontal_20_Line"/>
      <text:h text:style-name="Heading_20_1" text:outline-level="1"><text:span text:style-name="Strong_20_Emphasis"><text:span text:style-name="T2">Partner Roles</text:span></text:span></text:h>
      <text:h text:style-name="Heading_20_3" text:outline-level="3"><text:span text:style-name="Strong_20_Emphasis">Town of Diamond Valley</text:span></text:h>
      <text:list text:style-name="L103">
        <text:list-item>
          <text:p text:style-name="P103">Support community garden expansion</text:p>
        </text:list-item>
        <text:list-item>
          <text:p text:style-name="P103">Provide land or support for edible landscapes</text:p>
        </text:list-item>
        <text:list-item>
          <text:p text:style-name="P103">Integrate food systems in planning documents</text:p>
        </text:list-item>
      </text:list>
      <text:h text:style-name="Heading_20_3" text:outline-level="3"><text:span text:style-name="Strong_20_Emphasis">Schools</text:span></text:h>
      <text:list text:style-name="L104">
        <text:list-item>
          <text:p text:style-name="P104">Maintain greenhouse and growing programs</text:p>
        </text:list-item>
        <text:list-item>
          <text:p text:style-name="P104">Integrate curriculum and student projects</text:p>
        </text:list-item>
      </text:list>
      <text:h text:style-name="Heading_20_3" text:outline-level="3"><text:span text:style-name="Strong_20_Emphasis">Local Producers &amp; Markets</text:span></text:h>
      <text:list text:style-name="L105">
        <text:list-item>
          <text:p text:style-name="P105">Provide fresh foods</text:p>
        </text:list-item>
        <text:list-item>
          <text:p text:style-name="P105">Participate in food hubs and events</text:p>
        </text:list-item>
      </text:list>
      <text:h text:style-name="Heading_20_3" text:outline-level="3"><text:span text:style-name="Strong_20_Emphasis">Nonprofits &amp; Food Security Organizations</text:span></text:h>
      <text:list text:style-name="L106">
        <text:list-item>
          <text:p text:style-name="P106">Support vulnerable groups</text:p>
        </text:list-item>
        <text:list-item>
          <text:p text:style-name="P106">Run food skill-building programs</text:p>
        </text:list-item>
      </text:list>
      <text:h text:style-name="Heading_20_3" text:outline-level="3"><text:span text:style-name="Strong_20_Emphasis">Residents</text:span></text:h>
      <text:list text:style-name="L107">
        <text:list-item>
          <text:p text:style-name="P107">Participate in workshops</text:p>
        </text:list-item>
        <text:list-item>
          <text:p text:style-name="P107">Grow food using sustainable methods</text:p>
        </text:list-item>
      </text:list>
      <text:h text:style-name="Heading_20_1" text:outline-level="1"><text:span text:style-name="T2">☀️ </text:span><text:span text:style-name="Strong_20_Emphasis"><text:span text:style-name="T2">4.5 RENEWABLE ENERGY &amp; EFFICIENCY</text:span></text:span></text:h>
      <text:p text:style-name="Text_20_body">Renewable energy and energy efficiency play a vital role in reducing household costs, lowering emissions, improving community resilience, and strengthening long-term municipal financial sustainability. As energy markets fluctuate and climate change increases demand for cooling and indoor air quality systems, improving energy performance becomes essential not only for environmental goals but also for economic stability.</text:p>
      <text:p text:style-name="Text_20_body">Diamond Valley is well positioned to expand its renewable energy footprint due to strong solar potential, an engaged community, and a growing interest in home upgrades and efficiency improvements.</text:p>
      <text:p text:style-name="Text_20_body"><text:soft-page-break/>This section provides a structured path for increasing renewable energy adoption, reducing energy demand, and improving resilience across the built environment.</text:p>
      <text:p text:style-name="Horizontal_20_Line"/>
      <text:h text:style-name="Heading_20_1" text:outline-level="1"><text:span text:style-name="Strong_20_Emphasis"><text:span text:style-name="T2">Context &amp; Rationale</text:span></text:span></text:h>
      <text:h text:style-name="Heading_20_3" text:outline-level="3"><text:span text:style-name="Strong_20_Emphasis">Energy Challenges</text:span></text:h>
      <text:list text:style-name="L108">
        <text:list-item>
          <text:p text:style-name="P108">Increasing electricity and natural gas prices</text:p>
        </text:list-item>
        <text:list-item>
          <text:p text:style-name="P108">Aging mechanical systems in older homes</text:p>
        </text:list-item>
        <text:list-item>
          <text:p text:style-name="P108">Limited local knowledge of energy efficiency best practices</text:p>
        </text:list-item>
        <text:list-item>
          <text:p text:style-name="P108">Strong solar potential underutilized in private and municipal buildings</text:p>
        </text:list-item>
        <text:list-item>
          <text:p text:style-name="P108">Power outages during extreme weather highlight vulnerability</text:p>
        </text:list-item>
        <text:list-item>
          <text:p text:style-name="P108">Rising cooling demand due to heatwaves</text:p>
        </text:list-item>
      </text:list>
      <text:h text:style-name="Heading_20_3" text:outline-level="3"><text:span text:style-name="Strong_20_Emphasis">Energy Opportunities</text:span></text:h>
      <text:list text:style-name="L109">
        <text:list-item>
          <text:p text:style-name="P109">High solar resource (among the best in Canada)</text:p>
        </text:list-item>
        <text:list-item>
          <text:p text:style-name="P109">Strong interest in local energy education</text:p>
        </text:list-item>
        <text:list-item>
          <text:p text:style-name="P109">Provincial and federal rebate programs (varies by year)</text:p>
        </text:list-item>
        <text:list-item>
          <text:p text:style-name="P109">Community-supported models such as solar cooperatives</text:p>
        </text:list-item>
        <text:list-item>
          <text:p text:style-name="P109">PACE financing potential</text:p>
        </text:list-item>
        <text:list-item>
          <text:p text:style-name="P109">Municipal leadership on solar-ready buildings</text:p>
        </text:list-item>
        <text:list-item>
          <text:p text:style-name="P109">Battery storage and microgrid potential in the future</text:p>
        </text:list-item>
      </text:list>
      <text:p text:style-name="Text_20_body">Renewable energy and efficiency are central to affordability, climate resilience, and long-term sustainability.</text:p>
      <text:p text:style-name="Horizontal_20_Line"/>
      <text:h text:style-name="Heading_20_1" text:outline-level="1"><text:span text:style-name="Strong_20_Emphasis"><text:span text:style-name="T2">Objectives</text:span></text:span></text:h>
      <text:p text:style-name="Text_20_body"><text:span text:style-name="Strong_20_Emphasis">Objective 1 — Increase renewable energy generation across residential, commercial, and municipal sectors</text:span><text:line-break/>Promote adoption of solar PV and emerging technologies.</text:p>
      <text:p text:style-name="Text_20_body"><text:span text:style-name="Strong_20_Emphasis">Objective 2 — Improve energy efficiency in buildings</text:span><text:line-break/>Reduce energy demand and operating costs.</text:p>
      <text:p text:style-name="Text_20_body"><text:soft-page-break/><text:span text:style-name="Strong_20_Emphasis">Objective 3 — Enhance community energy literacy</text:span><text:line-break/>Support residents in making informed, cost-saving decisions.</text:p>
      <text:p text:style-name="Text_20_body"><text:span text:style-name="Strong_20_Emphasis">Objective 4 — Reduce long-term energy vulnerability</text:span><text:line-break/>Support resilience to climate extremes and grid disruptions.</text:p>
      <text:p text:style-name="Text_20_body"><text:span text:style-name="Strong_20_Emphasis">Objective 5 — Lead by example through municipal energy initiatives</text:span><text:line-break/>Demonstrate feasibility and cost savings.</text:p>
      <text:p text:style-name="Horizontal_20_Line"/>
      <text:h text:style-name="Heading_20_1" text:outline-level="1"><text:span text:style-name="Strong_20_Emphasis"><text:span text:style-name="T2">Strategic Actions</text:span></text:span></text:h>
      <text:h text:style-name="Heading_20_3" text:outline-level="3"><text:span text:style-name="Strong_20_Emphasis">A. Renewable Energy Expansion</text:span></text:h>
      <text:list text:style-name="L110">
        <text:list-item>
          <text:p text:style-name="P110"><text:span text:style-name="Strong_20_Emphasis">Solar PV Education Campaign</text:span><text:line-break/> - Workshops<text:line-break/> - Online resources<text:line-break/> - Cost/benefit guides<text:line-break/> - Guidance on reputable installers</text:p>
        </text:list-item>
        <text:list-item>
          <text:p text:style-name="P110"><text:span text:style-name="Strong_20_Emphasis">Solar-Ready Requirements for New Municipal Buildings</text:span><text:line-break/> - Include conduit, roof structural support, and orientation for future solar installation</text:p>
        </text:list-item>
        <text:list-item>
          <text:p text:style-name="P110"><text:span text:style-name="Strong_20_Emphasis">Municipal Solar Installations (Phased Program)</text:span><text:line-break/> - Begin with buildings with best solar exposure<text:line-break/> - Use energy savings to support the Green Reserve Fund</text:p>
        </text:list-item>
        <text:list-item>
          <text:p text:style-name="P110"><text:span text:style-name="Strong_20_Emphasis">Community Solar Cooperative Exploration</text:span><text:line-break/> - Assess feasibility of shared or virtual net metering<text:line-break/> - Use municipal land or rooftops where possible</text:p>
        </text:list-item>
        <text:list-item>
          <text:p text:style-name="P110"><text:span text:style-name="Strong_20_Emphasis">Rooftop Solar Incentive Information Hub</text:span><text:line-break/> - Promote current federal/provincial incentives<text:line-break/> - Provide cost-comparison calculators</text:p>
        </text:list-item>
      </text:list>
      <text:p text:style-name="Horizontal_20_Line"/>
      <text:h text:style-name="Heading_20_3" text:outline-level="3"><text:span text:style-name="Strong_20_Emphasis">B. Energy Efficiency for Homes and Businesses</text:span></text:h>
      <text:list text:style-name="L111">
        <text:list-item>
          <text:p text:style-name="P111"><text:span text:style-name="Strong_20_Emphasis">Energy Efficiency Retrofit Workshops</text:span><text:line-break/> - Seal air leaks<text:line-break/> - Improve insulation<text:line-break/> - Understand heat loss<text:line-break/> - Evaluate mechanical system upgrades</text:p>
        </text:list-item>
        <text:list-item>
          <text:p text:style-name="P111"><text:soft-page-break/><text:span text:style-name="Strong_20_Emphasis">Promote Heat Pump Adoption</text:span><text:line-break/> - Education on cold-climate ASHPs<text:line-break/> - Case studies<text:line-break/> - Integrate with IAQ and cooling benefits</text:p>
        </text:list-item>
        <text:list-item>
          <text:p text:style-name="P111"><text:span text:style-name="Strong_20_Emphasis">Water Heating Efficiency Improvements</text:span><text:line-break/> - Tankless, heat pump water heaters<text:line-break/> - Lower operational costs</text:p>
        </text:list-item>
        <text:list-item>
          <text:p text:style-name="P111"><text:span text:style-name="Strong_20_Emphasis">Energy Audit Program (Voluntary)</text:span><text:line-break/> - Partner with certified energy advisors<text:line-break/> - Support EnerGuide and professional assessments</text:p>
        </text:list-item>
      </text:list>
      <text:p text:style-name="Horizontal_20_Line"/>
      <text:h text:style-name="Heading_20_3" text:outline-level="3"><text:span text:style-name="Strong_20_Emphasis">C. Municipal Leadership &amp; Policy Tools</text:span></text:h>
      <text:list text:style-name="L112">
        <text:list-item>
          <text:p text:style-name="P112"><text:span text:style-name="Strong_20_Emphasis">Long-Term Energy Management Plan (Municipal Facilities)</text:span><text:line-break/> - Track energy use intensity (EUI) by building<text:line-break/> - Prioritize upgrades based on cost savings</text:p>
        </text:list-item>
        <text:list-item>
          <text:p text:style-name="P112"><text:span text:style-name="Strong_20_Emphasis">LED Street Lighting &amp; Controls</text:span><text:line-break/> - Reduce electricity use<text:line-break/> - Smart lighting options (timers, dimming)</text:p>
        </text:list-item>
        <text:list-item>
          <text:p text:style-name="P112"><text:span text:style-name="Strong_20_Emphasis">Green Procurement Policy</text:span><text:line-break/> - Prioritize efficient equipment and systems<text:line-break/> - Require ENERGY STAR or equivalent performance</text:p>
        </text:list-item>
        <text:list-item>
          <text:p text:style-name="P112"><text:span text:style-name="Strong_20_Emphasis">PACE Financing Exploration</text:span><text:line-break/> - Research legal pathways for future implementation<text:line-break/> - Align with provincial/national frameworks</text:p>
        </text:list-item>
      </text:list>
      <text:p text:style-name="Horizontal_20_Line"/>
      <text:h text:style-name="Heading_20_3" text:outline-level="3"><text:span text:style-name="Strong_20_Emphasis">D. Resilience &amp; Adaptation</text:span></text:h>
      <text:list text:style-name="L113">
        <text:list-item>
          <text:p text:style-name="P113"><text:span text:style-name="Strong_20_Emphasis">Cooling &amp; Smoke-Ready Buildings</text:span><text:line-break/> - Heat pump cooling<text:line-break/> - Improved filtration (MERV13+)<text:line-break/> - Passive cooling measures (shading, ventilation)</text:p>
        </text:list-item>
        <text:list-item>
          <text:p text:style-name="P113"><text:span text:style-name="Strong_20_Emphasis">Battery Storage Pilot Projects</text:span><text:line-break/> - Explore feasibility for municipal buildings<text:line-break/> - Evaluate cost savings and emergency benefits</text:p>
        </text:list-item>
        <text:list-item>
          <text:p text:style-name="P113"><text:soft-page-break/><text:span text:style-name="Strong_20_Emphasis">Home Resilience Guide</text:span><text:line-break/> - How to maintain comfort during power outages<text:line-break/> - Backup systems for vulnerable residents</text:p>
        </text:list-item>
      </text:list>
      <text:p text:style-name="Horizontal_20_Line"/>
      <text:h text:style-name="Heading_20_1" text:outline-level="1"><text:span text:style-name="Strong_20_Emphasis"><text:span text:style-name="T2">Indicators</text:span></text:span></text:h>
      <text:h text:style-name="Heading_20_3" text:outline-level="3"><text:span text:style-name="Strong_20_Emphasis">Renewable Energy Adoption</text:span></text:h>
      <text:list text:style-name="L114">
        <text:list-item>
          <text:p text:style-name="P114">Installed solar capacity (kW)</text:p>
        </text:list-item>
        <text:list-item>
          <text:p text:style-name="P114">Number of residential/municipal installations</text:p>
        </text:list-item>
        <text:list-item>
          <text:p text:style-name="P114">% of municipal building electricity from renewables</text:p>
        </text:list-item>
      </text:list>
      <text:h text:style-name="Heading_20_3" text:outline-level="3"><text:span text:style-name="Strong_20_Emphasis">Energy Efficiency</text:span></text:h>
      <text:list text:style-name="L115">
        <text:list-item>
          <text:p text:style-name="P115">Number of retrofits completed</text:p>
        </text:list-item>
        <text:list-item>
          <text:p text:style-name="P115">Reduction in municipal EUI</text:p>
        </text:list-item>
        <text:list-item>
          <text:p text:style-name="P115">Participation in workshops and audits</text:p>
        </text:list-item>
      </text:list>
      <text:h text:style-name="Heading_20_3" text:outline-level="3"><text:span text:style-name="Strong_20_Emphasis">Resilience</text:span></text:h>
      <text:list text:style-name="L116">
        <text:list-item>
          <text:p text:style-name="P116">Number of homes upgraded for cooling and IAQ</text:p>
        </text:list-item>
        <text:list-item>
          <text:p text:style-name="P116">Battery storage capacity installed</text:p>
        </text:list-item>
      </text:list>
      <text:h text:style-name="Heading_20_3" text:outline-level="3"><text:span text:style-name="Strong_20_Emphasis">Community Literacy</text:span></text:h>
      <text:list text:style-name="L117">
        <text:list-item>
          <text:p text:style-name="P117">Resource downloads/website metrics</text:p>
        </text:list-item>
        <text:list-item>
          <text:p text:style-name="P117">Workshop participation levels</text:p>
        </text:list-item>
      </text:list>
      <text:p text:style-name="Horizontal_20_Line"/>
      <text:h text:style-name="Heading_20_1" text:outline-level="1"><text:span text:style-name="Strong_20_Emphasis"><text:span text:style-name="T2">Cross-Connections</text:span></text:span></text:h>
      <text:p text:style-name="Text_20_body">Renewable energy overlaps strongly with:</text:p>
      <text:list text:style-name="L118">
        <text:list-item>
          <text:p text:style-name="P118"><text:span text:style-name="Strong_20_Emphasis">Built Environment</text:span> (retrofits, energy codes, LEED)</text:p>
        </text:list-item>
        <text:list-item>
          <text:p text:style-name="P118"><text:span text:style-name="Strong_20_Emphasis">Air Quality</text:span> (less reliance on combustion)</text:p>
        </text:list-item>
        <text:list-item>
          <text:p text:style-name="P118"><text:span text:style-name="Strong_20_Emphasis">Health &amp; Livability</text:span> (cooling, comfort)</text:p>
        </text:list-item>
        <text:list-item>
          <text:p text:style-name="P118"><text:span text:style-name="Strong_20_Emphasis">Circular Economy</text:span> (reuse of materials in retrofit projects)</text:p>
        </text:list-item>
        <text:list-item>
          <text:p text:style-name="P118"><text:span text:style-name="Strong_20_Emphasis">Transportation</text:span> (EV adoption and charging infrastructure)</text:p>
        </text:list-item>
      </text:list>
      <text:p text:style-name="Horizontal_20_Line"><text:soft-page-break/></text:p>
      <text:h text:style-name="Heading_20_1" text:outline-level="1"><text:span text:style-name="Strong_20_Emphasis"><text:span text:style-name="T2">Partner Roles</text:span></text:span></text:h>
      <text:h text:style-name="Heading_20_3" text:outline-level="3"><text:span text:style-name="Strong_20_Emphasis">Municipality</text:span></text:h>
      <text:list text:style-name="L119">
        <text:list-item>
          <text:p text:style-name="P119">Lead solar and efficiency programs</text:p>
        </text:list-item>
        <text:list-item>
          <text:p text:style-name="P119">Upgrade public buildings</text:p>
        </text:list-item>
        <text:list-item>
          <text:p text:style-name="P119">Manage data and reporting</text:p>
        </text:list-item>
      </text:list>
      <text:h text:style-name="Heading_20_3" text:outline-level="3"><text:span text:style-name="Strong_20_Emphasis">Local Businesses</text:span></text:h>
      <text:list text:style-name="L120">
        <text:list-item>
          <text:p text:style-name="P120">Solar companies, HVAC contractors, electricians</text:p>
        </text:list-item>
        <text:list-item>
          <text:p text:style-name="P120">Provide installation and service capacity</text:p>
        </text:list-item>
      </text:list>
      <text:h text:style-name="Heading_20_3" text:outline-level="3"><text:span text:style-name="Strong_20_Emphasis">Educational Institutions</text:span></text:h>
      <text:list text:style-name="L121">
        <text:list-item>
          <text:p text:style-name="P121">Support with curriculum and technical demonstrations</text:p>
        </text:list-item>
      </text:list>
      <text:h text:style-name="Heading_20_3" text:outline-level="3"><text:span text:style-name="Strong_20_Emphasis">Residents</text:span></text:h>
      <text:list text:style-name="L122">
        <text:list-item>
          <text:p text:style-name="P122">Adopt solar and efficiency upgrades</text:p>
        </text:list-item>
        <text:list-item>
          <text:p text:style-name="P122">Participate in workshops</text:p>
        </text:list-item>
      </text:list>
      <text:h text:style-name="Heading_20_1" text:outline-level="1"><text:span text:style-name="T2">♻️ </text:span><text:span text:style-name="Strong_20_Emphasis"><text:span text:style-name="T2">4.6 WASTE REDUCTION &amp; CIRCULAR ECONOMY</text:span></text:span></text:h>
      <text:p text:style-name="Text_20_body">A circular economy keeps resources in use for as long as possible, extracts maximum value from them, and regenerates natural systems. Unlike the traditional linear model — take, make, dispose — a circular system emphasizes repair, reuse, recycling, upcycling, and local production.</text:p>
      <text:p text:style-name="Text_20_body">Diamond Valley is uniquely positioned to lead in this area due to its strong volunteer base, established Repair Café program, local makers, access to salvage streams, and the potential to incubate micro-manufacturing within a Sustainable Living Centre.</text:p>
      <text:p text:style-name="Text_20_body">A locally driven circular economy supports:</text:p>
      <text:list text:style-name="L123">
        <text:list-item>
          <text:p text:style-name="P123">Reduced landfill waste</text:p>
        </text:list-item>
        <text:list-item>
          <text:p text:style-name="P123">Local entrepreneurship</text:p>
        </text:list-item>
        <text:list-item>
          <text:p text:style-name="P123">Job creation</text:p>
        </text:list-item>
        <text:list-item>
          <text:p text:style-name="P123">Extended product lifecycles</text:p>
        </text:list-item>
        <text:list-item>
          <text:p text:style-name="P123">Lower household costs</text:p>
        </text:list-item>
        <text:list-item>
          <text:p text:style-name="P123"><text:soft-page-break/>Reduced greenhouse gas emissions</text:p>
        </text:list-item>
        <text:list-item>
          <text:p text:style-name="P123">Increased community resilience</text:p>
        </text:list-item>
      </text:list>
      <text:p text:style-name="Text_20_body">This section outlines a strategy to expand waste reduction and circular initiatives across the community.</text:p>
      <text:p text:style-name="Horizontal_20_Line"/>
      <text:h text:style-name="Heading_20_1" text:outline-level="1"><text:span text:style-name="Strong_20_Emphasis"><text:span text:style-name="T2">Context &amp; Rationale</text:span></text:span></text:h>
      <text:h text:style-name="Heading_20_3" text:outline-level="3"><text:span text:style-name="Strong_20_Emphasis">Current Challenges</text:span></text:h>
      <text:list text:style-name="L124">
        <text:list-item>
          <text:p text:style-name="P124">Rising landfill costs and transportation expenses</text:p>
        </text:list-item>
        <text:list-item>
          <text:p text:style-name="P124">Increasing household waste volumes</text:p>
        </text:list-item>
        <text:list-item>
          <text:p text:style-name="P124">Limited public awareness of circular economy practices</text:p>
        </text:list-item>
        <text:list-item>
          <text:p text:style-name="P124">Lack of local infrastructure for materials reuse</text:p>
        </text:list-item>
        <text:list-item>
          <text:p text:style-name="P124">Construction and demolition (C&amp;D) waste often leaves the community</text:p>
        </text:list-item>
        <text:list-item>
          <text:p text:style-name="P124">Recyclable materials sometimes underutilized or unprocessed locally</text:p>
        </text:list-item>
        <text:list-item>
          <text:p text:style-name="P124">Perception that waste is inevitable rather than a resource</text:p>
        </text:list-item>
      </text:list>
      <text:h text:style-name="Heading_20_3" text:outline-level="3"><text:span text:style-name="Strong_20_Emphasis">Key Opportunities</text:span></text:h>
      <text:list text:style-name="L125">
        <text:list-item>
          <text:p text:style-name="P125">Strong maker community eager to contribute</text:p>
        </text:list-item>
        <text:list-item>
          <text:p text:style-name="P125">Experience running local recycling initiatives</text:p>
        </text:list-item>
        <text:list-item>
          <text:p text:style-name="P125">Access to salvage materials (glass, cardboard, plastics, lumber)</text:p>
        </text:list-item>
        <text:list-item>
          <text:p text:style-name="P125">Repair Café as a model for waste diversion and education</text:p>
        </text:list-item>
        <text:list-item>
          <text:p text:style-name="P125">Potential for local micro-industries using waste-stream feedstocks</text:p>
        </text:list-item>
        <text:list-item>
          <text:p text:style-name="P125">Community appetite for hands-on skills training</text:p>
        </text:list-item>
        <text:list-item>
          <text:p text:style-name="P125">Circular economy aligns with provincial waste reduction targets</text:p>
        </text:list-item>
      </text:list>
      <text:p text:style-name="Text_20_body">Diamond Valley can build one of the most community-engaged circular strategies in Alberta.</text:p>
      <text:p text:style-name="Horizontal_20_Line"/>
      <text:h text:style-name="Heading_20_1" text:outline-level="1"><text:span text:style-name="Strong_20_Emphasis"><text:span text:style-name="T2">Objectives</text:span></text:span></text:h>
      <text:p text:style-name="Text_20_body"><text:span text:style-name="Strong_20_Emphasis">Objective 1 — Increase waste diversion through repair, reuse, recycling, and reduction programs</text:span><text:line-break/>Support community-led initiatives and municipal improvements.</text:p>
      <text:p text:style-name="Text_20_body"><text:soft-page-break/><text:span text:style-name="Strong_20_Emphasis">Objective 2 — Establish a local circular economy ecosystem</text:span><text:line-break/>Connect makers, residents, businesses, and salvage materials.</text:p>
      <text:p text:style-name="Text_20_body"><text:span text:style-name="Strong_20_Emphasis">Objective 3 — Reduce reliance on landfill disposal</text:span><text:line-break/>Lower costs and environmental impact.</text:p>
      <text:p text:style-name="Text_20_body"><text:span text:style-name="Strong_20_Emphasis">Objective 4 — Support green jobs and local entrepreneurship</text:span><text:line-break/>Encourage reuse-based businesses and micro-manufacturing.</text:p>
      <text:p text:style-name="Text_20_body"><text:span text:style-name="Strong_20_Emphasis">Objective 5 — Build community understanding of resource cycles</text:span><text:line-break/>Educate residents on how materials flow and how waste can become opportunity.</text:p>
      <text:p text:style-name="Horizontal_20_Line"/>
      <text:h text:style-name="Heading_20_1" text:outline-level="1"><text:span text:style-name="Strong_20_Emphasis"><text:span text:style-name="T2">Strategic Actions</text:span></text:span></text:h>
      <text:h text:style-name="Heading_20_2" text:outline-level="2"><text:span text:style-name="Strong_20_Emphasis">A. Repair, Reuse &amp; Skill-Building</text:span></text:h>
      <text:list text:style-name="L126">
        <text:list-item>
          <text:p text:style-name="P126"><text:span text:style-name="Strong_20_Emphasis">Expand the Repair Café Program</text:span><text:line-break/> - Increase event frequency<text:line-break/> - Add specialized stations (electronics, small engines, textiles)<text:line-break/> - Introduce youth repair mentorship</text:p>
        </text:list-item>
        <text:list-item>
          <text:p text:style-name="P126"><text:span text:style-name="Strong_20_Emphasis">Create a Community Tool Library</text:span><text:line-break/> - Share tools to reduce consumption<text:line-break/> - Enable DIY projects</text:p>
        </text:list-item>
        <text:list-item>
          <text:p text:style-name="P126"><text:span text:style-name="Strong_20_Emphasis">Host a Regular Trade Day / Swap Meet</text:span><text:line-break/> - Items exchanged freely<text:line-break/> - Reduces landfill-bound materials<text:line-break/> - Encourages resource-sharing culture</text:p>
        </text:list-item>
        <text:list-item>
          <text:p text:style-name="P126"><text:span text:style-name="Strong_20_Emphasis">Launch Skills Workshops</text:span><text:line-break/> - Sewing, woodworking, electronics repair<text:line-break/> - Led by local makers and retirees<text:line-break/> - Build intergenerational knowledge</text:p>
        </text:list-item>
      </text:list>
      <text:p text:style-name="Horizontal_20_Line"/>
      <text:h text:style-name="Heading_20_2" text:outline-level="2"><text:span text:style-name="Strong_20_Emphasis"><text:span text:style-name="T2">B. Materials Recovery &amp; Local Micro-Manufacturing</text:span></text:span></text:h>
      <text:list text:style-name="L127">
        <text:list-item>
          <text:p text:style-name="P127"><text:span text:style-name="Strong_20_Emphasis">Establish a Local Materials Bank</text:span><text:line-break/> - Organize salvage materials (glass, lumber, metals, bricks)<text:line-break/> - Provide low-cost inputs for makers and builders</text:p>
        </text:list-item>
        <text:list-item>
          <text:p text:style-name="P127"><text:soft-page-break/><text:span text:style-name="Strong_20_Emphasis">Pilot Upcycling Projects</text:span><text:line-break/> - Glass crushing for fill or landscaping substrates<text:line-break/> - Wood salvage for furniture or repairs<text:line-break/> - Plastic shredding for 3D printing feedstock</text:p>
        </text:list-item>
        <text:list-item>
          <text:p text:style-name="P127"><text:span text:style-name="Strong_20_Emphasis">Explore Micro-Manufacturing Opportunities</text:span><text:line-break/> - Plastic filament production<text:line-break/> - Recycled glass products<text:line-break/> - Local construction materials (tiles, bricks, composites)</text:p>
        </text:list-item>
        <text:list-item>
          <text:p text:style-name="P127"><text:span text:style-name="Strong_20_Emphasis">Support Small Businesses in the Circular Sector</text:span><text:line-break/> - Provide incubation space at Sustainable Living Centre<text:line-break/> - Offer mentorship and maker networks<text:line-break/> - Promote sustainable local products</text:p>
        </text:list-item>
      </text:list>
      <text:p text:style-name="Horizontal_20_Line"/>
      <text:h text:style-name="Heading_20_2" text:outline-level="2"><text:span text:style-name="Strong_20_Emphasis"><text:span text:style-name="T2">C. Waste Prevention &amp; Municipal Leadership</text:span></text:span></text:h>
      <text:list text:style-name="L128">
        <text:list-item>
          <text:p text:style-name="P128"><text:span text:style-name="Strong_20_Emphasis">Municipal Waste Reduction Strategy</text:span><text:line-break/> - Annual waste audits<text:line-break/> - Clear reduction targets for landfill-bound waste<text:line-break/> - Partnerships with Foothills Waste facilities</text:p>
        </text:list-item>
        <text:list-item>
          <text:p text:style-name="P128"><text:span text:style-name="Strong_20_Emphasis">Sustainable Procurement Rules</text:span><text:line-break/> - Prioritize products intended for repair or long use<text:line-break/> - Reduce single-use materials in municipal operations</text:p>
        </text:list-item>
        <text:list-item>
          <text:p text:style-name="P128"><text:span text:style-name="Strong_20_Emphasis">C&amp;D Waste Diversion Guidelines</text:span><text:line-break/> - Encourage salvage of lumber, fixtures, windows, and metals<text:line-break/> - Connect contractors with local Materials Bank</text:p>
        </text:list-item>
      </text:list>
      <text:p text:style-name="Horizontal_20_Line"/>
      <text:h text:style-name="Heading_20_2" text:outline-level="2"><text:span text:style-name="Strong_20_Emphasis"><text:span text:style-name="T2">D. Composting &amp; Organic Material Recovery</text:span></text:span></text:h>
      <text:list text:style-name="L129">
        <text:list-item>
          <text:p text:style-name="P129"><text:span text:style-name="Strong_20_Emphasis">Community Composting Program</text:span><text:line-break/> - Neighbourhood compost stations<text:line-break/> - Education on proper organics management</text:p>
        </text:list-item>
        <text:list-item>
          <text:p text:style-name="P129"><text:span text:style-name="Strong_20_Emphasis">Support Backyard Composting</text:span><text:line-break/> - Provide bins or subsidies<text:line-break/> - Offer soil-building workshops</text:p>
        </text:list-item>
        <text:list-item>
          <text:p text:style-name="P129"><text:soft-page-break/><text:span text:style-name="Strong_20_Emphasis">Integrate Compost into Local Agriculture &amp; Gardens</text:span><text:line-break/> - Improve soil health and water retention<text:line-break/> - Reduce landfill tonnage</text:p>
        </text:list-item>
      </text:list>
      <text:p text:style-name="Horizontal_20_Line"/>
      <text:h text:style-name="Heading_20_2" text:outline-level="2"><text:span text:style-name="Strong_20_Emphasis"><text:span text:style-name="T2">E. Education &amp; Engagement</text:span></text:span></text:h>
      <text:list text:style-name="L130">
        <text:list-item>
          <text:p text:style-name="P130"><text:span text:style-name="Strong_20_Emphasis">Circular Economy Education Hub</text:span><text:line-break/> - Host at Sustainable Living Centre<text:line-break/> - Visual displays of resource loops</text:p>
        </text:list-item>
        <text:list-item>
          <text:p text:style-name="P130"><text:span text:style-name="Strong_20_Emphasis">Public Awareness Campaign</text:span><text:line-break/> - “Repair First” messaging<text:line-break/> - Local success stories<text:line-break/> - Waste reduction challenges</text:p>
        </text:list-item>
        <text:list-item>
          <text:p text:style-name="P130"><text:span text:style-name="Strong_20_Emphasis">Youth Engagement</text:span><text:line-break/> - School repair clubs<text:line-break/> - Upcycling contests<text:line-break/> - Student-led waste audits</text:p>
        </text:list-item>
      </text:list>
      <text:p text:style-name="Horizontal_20_Line"/>
      <text:h text:style-name="Heading_20_1" text:outline-level="1"><text:span text:style-name="Strong_20_Emphasis"><text:span text:style-name="T2">Indicators</text:span></text:span></text:h>
      <text:h text:style-name="Heading_20_3" text:outline-level="3"><text:span text:style-name="Strong_20_Emphasis">Waste Diversion</text:span></text:h>
      <text:list text:style-name="L131">
        <text:list-item>
          <text:p text:style-name="P131">Total kg of waste diverted at Repair Café events</text:p>
        </text:list-item>
        <text:list-item>
          <text:p text:style-name="P131">% landfill waste reduction year-over-year</text:p>
        </text:list-item>
        <text:list-item>
          <text:p text:style-name="P131">Volume of materials reused via Materials Bank</text:p>
        </text:list-item>
      </text:list>
      <text:h text:style-name="Heading_20_3" text:outline-level="3"><text:span text:style-name="Strong_20_Emphasis">Circular Economy Development</text:span></text:h>
      <text:list text:style-name="L132">
        <text:list-item>
          <text:p text:style-name="P132">Number of makers using salvaged materials</text:p>
        </text:list-item>
        <text:list-item>
          <text:p text:style-name="P132">Number of new circular businesses supported</text:p>
        </text:list-item>
        <text:list-item>
          <text:p text:style-name="P132">Quantity of materials processed via micro-industries</text:p>
        </text:list-item>
      </text:list>
      <text:h text:style-name="Heading_20_3" text:outline-level="3"><text:span text:style-name="Strong_20_Emphasis">Engagement</text:span></text:h>
      <text:list text:style-name="L133">
        <text:list-item>
          <text:p text:style-name="P133">Repair Café attendance</text:p>
        </text:list-item>
        <text:list-item>
          <text:p text:style-name="P133">Workshop participation</text:p>
        </text:list-item>
        <text:list-item>
          <text:p text:style-name="P133">Youth involvement metrics</text:p>
        </text:list-item>
      </text:list>
      <text:h text:style-name="Heading_20_3" text:outline-level="3"><text:soft-page-break/><text:span text:style-name="Strong_20_Emphasis">Composting &amp; Soil Health</text:span></text:h>
      <text:list text:style-name="L134">
        <text:list-item>
          <text:p text:style-name="P134">Volume of compost produced</text:p>
        </text:list-item>
        <text:list-item>
          <text:p text:style-name="P134">Participation in composting programs</text:p>
        </text:list-item>
      </text:list>
      <text:p text:style-name="Horizontal_20_Line"/>
      <text:h text:style-name="Heading_20_1" text:outline-level="1"><text:span text:style-name="Strong_20_Emphasis"><text:span text:style-name="T2">Cross-Connections</text:span></text:span></text:h>
      <text:p text:style-name="Text_20_body">This focus area directly supports:</text:p>
      <text:list text:style-name="L135">
        <text:list-item>
          <text:p text:style-name="P135"><text:span text:style-name="Strong_20_Emphasis">Local Food Systems</text:span> (compost improves soil health)</text:p>
        </text:list-item>
        <text:list-item>
          <text:p text:style-name="P135"><text:span text:style-name="Strong_20_Emphasis">Built Environment</text:span> (materials reuse in construction)</text:p>
        </text:list-item>
        <text:list-item>
          <text:p text:style-name="P135"><text:span text:style-name="Strong_20_Emphasis">Energy Efficiency</text:span> (efficient equipment reduces waste streams)</text:p>
        </text:list-item>
        <text:list-item>
          <text:p text:style-name="P135"><text:span text:style-name="Strong_20_Emphasis">Health &amp; Livability</text:span> (cleaner environment, lower costs)</text:p>
        </text:list-item>
        <text:list-item>
          <text:p text:style-name="P135"><text:span text:style-name="Strong_20_Emphasis">Education</text:span> (hands-on learning and maker culture)</text:p>
        </text:list-item>
      </text:list>
      <text:p text:style-name="Horizontal_20_Line"/>
      <text:h text:style-name="Heading_20_1" text:outline-level="1"><text:span text:style-name="Strong_20_Emphasis"><text:span text:style-name="T2">Partner Roles</text:span></text:span></text:h>
      <text:h text:style-name="Heading_20_3" text:outline-level="3"><text:span text:style-name="Strong_20_Emphasis">Municipality</text:span></text:h>
      <text:list text:style-name="L136">
        <text:list-item>
          <text:p text:style-name="P136">Provide space, coordination, and strategic leadership</text:p>
        </text:list-item>
        <text:list-item>
          <text:p text:style-name="P136">Support Materials Bank and circular projects</text:p>
        </text:list-item>
      </text:list>
      <text:h text:style-name="Heading_20_3" text:outline-level="3"><text:span text:style-name="Strong_20_Emphasis">Foothills Waste Facilities</text:span></text:h>
      <text:list text:style-name="L137">
        <text:list-item>
          <text:p text:style-name="P137">Assist with data and diversion opportunities</text:p>
        </text:list-item>
      </text:list>
      <text:h text:style-name="Heading_20_3" text:outline-level="3"><text:span text:style-name="Strong_20_Emphasis">Makers, Local Entrepreneurs, Tradespeople</text:span></text:h>
      <text:list text:style-name="L138">
        <text:list-item>
          <text:p text:style-name="P138">Lead repair events</text:p>
        </text:list-item>
        <text:list-item>
          <text:p text:style-name="P138">Reuse salvaged materials</text:p>
        </text:list-item>
        <text:list-item>
          <text:p text:style-name="P138">Support micro-manufacturing</text:p>
        </text:list-item>
      </text:list>
      <text:h text:style-name="Heading_20_3" text:outline-level="3"><text:span text:style-name="Strong_20_Emphasis">Residents</text:span></text:h>
      <text:list text:style-name="L139">
        <text:list-item>
          <text:p text:style-name="P139">Participate in Repair Cafe, Trade Day, composting</text:p>
        </text:list-item>
      </text:list>
      <text:h text:style-name="Heading_20_3" text:outline-level="3"><text:span text:style-name="Strong_20_Emphasis">Schools</text:span></text:h>
      <text:list text:style-name="L140">
        <text:list-item>
          <text:p text:style-name="P140">Integrate circular economy into curriculum</text:p>
        </text:list-item>
        <text:list-item>
          <text:p text:style-name="P140"><text:soft-page-break/>Support student-led projects</text:p>
        </text:list-item>
      </text:list>
      <text:h text:style-name="Heading_20_1" text:outline-level="1"><text:span text:style-name="T2">🚲 </text:span><text:span text:style-name="Strong_20_Emphasis"><text:span text:style-name="T2">4.7 SUSTAINABLE TRANSPORTATION</text:span></text:span></text:h>
      <text:p text:style-name="Text_20_body">Transportation influences health, affordability, air quality, emissions, and daily quality of life. Diamond Valley’s compact form and walkable town core give it natural advantages, yet vehicle dependency remains high due to regional distances and limited transit connections.</text:p>
      <text:p text:style-name="Text_20_body">Sustainable transportation in a small community emphasizes <text:span text:style-name="Strong_20_Emphasis">walkability</text:span>, <text:span text:style-name="Strong_20_Emphasis">active transportation</text:span>, <text:span text:style-name="Strong_20_Emphasis">micro-mobility</text:span>, <text:span text:style-name="Strong_20_Emphasis">efficient land use</text:span>, and <text:span text:style-name="Strong_20_Emphasis">preparedness for future electric vehicle (EV) adoption</text:span>. Improving these systems reduces emissions, enhances safety, supports seniors and youth, and builds a more vibrant public realm.</text:p>
      <text:p text:style-name="Text_20_body">This section outlines a long-term transportation strategy grounded in local needs and community scale.</text:p>
      <text:p text:style-name="Horizontal_20_Line"/>
      <text:h text:style-name="Heading_20_1" text:outline-level="1"><text:span text:style-name="Strong_20_Emphasis"><text:span text:style-name="T2">Context &amp; Rationale</text:span></text:span></text:h>
      <text:h text:style-name="Heading_20_3" text:outline-level="3"><text:span text:style-name="Strong_20_Emphasis">Challenges</text:span></text:h>
      <text:list text:style-name="L141">
        <text:list-item>
          <text:p text:style-name="P141">Heavy reliance on personal vehicles for regional travel</text:p>
        </text:list-item>
        <text:list-item>
          <text:p text:style-name="P141">Lack of public transportation alternatives</text:p>
        </text:list-item>
        <text:list-item>
          <text:p text:style-name="P141">Gaps in sidewalk connectivity</text:p>
        </text:list-item>
        <text:list-item>
          <text:p text:style-name="P141">Limited cycling infrastructure or bike storage options</text:p>
        </text:list-item>
        <text:list-item>
          <text:p text:style-name="P141">Need for better trail linkages between neighbourhoods</text:p>
        </text:list-item>
        <text:list-item>
          <text:p text:style-name="P141">Vehicle idling, particularly around schools and shops</text:p>
        </text:list-item>
        <text:list-item>
          <text:p text:style-name="P141">Accessibility issues for seniors and mobility-limited residents</text:p>
        </text:list-item>
        <text:list-item>
          <text:p text:style-name="P141">Rising fuel costs impacting affordability</text:p>
        </text:list-item>
      </text:list>
      <text:h text:style-name="Heading_20_3" text:outline-level="3"><text:span text:style-name="Strong_20_Emphasis">Opportunities</text:span></text:h>
      <text:list text:style-name="L142">
        <text:list-item>
          <text:p text:style-name="P142">Walkable core already exists</text:p>
        </text:list-item>
        <text:list-item>
          <text:p text:style-name="P142">Compact development reduces need for new road infrastructure</text:p>
        </text:list-item>
        <text:list-item>
          <text:p text:style-name="P142">Strong culture of outdoor activity</text:p>
        </text:list-item>
        <text:list-item>
          <text:p text:style-name="P142">Growing interest in e-bikes and shared mobility</text:p>
        </text:list-item>
        <text:list-item>
          <text:p text:style-name="P142">Availability of micro-mobility technologies</text:p>
        </text:list-item>
        <text:list-item>
          <text:p text:style-name="P142">EV adoption increasing province-wide</text:p>
        </text:list-item>
        <text:list-item>
          <text:p text:style-name="P142"><text:soft-page-break/>Active transportation supports local business district vitality</text:p>
        </text:list-item>
      </text:list>
      <text:p text:style-name="Text_20_body">Transportation improvements are directly tied to health, climate resilience, and quality of life.</text:p>
      <text:p text:style-name="Horizontal_20_Line"/>
      <text:h text:style-name="Heading_20_1" text:outline-level="1"><text:span text:style-name="Strong_20_Emphasis"><text:span text:style-name="T2">Objectives</text:span></text:span></text:h>
      <text:p text:style-name="Text_20_body"><text:span text:style-name="Strong_20_Emphasis">Objective 1 — Improve safety, accessibility, and comfort for pedestrians and cyclists</text:span><text:line-break/>Support year-round mobility for all ages.</text:p>
      <text:p text:style-name="Text_20_body"><text:span text:style-name="Strong_20_Emphasis">Objective 2 — Reduce local vehicle emissions</text:span><text:line-break/>Support anti-idling efforts and active transportation.</text:p>
      <text:p text:style-name="Text_20_body"><text:span text:style-name="Strong_20_Emphasis">Objective 3 — Expand trail and active mobility networks</text:span><text:line-break/>Connect neighbourhoods, parks, schools, and commercial areas.</text:p>
      <text:p text:style-name="Text_20_body"><text:span text:style-name="Strong_20_Emphasis">Objective 4 — Prepare for future EV adoption and charging needs</text:span><text:line-break/>Provide guidance on residential and municipal infrastructure.</text:p>
      <text:p text:style-name="Text_20_body"><text:span text:style-name="Strong_20_Emphasis">Objective 5 — Improve transportation options for seniors and youth</text:span><text:line-break/>Support equity and independence.</text:p>
      <text:p text:style-name="Text_20_body"><text:span text:style-name="Strong_20_Emphasis">Objective 6 — Integrate transportation planning with land-use decisions</text:span><text:line-break/>Promote compact development and reduced car-dependence.</text:p>
      <text:p text:style-name="Horizontal_20_Line"/>
      <text:h text:style-name="Heading_20_1" text:outline-level="1"><text:span text:style-name="Strong_20_Emphasis"><text:span text:style-name="T2">Strategic Actions</text:span></text:span></text:h>
      <text:h text:style-name="Heading_20_2" text:outline-level="2"><text:span text:style-name="Strong_20_Emphasis"><text:span text:style-name="T2">A. Walkability &amp; Pedestrian Infrastructure</text:span></text:span></text:h>
      <text:list text:style-name="L143">
        <text:list-item>
          <text:p text:style-name="P143"><text:span text:style-name="Strong_20_Emphasis">Sidewalk &amp; Pathway Gap Analysis</text:span><text:line-break/> - Map missing links<text:line-break/> - Prioritize school routes, seniors’ areas, and high-use corridors</text:p>
        </text:list-item>
        <text:list-item>
          <text:p text:style-name="P143"><text:span text:style-name="Strong_20_Emphasis">Annual Sidewalk Expansion Program</text:span><text:line-break/> - Add 200–400 metres of sidewalk per year<text:line-break/> - Improve safety, accessibility, and comfort</text:p>
        </text:list-item>
        <text:list-item>
          <text:p text:style-name="P143"><text:span text:style-name="Strong_20_Emphasis">Safe Crossings Initiative</text:span><text:line-break/> - Add crosswalks, curb ramps, and tactile indicators<text:line-break/> - Improve nighttime visibility</text:p>
        </text:list-item>
        <text:list-item>
          <text:p text:style-name="P143"><text:span text:style-name="Strong_20_Emphasis">Winter Walkability Program</text:span><text:line-break/> - Prioritize snow clearing on major pedestrian routes<text:line-break/> - Encourage community snow-clearing partnerships</text:p>
        </text:list-item>
      </text:list>
      <text:p text:style-name="Horizontal_20_Line"><text:soft-page-break/></text:p>
      <text:h text:style-name="Heading_20_2" text:outline-level="2"><text:span text:style-name="Strong_20_Emphasis"><text:span text:style-name="T2">B. Active Transportation &amp; Cycling</text:span></text:span></text:h>
      <text:list text:style-name="L144">
        <text:list-item>
          <text:p text:style-name="P144"><text:span text:style-name="Strong_20_Emphasis">Active Transportation Network Plan</text:span><text:line-break/> - Identify primary and secondary cycling routes<text:line-break/> - Integrate with trails and parks</text:p>
        </text:list-item>
        <text:list-item>
          <text:p text:style-name="P144"><text:span text:style-name="Strong_20_Emphasis">Neighbourhood Greenways Trial</text:span><text:line-break/> - Low-speed routes prioritizing bikes and pedestrians<text:line-break/> - Traffic calming measures</text:p>
        </text:list-item>
        <text:list-item>
          <text:p text:style-name="P144"><text:span text:style-name="Strong_20_Emphasis">Secure Bike Parking Expansion</text:span><text:line-break/> - Install racks near shops, parks, and community centres</text:p>
        </text:list-item>
        <text:list-item>
          <text:p text:style-name="P144"><text:span text:style-name="Strong_20_Emphasis">E-Bike Library Pilot Program</text:span><text:line-break/> - Loan e-bikes to residents for trial periods<text:line-break/> - Encourage adoption among seniors and commuters</text:p>
        </text:list-item>
        <text:list-item>
          <text:p text:style-name="P144"><text:span text:style-name="Strong_20_Emphasis">Cycling Skills Workshops for All Ages</text:span><text:line-break/> - Safety, maintenance, and confidence-building</text:p>
        </text:list-item>
      </text:list>
      <text:p text:style-name="Horizontal_20_Line"/>
      <text:h text:style-name="Heading_20_2" text:outline-level="2"><text:span text:style-name="Strong_20_Emphasis"><text:span text:style-name="T2">C. Micro-Mobility &amp; Regional Connectivity</text:span></text:span></text:h>
      <text:list text:style-name="L145">
        <text:list-item>
          <text:p text:style-name="P145"><text:span text:style-name="Strong_20_Emphasis">Support for Micro-Mobility Devices</text:span><text:line-break/> - Clear guidance on shared paths<text:line-break/> - Encourage safe use of e-scooters and mobility scooters</text:p>
        </text:list-item>
        <text:list-item>
          <text:p text:style-name="P145"><text:span text:style-name="Strong_20_Emphasis">Regional Transit Conversation</text:span><text:line-break/> - Explore options with Foothills municipalities<text:line-break/> - Assess demand for commuter shuttle or coordinated rideshare programs</text:p>
        </text:list-item>
        <text:list-item>
          <text:p text:style-name="P145"><text:span text:style-name="Strong_20_Emphasis">Carpooling &amp; Rideshare Promotion</text:span><text:line-break/> - Local portal or notice board<text:line-break/> - Support event-based or seasonal ride programs</text:p>
        </text:list-item>
      </text:list>
      <text:p text:style-name="Horizontal_20_Line"/>
      <text:h text:style-name="Heading_20_2" text:outline-level="2"><text:span text:style-name="Strong_20_Emphasis"><text:span text:style-name="T2">D. Vehicle Emissions &amp; EV Readiness</text:span></text:span></text:h>
      <text:list text:style-name="L146">
        <text:list-item>
          <text:p text:style-name="P146"><text:span text:style-name="Strong_20_Emphasis">Anti-Idling Zones</text:span><text:line-break/> - Designated areas at schools, municipal buildings, and parks</text:p>
        </text:list-item>
        <text:list-item>
          <text:p text:style-name="P146"><text:soft-page-break/><text:span text:style-name="Strong_20_Emphasis">EV Ready Development Guidelines</text:span><text:line-break/> - Encourage EV conduit installation in new homes<text:line-break/> - Support Level 2 chargers in commercial areas</text:p>
        </text:list-item>
        <text:list-item>
          <text:p text:style-name="P146"><text:span text:style-name="Strong_20_Emphasis">Municipal Fleet Electrification Pathway</text:span><text:line-break/> - Begin with low-duty vehicles<text:line-break/> - Evaluate cost and operational savings</text:p>
        </text:list-item>
        <text:list-item>
          <text:p text:style-name="P146"><text:span text:style-name="Strong_20_Emphasis">EV Education Sessions</text:span><text:line-break/> - For residents considering adoption<text:line-break/> - Provide cost, range, and charging information</text:p>
        </text:list-item>
      </text:list>
      <text:p text:style-name="Horizontal_20_Line"/>
      <text:h text:style-name="Heading_20_2" text:outline-level="2"><text:span text:style-name="Strong_20_Emphasis"><text:span text:style-name="T2">E. Seniors, Youth &amp; Accessibility</text:span></text:span></text:h>
      <text:list text:style-name="L147">
        <text:list-item>
          <text:p text:style-name="P147"><text:span text:style-name="Strong_20_Emphasis">Mobility Support Programs</text:span><text:line-break/> - Promote volunteer driving networks<text:line-break/> - Explore seniors’ shuttle feasibility</text:p>
        </text:list-item>
        <text:list-item>
          <text:p text:style-name="P147"><text:span text:style-name="Strong_20_Emphasis">Accessibility Upgrades Across Key Routes</text:span><text:line-break/> - Benches, shade trees, and rest areas<text:line-break/> - Improve continuous accessible pathways</text:p>
        </text:list-item>
        <text:list-item>
          <text:p text:style-name="P147"><text:span text:style-name="Strong_20_Emphasis">Safe Routes to School Program</text:span><text:line-break/> - Reduce traffic near schools<text:line-break/> - Encourage walking and biking</text:p>
        </text:list-item>
      </text:list>
      <text:p text:style-name="Horizontal_20_Line"/>
      <text:h text:style-name="Heading_20_1" text:outline-level="1"><text:span text:style-name="Strong_20_Emphasis"><text:span text:style-name="T2">Indicators</text:span></text:span></text:h>
      <text:h text:style-name="Heading_20_3" text:outline-level="3"><text:span text:style-name="Strong_20_Emphasis">Active Transport &amp; Walkability</text:span></text:h>
      <text:list text:style-name="L148">
        <text:list-item>
          <text:p text:style-name="P148">Kilometres of sidewalks and trails added</text:p>
        </text:list-item>
        <text:list-item>
          <text:p text:style-name="P148">Mode share (% walking, cycling)</text:p>
        </text:list-item>
        <text:list-item>
          <text:p text:style-name="P148">Number of e-bike library users</text:p>
        </text:list-item>
        <text:list-item>
          <text:p text:style-name="P148">Walkability index improvements</text:p>
        </text:list-item>
      </text:list>
      <text:h text:style-name="Heading_20_3" text:outline-level="3"><text:span text:style-name="Strong_20_Emphasis">Emissions &amp; Vehicles</text:span></text:h>
      <text:list text:style-name="L149">
        <text:list-item>
          <text:p text:style-name="P149">Reduction in idling incidents</text:p>
        </text:list-item>
        <text:list-item>
          <text:p text:style-name="P149">Number of EV chargers installed</text:p>
        </text:list-item>
        <text:list-item>
          <text:p text:style-name="P149">% of municipal fleet electrified</text:p>
        </text:list-item>
      </text:list>
      <text:h text:style-name="Heading_20_3" text:outline-level="3"><text:soft-page-break/><text:span text:style-name="Strong_20_Emphasis">Accessibility</text:span></text:h>
      <text:list text:style-name="L150">
        <text:list-item>
          <text:p text:style-name="P150">Number of upgraded pedestrian features</text:p>
        </text:list-item>
        <text:list-item>
          <text:p text:style-name="P150">Public feedback on accessibility improvements</text:p>
        </text:list-item>
      </text:list>
      <text:h text:style-name="Heading_20_3" text:outline-level="3"><text:span text:style-name="Strong_20_Emphasis">Engagement</text:span></text:h>
      <text:list text:style-name="L151">
        <text:list-item>
          <text:p text:style-name="P151">Participation in AT workshops</text:p>
        </text:list-item>
        <text:list-item>
          <text:p text:style-name="P151">Ridership or use of mobility programs</text:p>
        </text:list-item>
      </text:list>
      <text:p text:style-name="Horizontal_20_Line"/>
      <text:h text:style-name="Heading_20_1" text:outline-level="1"><text:span text:style-name="Strong_20_Emphasis"><text:span text:style-name="T2">Cross-Connections</text:span></text:span></text:h>
      <text:p text:style-name="Text_20_body">Transportation is linked to:</text:p>
      <text:list text:style-name="L152">
        <text:list-item>
          <text:p text:style-name="P152"><text:span text:style-name="Strong_20_Emphasis">Air Quality</text:span> (idling, emissions reduction)</text:p>
        </text:list-item>
        <text:list-item>
          <text:p text:style-name="P152"><text:span text:style-name="Strong_20_Emphasis">Health &amp; Livability</text:span> (active mobility improves wellbeing)</text:p>
        </text:list-item>
        <text:list-item>
          <text:p text:style-name="P152"><text:span text:style-name="Strong_20_Emphasis">Built Environment</text:span> (walkability and land use)</text:p>
        </text:list-item>
        <text:list-item>
          <text:p text:style-name="P152"><text:span text:style-name="Strong_20_Emphasis">Energy &amp; Efficiency</text:span> (EV adoption, reduced fuel costs)</text:p>
        </text:list-item>
        <text:list-item>
          <text:p text:style-name="P152"><text:span text:style-name="Strong_20_Emphasis">Climate Resilience</text:span> (cooler, greener pedestrian routes)</text:p>
        </text:list-item>
      </text:list>
      <text:p text:style-name="Horizontal_20_Line"/>
      <text:h text:style-name="Heading_20_1" text:outline-level="1"><text:span text:style-name="Strong_20_Emphasis"><text:span text:style-name="T2">Partner Roles</text:span></text:span></text:h>
      <text:h text:style-name="Heading_20_3" text:outline-level="3"><text:span text:style-name="Strong_20_Emphasis">Municipality</text:span></text:h>
      <text:list text:style-name="L153">
        <text:list-item>
          <text:p text:style-name="P153">Build and maintain infrastructure</text:p>
        </text:list-item>
        <text:list-item>
          <text:p text:style-name="P153">Lead anti-idling and accessibility initiatives</text:p>
        </text:list-item>
        <text:list-item>
          <text:p text:style-name="P153">Coordinate regional transit conversations</text:p>
        </text:list-item>
      </text:list>
      <text:h text:style-name="Heading_20_3" text:outline-level="3"><text:span text:style-name="Strong_20_Emphasis">Schools</text:span></text:h>
      <text:list text:style-name="L154">
        <text:list-item>
          <text:p text:style-name="P154">Promote Safe Routes to School</text:p>
        </text:list-item>
        <text:list-item>
          <text:p text:style-name="P154">Support cycling programs</text:p>
        </text:list-item>
      </text:list>
      <text:h text:style-name="Heading_20_3" text:outline-level="3"><text:span text:style-name="Strong_20_Emphasis">Local Businesses</text:span></text:h>
      <text:list text:style-name="L155">
        <text:list-item>
          <text:p text:style-name="P155">Install bike racks</text:p>
        </text:list-item>
        <text:list-item>
          <text:p text:style-name="P155">Promote pedestrian-friendly designs</text:p>
        </text:list-item>
      </text:list>
      <text:h text:style-name="Heading_20_3" text:outline-level="3"><text:soft-page-break/><text:span text:style-name="Strong_20_Emphasis">Residents</text:span></text:h>
      <text:list text:style-name="L156">
        <text:list-item>
          <text:p text:style-name="P156">Participate in active mobility</text:p>
        </text:list-item>
        <text:list-item>
          <text:p text:style-name="P156">Reduce idling</text:p>
        </text:list-item>
        <text:list-item>
          <text:p text:style-name="P156">Adopt micro-mobility solutions</text:p>
        </text:list-item>
      </text:list>
      <text:h text:style-name="Heading_20_1" text:outline-level="1"><text:span text:style-name="T2">💚 </text:span><text:span text:style-name="Strong_20_Emphasis"><text:span text:style-name="T2">4.8 HEALTH, CULTURE &amp; LIVABILITY</text:span></text:span></text:h>
      <text:p text:style-name="Text_20_body">A sustainable community must also be a healthy, connected, and culturally vibrant one. While water, energy, transportation, and infrastructure provide the physical foundations of resilience, it is social cohesion, cultural identity, mental health, and quality of life that determine whether residents truly thrive.</text:p>
      <text:p text:style-name="Text_20_body">Diamond Valley’s strengths — strong volunteerism, neighbourliness, arts and maker culture, outdoor recreation, and a deep sense of place — form a solid framework for long-term wellbeing. This section articulates how these strengths can be nurtured, expanded, and supported through municipal action and community partnerships.</text:p>
      <text:p text:style-name="Horizontal_20_Line"/>
      <text:h text:style-name="Heading_20_1" text:outline-level="1"><text:span text:style-name="Strong_20_Emphasis"><text:span text:style-name="T2">Context &amp; Rationale</text:span></text:span></text:h>
      <text:h text:style-name="Heading_20_3" text:outline-level="3"><text:span text:style-name="Strong_20_Emphasis">Challenges</text:span></text:h>
      <text:list text:style-name="L157">
        <text:list-item>
          <text:p text:style-name="P157">Rising mental health pressures due to economic, climate, and social stressors</text:p>
        </text:list-item>
        <text:list-item>
          <text:p text:style-name="P157">Isolation among seniors and residents without transportation</text:p>
        </text:list-item>
        <text:list-item>
          <text:p text:style-name="P157">Limited indoor gathering spaces and all-season public amenities</text:p>
        </text:list-item>
        <text:list-item>
          <text:p text:style-name="P157">Air quality events affecting vulnerable groups</text:p>
        </text:list-item>
        <text:list-item>
          <text:p text:style-name="P157">Need for more accessible community programming</text:p>
        </text:list-item>
        <text:list-item>
          <text:p text:style-name="P157">Demographic shifts requiring age-friendly strategies</text:p>
        </text:list-item>
      </text:list>
      <text:h text:style-name="Heading_20_3" text:outline-level="3"><text:span text:style-name="Strong_20_Emphasis">Opportunities</text:span></text:h>
      <text:list text:style-name="L158">
        <text:list-item>
          <text:p text:style-name="P158">Strong culture of volunteerism and community leadership</text:p>
        </text:list-item>
        <text:list-item>
          <text:p text:style-name="P158">Walkable environment encourages social connection</text:p>
        </text:list-item>
        <text:list-item>
          <text:p text:style-name="P158">Growing interest in arts, culture, maker activities, and trades</text:p>
        </text:list-item>
        <text:list-item>
          <text:p text:style-name="P158">Abundant access to nature and outdoor recreation</text:p>
        </text:list-item>
        <text:list-item>
          <text:p text:style-name="P158">Potential for intergenerational programs at schools, gardens, Repair Cafés</text:p>
        </text:list-item>
        <text:list-item>
          <text:p text:style-name="P158">Community interest in health, fitness, and wellbeing initiatives</text:p>
        </text:list-item>
      </text:list>
      <text:p text:style-name="Text_20_body"><text:soft-page-break/>Livability is the measure of how well a community supports its people — socially, emotionally, culturally, and physically.</text:p>
      <text:p text:style-name="Horizontal_20_Line"/>
      <text:h text:style-name="Heading_20_1" text:outline-level="1"><text:span text:style-name="Strong_20_Emphasis">Objectives</text:span></text:h>
      <text:p text:style-name="Text_20_body"><text:span text:style-name="Strong_20_Emphasis">Objective 1 — Support physical and mental wellbeing for all residents</text:span><text:line-break/>Improve access to recreation, safe spaces, and health-supportive environments.</text:p>
      <text:p text:style-name="Text_20_body"><text:span text:style-name="Strong_20_Emphasis">Objective 2 — Strengthen cultural identity and community connection</text:span><text:line-break/>Support local arts, heritage, makers, and intergenerational activities.</text:p>
      <text:p text:style-name="Text_20_body"><text:span text:style-name="Strong_20_Emphasis">Objective 3 — Ensure public spaces are accessible, safe, and welcoming</text:span><text:line-break/>Enhance parks, trails, gathering spaces, and outdoor amenities.</text:p>
      <text:p text:style-name="Text_20_body"><text:span text:style-name="Strong_20_Emphasis">Objective 4 — Support equity and inclusion in community life</text:span><text:line-break/>Reduce barriers to participation, particularly for seniors, youth, newcomers, and low-income households.</text:p>
      <text:p text:style-name="Text_20_body"><text:span text:style-name="Strong_20_Emphasis">Objective 5 — Expand opportunities for education, creativity, and lifelong learning</text:span><text:line-break/>Support programs that build skills, confidence, and social engagement.</text:p>
      <text:p text:style-name="Horizontal_20_Line"/>
      <text:h text:style-name="Heading_20_1" text:outline-level="1"><text:span text:style-name="Strong_20_Emphasis"><text:span text:style-name="T2">Strategic Actions</text:span></text:span></text:h>
      <text:h text:style-name="Heading_20_2" text:outline-level="2"><text:span text:style-name="Strong_20_Emphasis"><text:span text:style-name="T2">A. Health, Wellbeing &amp; Recreation</text:span></text:span></text:h>
      <text:list text:style-name="L159">
        <text:list-item>
          <text:p text:style-name="P159"><text:span text:style-name="Strong_20_Emphasis">Expand Multi-Use Trails &amp; Park Amenities</text:span><text:line-break/> - Shade trees, benches, rest areas<text:line-break/> - Improve accessibility on key routes</text:p>
        </text:list-item>
        <text:list-item>
          <text:p text:style-name="P159"><text:span text:style-name="Strong_20_Emphasis">Heat &amp; Smoke Resilience in Public Spaces</text:span><text:line-break/> - Shade structures, water refill stations<text:line-break/> - Clean-air indoor cooling spaces at municipal buildings</text:p>
        </text:list-item>
        <text:list-item>
          <text:p text:style-name="P159"><text:span text:style-name="Strong_20_Emphasis">Community Fitness &amp; Recreation Programming</text:span><text:line-break/> - Low-cost or free outdoor classes<text:line-break/> - Walking groups, seasonal activity challenges</text:p>
        </text:list-item>
        <text:list-item>
          <text:p text:style-name="P159"><text:span text:style-name="Strong_20_Emphasis">Mental Health &amp; Wellbeing Awareness Campaign</text:span><text:line-break/> - Partner with FCSS and local healthcare providers<text:line-break/> - Normalize conversations about mental wellness</text:p>
        </text:list-item>
        <text:list-item>
          <text:p text:style-name="P159"><text:soft-page-break/><text:span text:style-name="Strong_20_Emphasis">Support Age-Friendly Community Programming</text:span><text:line-break/> - Peer support groups<text:line-break/> - Mobility-friendly recreation<text:line-break/> - Technology help for seniors</text:p>
        </text:list-item>
      </text:list>
      <text:p text:style-name="Horizontal_20_Line"/>
      <text:h text:style-name="Heading_20_2" text:outline-level="2"><text:span text:style-name="Strong_20_Emphasis"><text:span text:style-name="T2">B. Culture, Arts &amp; Heritage</text:span></text:span></text:h>
      <text:list text:style-name="L160">
        <text:list-item>
          <text:p text:style-name="P160"><text:span text:style-name="Strong_20_Emphasis">Community Cultural Events &amp; Celebrations</text:span><text:line-break/> - Expand outdoor festivals, markets, arts events<text:line-break/> - Include local performers, storytellers, and Indigenous presence</text:p>
        </text:list-item>
        <text:list-item>
          <text:p text:style-name="P160"><text:span text:style-name="Strong_20_Emphasis">Support for Makers, Artists &amp; Craftspeople</text:span><text:line-break/> - Space at Sustainable Living Centre for workshops and showcases<text:line-break/> - Public art and maker demonstrations</text:p>
        </text:list-item>
        <text:list-item>
          <text:p text:style-name="P160"><text:span text:style-name="Strong_20_Emphasis">Heritage &amp; Storytelling Initiatives</text:span><text:line-break/> - Documenting local history, trades, and traditions<text:line-break/> - Youth–senior storytelling projects</text:p>
        </text:list-item>
        <text:list-item>
          <text:p text:style-name="P160"><text:span text:style-name="Strong_20_Emphasis">Strengthen Public Art Program</text:span><text:line-break/> - Murals, installations, sculptures<text:line-break/> - Integrate art into trails and gathering spaces</text:p>
        </text:list-item>
      </text:list>
      <text:p text:style-name="Horizontal_20_Line"/>
      <text:h text:style-name="Heading_20_2" text:outline-level="2"><text:span text:style-name="Strong_20_Emphasis"><text:span text:style-name="T2">C. Livability, Safety &amp; Public Spaces</text:span></text:span></text:h>
      <text:list text:style-name="L161">
        <text:list-item>
          <text:p text:style-name="P161"><text:span text:style-name="Strong_20_Emphasis">Create Welcoming Public Commons</text:span><text:line-break/> - Seating, lighting, shade, natural materials<text:line-break/> - Encourage social gathering</text:p>
        </text:list-item>
        <text:list-item>
          <text:p text:style-name="P161"><text:span text:style-name="Strong_20_Emphasis">Accessibility Upgrades Across Parks &amp; Facilities</text:span><text:line-break/> - Universal design applied to all new or renovated spaces</text:p>
        </text:list-item>
        <text:list-item>
          <text:p text:style-name="P161"><text:span text:style-name="Strong_20_Emphasis">Wayfinding System for Trails &amp; Key Locations</text:span><text:line-break/> - Signage connecting the two towns<text:line-break/> - Maps with distances, features, rest points</text:p>
        </text:list-item>
        <text:list-item>
          <text:p text:style-name="P161"><text:span text:style-name="Strong_20_Emphasis">Nighttime Safety Improvements</text:span><text:line-break/> - LED pathway lighting<text:line-break/> - Neighbourhood walkability mapping</text:p>
        </text:list-item>
      </text:list>
      <text:p text:style-name="Horizontal_20_Line"/>
      <text:h text:style-name="Heading_20_2" text:outline-level="2"><text:soft-page-break/><text:span text:style-name="Strong_20_Emphasis"><text:span text:style-name="T2">D. Equity, Inclusion &amp; Social Participation</text:span></text:span></text:h>
      <text:list text:style-name="L162">
        <text:list-item>
          <text:p text:style-name="P162"><text:span text:style-name="Strong_20_Emphasis">Community Inclusion Strategy</text:span><text:line-break/> - Reduce participation fees for low-income residents<text:line-break/> - Encourage diverse cultural involvement</text:p>
        </text:list-item>
        <text:list-item>
          <text:p text:style-name="P162"><text:span text:style-name="Strong_20_Emphasis">Seniors’ Mobility &amp; Social Connection Programs</text:span><text:line-break/> - Volunteer driver programs<text:line-break/> - Intergenerational events at gardens, Repair Cafés, and workshops</text:p>
        </text:list-item>
        <text:list-item>
          <text:p text:style-name="P162"><text:span text:style-name="Strong_20_Emphasis">Youth Advisory &amp; Leadership Opportunities</text:span><text:line-break/> - Reinstate youth advisory roles as seen in the original ICSP<text:line-break/> - Support student-led sustainability projects</text:p>
        </text:list-item>
      </text:list>
      <text:p text:style-name="Horizontal_20_Line"/>
      <text:h text:style-name="Heading_20_2" text:outline-level="2"><text:span text:style-name="Strong_20_Emphasis"><text:span text:style-name="T2">E. Education, Literacy &amp; Lifelong Learning</text:span></text:span></text:h>
      <text:list text:style-name="L163">
        <text:list-item>
          <text:p text:style-name="P163"><text:span text:style-name="Strong_20_Emphasis">Skill-Building Workshops at Sustainable Living Centre</text:span><text:line-break/> - Repair, woodworking, energy literacy, water stewardship, gardening</text:p>
        </text:list-item>
        <text:list-item>
          <text:p text:style-name="P163"><text:span text:style-name="Strong_20_Emphasis">Citizen Science Programs</text:span><text:line-break/> - Water monitoring, biodiversity surveys<text:line-break/> - Encourage residents to participate in watershed health</text:p>
        </text:list-item>
        <text:list-item>
          <text:p text:style-name="P163"><text:span text:style-name="Strong_20_Emphasis">Partnerships with Schools &amp; Libraries</text:span><text:line-break/> - After-school learning clubs<text:line-break/> - Homework support and hobby groups</text:p>
        </text:list-item>
        <text:list-item>
          <text:p text:style-name="P163"><text:span text:style-name="Strong_20_Emphasis">Intergenerational Knowledge Exchange Events</text:span><text:line-break/> - Seniors teaching traditional skills<text:line-break/> - Youth introducing technology or maker tools</text:p>
        </text:list-item>
      </text:list>
      <text:p text:style-name="Horizontal_20_Line"/>
      <text:h text:style-name="Heading_20_1" text:outline-level="1"><text:span text:style-name="Strong_20_Emphasis"><text:span text:style-name="T2">Indicators</text:span></text:span></text:h>
      <text:h text:style-name="Heading_20_3" text:outline-level="3"><text:span text:style-name="Strong_20_Emphasis">Health &amp; Wellbeing</text:span></text:h>
      <text:list text:style-name="L164">
        <text:list-item>
          <text:p text:style-name="P164">Park and trail usage rates</text:p>
        </text:list-item>
        <text:list-item>
          <text:p text:style-name="P164">Heat- and smoke-resilient facility usage</text:p>
        </text:list-item>
        <text:list-item>
          <text:p text:style-name="P164">Participation in physical activity programs</text:p>
        </text:list-item>
      </text:list>
      <text:h text:style-name="Heading_20_3" text:outline-level="3"><text:span text:style-name="Strong_20_Emphasis">Culture &amp; Community Life</text:span></text:h>
      <text:list text:style-name="L165">
        <text:list-item>
          <text:p text:style-name="P165">Number of cultural events and attendance</text:p>
        </text:list-item>
        <text:list-item>
          <text:p text:style-name="P165"><text:soft-page-break/>Number of public art installations</text:p>
        </text:list-item>
        <text:list-item>
          <text:p text:style-name="P165">Community volunteer hours</text:p>
        </text:list-item>
      </text:list>
      <text:h text:style-name="Heading_20_3" text:outline-level="3"><text:span text:style-name="Strong_20_Emphasis">Inclusion &amp; Accessibility</text:span></text:h>
      <text:list text:style-name="L166">
        <text:list-item>
          <text:p text:style-name="P166">% of public spaces meeting accessibility standards</text:p>
        </text:list-item>
        <text:list-item>
          <text:p text:style-name="P166">Participation by seniors, youth, and low-income residents</text:p>
        </text:list-item>
      </text:list>
      <text:h text:style-name="Heading_20_3" text:outline-level="3"><text:span text:style-name="Strong_20_Emphasis">Education &amp; Engagement</text:span></text:h>
      <text:list text:style-name="L167">
        <text:list-item>
          <text:p text:style-name="P167">Workshop attendance</text:p>
        </text:list-item>
        <text:list-item>
          <text:p text:style-name="P167">Number of citizen science projects</text:p>
        </text:list-item>
        <text:list-item>
          <text:p text:style-name="P167">Youth leadership program participants</text:p>
        </text:list-item>
      </text:list>
      <text:p text:style-name="Horizontal_20_Line"/>
      <text:h text:style-name="Heading_20_1" text:outline-level="1"><text:span text:style-name="Strong_20_Emphasis"><text:span text:style-name="T2">Cross-Connections</text:span></text:span></text:h>
      <text:p text:style-name="Text_20_body">This focus area intersects with:</text:p>
      <text:list text:style-name="L168">
        <text:list-item>
          <text:p text:style-name="P168"><text:span text:style-name="Strong_20_Emphasis">Transportation</text:span> (active living, accessibility)</text:p>
        </text:list-item>
        <text:list-item>
          <text:p text:style-name="P168"><text:span text:style-name="Strong_20_Emphasis">Air Quality</text:span> (smoke response for vulnerable populations)</text:p>
        </text:list-item>
        <text:list-item>
          <text:p text:style-name="P168"><text:span text:style-name="Strong_20_Emphasis">Built Environment</text:span> (public realm design)</text:p>
        </text:list-item>
        <text:list-item>
          <text:p text:style-name="P168"><text:span text:style-name="Strong_20_Emphasis">Local Food Systems</text:span> (community gardens, education)</text:p>
        </text:list-item>
        <text:list-item>
          <text:p text:style-name="P168"><text:span text:style-name="Strong_20_Emphasis">Circular Economy</text:span> (maker culture, shared spaces)</text:p>
        </text:list-item>
      </text:list>
      <text:p text:style-name="Horizontal_20_Line"/>
      <text:h text:style-name="Heading_20_1" text:outline-level="1"><text:span text:style-name="Strong_20_Emphasis"><text:span text:style-name="T2">Partner Roles</text:span></text:span></text:h>
      <text:h text:style-name="Heading_20_3" text:outline-level="3"><text:span text:style-name="Strong_20_Emphasis">Municipality</text:span></text:h>
      <text:list text:style-name="L169">
        <text:list-item>
          <text:p text:style-name="P169">Support public spaces and programs</text:p>
        </text:list-item>
        <text:list-item>
          <text:p text:style-name="P169">Provide infrastructure and staff coordination</text:p>
        </text:list-item>
      </text:list>
      <text:h text:style-name="Heading_20_3" text:outline-level="3"><text:span text:style-name="Strong_20_Emphasis">FCSS &amp; Health Agencies</text:span></text:h>
      <text:list text:style-name="L170">
        <text:list-item>
          <text:p text:style-name="P170">Lead mental health and social programs</text:p>
        </text:list-item>
      </text:list>
      <text:h text:style-name="Heading_20_3" text:outline-level="3"><text:span text:style-name="Strong_20_Emphasis">Schools &amp; Library</text:span></text:h>
      <text:list text:style-name="L171">
        <text:list-item>
          <text:p text:style-name="P171">Offer learning, arts, and youth programs</text:p>
        </text:list-item>
      </text:list>
      <text:h text:style-name="Heading_20_3" text:outline-level="3"><text:soft-page-break/><text:span text:style-name="Strong_20_Emphasis">Local Artists, Makers, Elders</text:span></text:h>
      <text:list text:style-name="L172">
        <text:list-item>
          <text:p text:style-name="P172">Contribute to cultural identity and skill-building</text:p>
        </text:list-item>
      </text:list>
      <text:h text:style-name="Heading_20_3" text:outline-level="3"><text:span text:style-name="Strong_20_Emphasis">Residents</text:span></text:h>
      <text:list text:style-name="L173">
        <text:list-item>
          <text:p text:style-name="P173">Participate in community life</text:p>
        </text:list-item>
        <text:list-item>
          <text:p text:style-name="P173">Share knowledge and volunteer time</text:p>
        </text:list-item>
      </text:list>
      <text:h text:style-name="Heading_20_1" text:outline-level="1"><text:span text:style-name="T2">📊 </text:span><text:span text:style-name="Strong_20_Emphasis"><text:span text:style-name="T2">5. STRATEGIC ACTIONS &amp; INDICATORS — SUMMARY TABLE</text:span></text:span></text:h>
      <text:p text:style-name="Text_20_body">This section summarizes the strategic actions and indicators from all eight focus areas into a single reference tool. It is organized to be:</text:p>
      <text:list text:style-name="L174">
        <text:list-item>
          <text:p text:style-name="P174">Clear</text:p>
        </text:list-item>
        <text:list-item>
          <text:p text:style-name="P174">Actionable</text:p>
        </text:list-item>
        <text:list-item>
          <text:p text:style-name="P174">Suitable for annual reporting</text:p>
        </text:list-item>
        <text:list-item>
          <text:p text:style-name="P174">Useful for Council and Administration</text:p>
        </text:list-item>
        <text:list-item>
          <text:p text:style-name="P174">Accessible to residents</text:p>
        </text:list-item>
      </text:list>
      <text:p text:style-name="Text_20_body">A full, detailed matrix will also appear in <text:span text:style-name="Strong_20_Emphasis">Appendix C</text:span>, but the summary below provides the high-level implementation framework.</text:p>
      <text:p text:style-name="Horizontal_20_Line"/>
      <text:h text:style-name="Heading_20_1" text:outline-level="1"><text:span text:style-name="Strong_20_Emphasis"><text:span text:style-name="T2">5.1 Summary Table — Strategic Actions by Focus Area</text:span></text:span></text:h>
      <text:p text:style-name="Horizontal_20_Line"/>
      <text:h text:style-name="Heading_20_2" text:outline-level="2"><text:span text:style-name="Strong_20_Emphasis"><text:span text:style-name="T2">FOCUS AREA 1 — WATER STEWARDSHIP</text:span></text:span></text:h>
      <table:table table:name="Table1" table:style-name="Table1">
        <table:table-column table:style-name="Table1.A"/>
        <table:table-column table:style-name="Table1.B"/>
        <table:table-column table:style-name="Table1.C"/>
        <table:table-header-rows>
          <table:table-row>
            <table:table-cell table:style-name="Table1.A1" office:value-type="string">
              <text:p text:style-name="Table_20_Heading"><text:span text:style-name="Strong_20_Emphasis">Category</text:span></text:p>
            </table:table-cell>
            <table:table-cell table:style-name="Table1.A1" office:value-type="string">
              <text:p text:style-name="Table_20_Heading"><text:span text:style-name="Strong_20_Emphasis">Strategic Actions</text:span></text:p>
            </table:table-cell>
            <table:table-cell table:style-name="Table1.A1" office:value-type="string">
              <text:p text:style-name="Table_20_Heading"><text:span text:style-name="Strong_20_Emphasis">Lead Partners</text:span></text:p>
            </table:table-cell>
          </table:table-row>
        </table:table-header-rows>
        <table:table-row>
          <table:table-cell table:style-name="Table1.A1" office:value-type="string">
            <text:p text:style-name="Table_20_Contents">Conservation</text:p>
          </table:table-cell>
          <table:table-cell table:style-name="Table1.A1" office:value-type="string">
            <text:p text:style-name="Table_20_Contents">Rainwater harvesting program; greywater pilot; xeriscaping expansion; outdoor watering schedule</text:p>
          </table:table-cell>
          <table:table-cell table:style-name="Table1.A1" office:value-type="string">
            <text:p text:style-name="Table_20_Contents">Town, residents, schools</text:p>
          </table:table-cell>
        </table:table-row>
        <table:table-row>
          <table:table-cell table:style-name="Table1.A1" office:value-type="string">
            <text:p text:style-name="Table_20_Contents">Infrastructure</text:p>
          </table:table-cell>
          <table:table-cell table:style-name="Table1.A1" office:value-type="string">
            <text:p text:style-name="Table_20_Contents">Leak detection program; prioritized line replacements; municipal xeriscape conversions</text:p>
          </table:table-cell>
          <table:table-cell table:style-name="Table1.A1" office:value-type="string">
            <text:p text:style-name="Table_20_Contents">Town Public Works</text:p>
          </table:table-cell>
        </table:table-row>
        <table:table-row>
          <table:table-cell table:style-name="Table1.A1" office:value-type="string">
            <text:p text:style-name="Table_20_Contents">Ecosystems</text:p>
          </table:table-cell>
          <table:table-cell table:style-name="Table1.A1" office:value-type="string">
            <text:p text:style-name="Table_20_Contents">Riparian protection; watershed partnerships with BRBC &amp; Cows and Fish</text:p>
          </table:table-cell>
          <table:table-cell table:style-name="Table1.A1" office:value-type="string">
            <text:p text:style-name="Table_20_Contents">Town, BRBC, Cows and Fish</text:p>
          </table:table-cell>
        </table:table-row>
        <table:table-row>
          <table:table-cell table:style-name="Table1.A1" office:value-type="string">
            <text:p text:style-name="Table_20_Contents">Education</text:p>
          </table:table-cell>
          <table:table-cell table:style-name="Table1.A1" office:value-type="string">
            <text:p text:style-name="Table_20_Contents">Workshops, water literacy, school programs</text:p>
          </table:table-cell>
          <table:table-cell table:style-name="Table1.A1" office:value-type="string">
            <text:p text:style-name="Table_20_Contents">Town, teachers, NGO partners</text:p>
          </table:table-cell>
        </table:table-row>
        <table:table-row>
          <table:table-cell table:style-name="Table1.A1" office:value-type="string">
            <text:p text:style-name="Table_20_Contents">Policy</text:p>
          </table:table-cell>
          <table:table-cell table:style-name="Table1.A1" office:value-type="string">
            <text:p text:style-name="Table_20_Contents">Water budgeting for developments; updated bylaws; tiered reduction targets</text:p>
          </table:table-cell>
          <table:table-cell table:style-name="Table1.A1" office:value-type="string">
            <text:p text:style-name="Table_20_Contents">Town, developers</text:p>
          </table:table-cell>
        </table:table-row>
      </table:table>
      <text:p text:style-name="Horizontal_20_Line"/>
      <text:h text:style-name="Heading_20_2" text:outline-level="2"><text:soft-page-break/><text:span text:style-name="Strong_20_Emphasis"><text:span text:style-name="T2">FOCUS AREA 2 — AIR QUALITY &amp; PUBLIC HEALTH</text:span></text:span></text:h>
      <table:table table:name="Table2" table:style-name="Table2">
        <table:table-column table:style-name="Table2.A"/>
        <table:table-column table:style-name="Table2.B"/>
        <table:table-column table:style-name="Table2.C"/>
        <table:table-header-rows>
          <table:table-row>
            <table:table-cell table:style-name="Table2.A1" office:value-type="string">
              <text:p text:style-name="Table_20_Heading"><text:span text:style-name="Strong_20_Emphasis">Category</text:span></text:p>
            </table:table-cell>
            <table:table-cell table:style-name="Table2.A1" office:value-type="string">
              <text:p text:style-name="Table_20_Heading"><text:span text:style-name="Strong_20_Emphasis">Strategic Actions</text:span></text:p>
            </table:table-cell>
            <table:table-cell table:style-name="Table2.A1" office:value-type="string">
              <text:p text:style-name="Table_20_Heading"><text:span text:style-name="Strong_20_Emphasis">Lead Partners</text:span></text:p>
            </table:table-cell>
          </table:table-row>
        </table:table-header-rows>
        <table:table-row>
          <table:table-cell table:style-name="Table2.A1" office:value-type="string">
            <text:p text:style-name="Table_20_Contents">Monitoring</text:p>
          </table:table-cell>
          <table:table-cell table:style-name="Table2.A1" office:value-type="string">
            <text:p text:style-name="Table_20_Contents">CRAZ monitoring station; public dashboard</text:p>
          </table:table-cell>
          <table:table-cell table:style-name="Table2.A1" office:value-type="string">
            <text:p text:style-name="Table_20_Contents">Town, CRAZ</text:p>
          </table:table-cell>
        </table:table-row>
        <table:table-row>
          <table:table-cell table:style-name="Table2.A1" office:value-type="string">
            <text:p text:style-name="Table_20_Contents">Smoke Preparedness</text:p>
          </table:table-cell>
          <table:table-cell table:style-name="Table2.A1" office:value-type="string">
            <text:p text:style-name="Table_20_Contents">Clean-air shelters; HEPA loan program; IAQ workshops</text:p>
          </table:table-cell>
          <table:table-cell table:style-name="Table2.A1" office:value-type="string">
            <text:p text:style-name="Table_20_Contents">Town, FCSS, schools</text:p>
          </table:table-cell>
        </table:table-row>
        <table:table-row>
          <table:table-cell table:style-name="Table2.A1" office:value-type="string">
            <text:p text:style-name="Table_20_Contents">Indoor Air Quality</text:p>
          </table:table-cell>
          <table:table-cell table:style-name="Table2.A1" office:value-type="string">
            <text:p text:style-name="Table_20_Contents">HVAC upgrades; IAQ guide; MERV13 filtration</text:p>
          </table:table-cell>
          <table:table-cell table:style-name="Table2.A1" office:value-type="string">
            <text:p text:style-name="Table_20_Contents">Town Facilities, residents</text:p>
          </table:table-cell>
        </table:table-row>
        <table:table-row>
          <table:table-cell table:style-name="Table2.A1" office:value-type="string">
            <text:p text:style-name="Table_20_Contents">Emissions</text:p>
          </table:table-cell>
          <table:table-cell table:style-name="Table2.A1" office:value-type="string">
            <text:p text:style-name="Table_20_Contents">Anti-idling zones; drive-through limitations; active transport</text:p>
          </table:table-cell>
          <table:table-cell table:style-name="Table2.A1" office:value-type="string">
            <text:p text:style-name="Table_20_Contents">Town, businesses</text:p>
          </table:table-cell>
        </table:table-row>
        <table:table-row>
          <table:table-cell table:style-name="Table2.A1" office:value-type="string">
            <text:p text:style-name="Table_20_Contents">Education</text:p>
          </table:table-cell>
          <table:table-cell table:style-name="Table2.A1" office:value-type="string">
            <text:p text:style-name="Table_20_Contents">AQHI literacy; seasonal alerts</text:p>
          </table:table-cell>
          <table:table-cell table:style-name="Table2.A1" office:value-type="string">
            <text:p text:style-name="Table_20_Contents">Town, CRAZ, AHS</text:p>
          </table:table-cell>
        </table:table-row>
      </table:table>
      <text:p text:style-name="Horizontal_20_Line"/>
      <text:h text:style-name="Heading_20_2" text:outline-level="2"><text:span text:style-name="Strong_20_Emphasis"><text:span text:style-name="T2">FOCUS AREA 3 — BUILT ENVIRONMENT &amp; GREEN BUILDING</text:span></text:span></text:h>
      <table:table table:name="Table3" table:style-name="Table3">
        <table:table-column table:style-name="Table3.A"/>
        <table:table-column table:style-name="Table3.B"/>
        <table:table-column table:style-name="Table3.C"/>
        <table:table-header-rows>
          <table:table-row>
            <table:table-cell table:style-name="Table3.A1" office:value-type="string">
              <text:p text:style-name="Table_20_Heading"><text:span text:style-name="Strong_20_Emphasis">Category</text:span></text:p>
            </table:table-cell>
            <table:table-cell table:style-name="Table3.A1" office:value-type="string">
              <text:p text:style-name="Table_20_Heading"><text:span text:style-name="Strong_20_Emphasis">Strategic Actions</text:span></text:p>
            </table:table-cell>
            <table:table-cell table:style-name="Table3.A1" office:value-type="string">
              <text:p text:style-name="Table_20_Heading"><text:span text:style-name="Strong_20_Emphasis">Lead Partners</text:span></text:p>
            </table:table-cell>
          </table:table-row>
        </table:table-header-rows>
        <table:table-row>
          <table:table-cell table:style-name="Table3.A1" office:value-type="string">
            <text:p text:style-name="Table_20_Contents">Municipal Leadership</text:p>
          </table:table-cell>
          <table:table-cell table:style-name="Table3.A1" office:value-type="string">
            <text:p text:style-name="Table_20_Contents">LEED Silver standard; lifecycle costing; municipal retrofits</text:p>
          </table:table-cell>
          <table:table-cell table:style-name="Table3.A1" office:value-type="string">
            <text:p text:style-name="Table_20_Contents">Town Administration</text:p>
          </table:table-cell>
        </table:table-row>
        <table:table-row>
          <table:table-cell table:style-name="Table3.A1" office:value-type="string">
            <text:p text:style-name="Table_20_Contents">Residential Efficiencies</text:p>
          </table:table-cell>
          <table:table-cell table:style-name="Table3.A1" office:value-type="string">
            <text:p text:style-name="Table_20_Contents">Retrofit workshops; builder guidelines; heat pump promotion</text:p>
          </table:table-cell>
          <table:table-cell table:style-name="Table3.A1" office:value-type="string">
            <text:p text:style-name="Table_20_Contents">Town, contractors</text:p>
          </table:table-cell>
        </table:table-row>
        <table:table-row>
          <table:table-cell table:style-name="Table3.A1" office:value-type="string">
            <text:p text:style-name="Table_20_Contents">Land Use</text:p>
          </table:table-cell>
          <table:table-cell table:style-name="Table3.A1" office:value-type="string">
            <text:p text:style-name="Table_20_Contents">Mixed-use development; Complete Streets; infill incentives</text:p>
          </table:table-cell>
          <table:table-cell table:style-name="Table3.A1" office:value-type="string">
            <text:p text:style-name="Table_20_Contents">Planning Dept</text:p>
          </table:table-cell>
        </table:table-row>
        <table:table-row>
          <table:table-cell table:style-name="Table3.A1" office:value-type="string">
            <text:p text:style-name="Table_20_Contents">Green Infrastructure</text:p>
          </table:table-cell>
          <table:table-cell table:style-name="Table3.A1" office:value-type="string">
            <text:p text:style-name="Table_20_Contents">LID projects; permeable surfaces; shade &amp; urban forest</text:p>
          </table:table-cell>
          <table:table-cell table:style-name="Table3.A1" office:value-type="string">
            <text:p text:style-name="Table_20_Contents">Town, developers</text:p>
          </table:table-cell>
        </table:table-row>
        <table:table-row>
          <table:table-cell table:style-name="Table3.A1" office:value-type="string">
            <text:p text:style-name="Table_20_Contents">Resilience</text:p>
          </table:table-cell>
          <table:table-cell table:style-name="Table3.A1" office:value-type="string">
            <text:p text:style-name="Table_20_Contents">IAQ and cooling upgrades; climate-adaptive design</text:p>
          </table:table-cell>
          <table:table-cell table:style-name="Table3.A1" office:value-type="string">
            <text:p text:style-name="Table_20_Contents">Town, builders</text:p>
          </table:table-cell>
        </table:table-row>
      </table:table>
      <text:p text:style-name="Horizontal_20_Line"/>
      <text:h text:style-name="Heading_20_2" text:outline-level="2"><text:span text:style-name="Strong_20_Emphasis"><text:span text:style-name="T2">FOCUS AREA 4 — LOCAL FOOD SYSTEMS</text:span></text:span></text:h>
      <table:table table:name="Table4" table:style-name="Table4">
        <table:table-column table:style-name="Table4.A"/>
        <table:table-column table:style-name="Table4.B"/>
        <table:table-column table:style-name="Table4.C"/>
        <table:table-header-rows>
          <table:table-row>
            <table:table-cell table:style-name="Table4.A1" office:value-type="string">
              <text:p text:style-name="Table_20_Heading"><text:span text:style-name="Strong_20_Emphasis">Category</text:span></text:p>
            </table:table-cell>
            <table:table-cell table:style-name="Table4.A1" office:value-type="string">
              <text:p text:style-name="Table_20_Heading"><text:span text:style-name="Strong_20_Emphasis">Strategic Actions</text:span></text:p>
            </table:table-cell>
            <table:table-cell table:style-name="Table4.A1" office:value-type="string">
              <text:p text:style-name="Table_20_Heading"><text:span text:style-name="Strong_20_Emphasis">Lead Partners</text:span></text:p>
            </table:table-cell>
          </table:table-row>
        </table:table-header-rows>
        <table:table-row>
          <table:table-cell table:style-name="Table4.A1" office:value-type="string">
            <text:p text:style-name="Table_20_Contents">Production</text:p>
          </table:table-cell>
          <table:table-cell table:style-name="Table4.A1" office:value-type="string">
            <text:p text:style-name="Table_20_Contents">Expand community gardens; edible landscaping; backyard growing support</text:p>
          </table:table-cell>
          <table:table-cell table:style-name="Table4.A1" office:value-type="string">
            <text:p text:style-name="Table_20_Contents">Town, gardeners</text:p>
          </table:table-cell>
        </table:table-row>
        <table:table-row>
          <table:table-cell table:style-name="Table4.A1" office:value-type="string">
            <text:p text:style-name="Table_20_Contents">Schools</text:p>
          </table:table-cell>
          <table:table-cell table:style-name="Table4.A1" office:value-type="string">
            <text:p text:style-name="Table_20_Contents">Vertical garden expansion; farm-to-school connections</text:p>
          </table:table-cell>
          <table:table-cell table:style-name="Table4.A1" office:value-type="string">
            <text:p text:style-name="Table_20_Contents">Schools</text:p>
          </table:table-cell>
        </table:table-row>
        <table:table-row>
          <table:table-cell table:style-name="Table4.A1" office:value-type="string">
            <text:p text:style-name="Table_20_Contents">Producers</text:p>
          </table:table-cell>
          <table:table-cell table:style-name="Table4.A1" office:value-type="string">
            <text:p text:style-name="Table_20_Contents">Local farmer support; food hub exploration; restaurant partnerships</text:p>
          </table:table-cell>
          <table:table-cell table:style-name="Table4.A1" office:value-type="string">
            <text:p text:style-name="Table_20_Contents">Producers, markets</text:p>
          </table:table-cell>
        </table:table-row>
        <table:table-row>
          <table:table-cell table:style-name="Table4.A1" office:value-type="string">
            <text:p text:style-name="Table_20_Contents">Soil &amp; Organics</text:p>
          </table:table-cell>
          <table:table-cell table:style-name="Table4.A1" office:value-type="string">
            <text:p text:style-name="Table_20_Contents">Community composting; biochar pilots; soil workshops</text:p>
          </table:table-cell>
          <table:table-cell table:style-name="Table4.A1" office:value-type="string">
            <text:p text:style-name="Table_20_Contents">Town, makers</text:p>
          </table:table-cell>
        </table:table-row>
        <table:table-row>
          <table:table-cell table:style-name="Table4.A1" office:value-type="string">
            <text:p text:style-name="Table_20_Contents">Security</text:p>
          </table:table-cell>
          <table:table-cell table:style-name="Table4.A1" office:value-type="string">
            <text:p text:style-name="Table_20_Contents">Food access programs; community kitchens; hamper support</text:p>
          </table:table-cell>
          <table:table-cell table:style-name="Table4.A1" office:value-type="string">
            <text:p text:style-name="Table_20_Contents">NGOs, FCSS</text:p>
          </table:table-cell>
        </table:table-row>
      </table:table>
      <text:p text:style-name="Horizontal_20_Line"/>
      <text:h text:style-name="Heading_20_2" text:outline-level="2"><text:span text:style-name="Strong_20_Emphasis"><text:span text:style-name="T2">FOCUS AREA 5 — RENEWABLE ENERGY &amp; EFFICIENCY</text:span></text:span></text:h>
      <table:table table:name="Table5" table:style-name="Table5">
        <table:table-column table:style-name="Table5.A"/>
        <table:table-column table:style-name="Table5.B"/>
        <table:table-column table:style-name="Table5.C"/>
        <table:table-header-rows>
          <table:table-row>
            <table:table-cell table:style-name="Table5.A1" office:value-type="string">
              <text:p text:style-name="Table_20_Heading"><text:span text:style-name="Strong_20_Emphasis">Category</text:span></text:p>
            </table:table-cell>
            <table:table-cell table:style-name="Table5.A1" office:value-type="string">
              <text:p text:style-name="Table_20_Heading"><text:span text:style-name="Strong_20_Emphasis">Strategic Actions</text:span></text:p>
            </table:table-cell>
            <table:table-cell table:style-name="Table5.A1" office:value-type="string">
              <text:p text:style-name="Table_20_Heading"><text:span text:style-name="Strong_20_Emphasis">Lead Partners</text:span></text:p>
            </table:table-cell>
          </table:table-row>
        </table:table-header-rows>
        <table:table-row>
          <table:table-cell table:style-name="Table5.A1" office:value-type="string">
            <text:p text:style-name="Table_20_Contents">Renewable <text:soft-page-break/>Energy</text:p>
          </table:table-cell>
          <table:table-cell table:style-name="Table5.A1" office:value-type="string">
            <text:p text:style-name="Table_20_Contents">Solar PV education; municipal installations; solar-ready <text:soft-page-break/>buildings</text:p>
          </table:table-cell>
          <table:table-cell table:style-name="Table5.A1" office:value-type="string">
            <text:p text:style-name="Table_20_Contents">Town, solar companies</text:p>
          </table:table-cell>
        </table:table-row>
        <table:table-row>
          <table:table-cell table:style-name="Table5.A1" office:value-type="string">
            <text:p text:style-name="Table_20_Contents">Efficiency</text:p>
          </table:table-cell>
          <table:table-cell table:style-name="Table5.A1" office:value-type="string">
            <text:p text:style-name="Table_20_Contents">Retrofit workshops; energy audits; heat pump education</text:p>
          </table:table-cell>
          <table:table-cell table:style-name="Table5.A1" office:value-type="string">
            <text:p text:style-name="Table_20_Contents">Town, contractors</text:p>
          </table:table-cell>
        </table:table-row>
        <table:table-row>
          <table:table-cell table:style-name="Table5.A1" office:value-type="string">
            <text:p text:style-name="Table_20_Contents">Policy</text:p>
          </table:table-cell>
          <table:table-cell table:style-name="Table5.A1" office:value-type="string">
            <text:p text:style-name="Table_20_Contents">Green procurement; energy management plan; explore PACE</text:p>
          </table:table-cell>
          <table:table-cell table:style-name="Table5.A1" office:value-type="string">
            <text:p text:style-name="Table_20_Contents">Town Administration</text:p>
          </table:table-cell>
        </table:table-row>
        <table:table-row>
          <table:table-cell table:style-name="Table5.A1" office:value-type="string">
            <text:p text:style-name="Table_20_Contents">Resilience</text:p>
          </table:table-cell>
          <table:table-cell table:style-name="Table5.A1" office:value-type="string">
            <text:p text:style-name="Table_20_Contents">Cooling upgrades; smoke-ready design; battery storage pilots</text:p>
          </table:table-cell>
          <table:table-cell table:style-name="Table5.A1" office:value-type="string">
            <text:p text:style-name="Table_20_Contents">Town, residents</text:p>
          </table:table-cell>
        </table:table-row>
      </table:table>
      <text:p text:style-name="Horizontal_20_Line"/>
      <text:h text:style-name="Heading_20_2" text:outline-level="2"><text:span text:style-name="Strong_20_Emphasis"><text:span text:style-name="T2">FOCUS AREA 6 — WASTE REDUCTION &amp; CIRCULAR ECONOMY</text:span></text:span></text:h>
      <table:table table:name="Table6" table:style-name="Table6">
        <table:table-column table:style-name="Table6.A"/>
        <table:table-column table:style-name="Table6.B"/>
        <table:table-column table:style-name="Table6.C"/>
        <table:table-header-rows>
          <table:table-row>
            <table:table-cell table:style-name="Table6.A1" office:value-type="string">
              <text:p text:style-name="Table_20_Heading"><text:span text:style-name="Strong_20_Emphasis">Category</text:span></text:p>
            </table:table-cell>
            <table:table-cell table:style-name="Table6.A1" office:value-type="string">
              <text:p text:style-name="Table_20_Heading"><text:span text:style-name="Strong_20_Emphasis">Strategic Actions</text:span></text:p>
            </table:table-cell>
            <table:table-cell table:style-name="Table6.A1" office:value-type="string">
              <text:p text:style-name="Table_20_Heading"><text:span text:style-name="Strong_20_Emphasis">Lead Partners</text:span></text:p>
            </table:table-cell>
          </table:table-row>
        </table:table-header-rows>
        <table:table-row>
          <table:table-cell table:style-name="Table6.A1" office:value-type="string">
            <text:p text:style-name="Table_20_Contents">Repair &amp; Reuse</text:p>
          </table:table-cell>
          <table:table-cell table:style-name="Table6.A1" office:value-type="string">
            <text:p text:style-name="Table_20_Contents">Repair Café expansion; tool library; Trade Day events</text:p>
          </table:table-cell>
          <table:table-cell table:style-name="Table6.A1" office:value-type="string">
            <text:p text:style-name="Table_20_Contents">Makers, Town</text:p>
          </table:table-cell>
        </table:table-row>
        <table:table-row>
          <table:table-cell table:style-name="Table6.A1" office:value-type="string">
            <text:p text:style-name="Table_20_Contents">Materials Recovery</text:p>
          </table:table-cell>
          <table:table-cell table:style-name="Table6.A1" office:value-type="string">
            <text:p text:style-name="Table_20_Contents">Materials Bank; upcycling pilots; micro-manufacturing</text:p>
          </table:table-cell>
          <table:table-cell table:style-name="Table6.A1" office:value-type="string">
            <text:p text:style-name="Table_20_Contents">Makers, entrepreneurs</text:p>
          </table:table-cell>
        </table:table-row>
        <table:table-row>
          <table:table-cell table:style-name="Table6.A1" office:value-type="string">
            <text:p text:style-name="Table_20_Contents">Waste Prevention</text:p>
          </table:table-cell>
          <table:table-cell table:style-name="Table6.A1" office:value-type="string">
            <text:p text:style-name="Table_20_Contents">Procurement rules; C&amp;D reuse guidelines</text:p>
          </table:table-cell>
          <table:table-cell table:style-name="Table6.A1" office:value-type="string">
            <text:p text:style-name="Table_20_Contents">Town, contractors</text:p>
          </table:table-cell>
        </table:table-row>
        <table:table-row>
          <table:table-cell table:style-name="Table6.A1" office:value-type="string">
            <text:p text:style-name="Table_20_Contents">Organics</text:p>
          </table:table-cell>
          <table:table-cell table:style-name="Table6.A1" office:value-type="string">
            <text:p text:style-name="Table_20_Contents">Community composting; backyard composting</text:p>
          </table:table-cell>
          <table:table-cell table:style-name="Table6.A1" office:value-type="string">
            <text:p text:style-name="Table_20_Contents">Town, residents</text:p>
          </table:table-cell>
        </table:table-row>
        <table:table-row>
          <table:table-cell table:style-name="Table6.A1" office:value-type="string">
            <text:p text:style-name="Table_20_Contents">Education</text:p>
          </table:table-cell>
          <table:table-cell table:style-name="Table6.A1" office:value-type="string">
            <text:p text:style-name="Table_20_Contents">Circular economy hub; workshops; youth programs</text:p>
          </table:table-cell>
          <table:table-cell table:style-name="Table6.A1" office:value-type="string">
            <text:p text:style-name="Table_20_Contents">Town, schools</text:p>
          </table:table-cell>
        </table:table-row>
      </table:table>
      <text:p text:style-name="Horizontal_20_Line"/>
      <text:h text:style-name="Heading_20_2" text:outline-level="2"><text:span text:style-name="Strong_20_Emphasis"><text:span text:style-name="T2">FOCUS AREA 7 — SUSTAINABLE TRANSPORTATION</text:span></text:span></text:h>
      <table:table table:name="Table7" table:style-name="Table7">
        <table:table-column table:style-name="Table7.A"/>
        <table:table-column table:style-name="Table7.B"/>
        <table:table-column table:style-name="Table7.C"/>
        <table:table-header-rows>
          <table:table-row>
            <table:table-cell table:style-name="Table7.A1" office:value-type="string">
              <text:p text:style-name="Table_20_Heading"><text:span text:style-name="Strong_20_Emphasis">Category</text:span></text:p>
            </table:table-cell>
            <table:table-cell table:style-name="Table7.A1" office:value-type="string">
              <text:p text:style-name="Table_20_Heading"><text:span text:style-name="Strong_20_Emphasis">Strategic Actions</text:span></text:p>
            </table:table-cell>
            <table:table-cell table:style-name="Table7.A1" office:value-type="string">
              <text:p text:style-name="Table_20_Heading"><text:span text:style-name="Strong_20_Emphasis">Lead Partners</text:span></text:p>
            </table:table-cell>
          </table:table-row>
        </table:table-header-rows>
        <table:table-row>
          <table:table-cell table:style-name="Table7.A1" office:value-type="string">
            <text:p text:style-name="Table_20_Contents">Walkability</text:p>
          </table:table-cell>
          <table:table-cell table:style-name="Table7.A1" office:value-type="string">
            <text:p text:style-name="Table_20_Contents">Sidewalk expansion; safe crossings; winter walkability</text:p>
          </table:table-cell>
          <table:table-cell table:style-name="Table7.A1" office:value-type="string">
            <text:p text:style-name="Table_20_Contents">Town Public Works</text:p>
          </table:table-cell>
        </table:table-row>
        <table:table-row>
          <table:table-cell table:style-name="Table7.A1" office:value-type="string">
            <text:p text:style-name="Table_20_Contents">Cycling &amp; Micro-Mobility</text:p>
          </table:table-cell>
          <table:table-cell table:style-name="Table7.A1" office:value-type="string">
            <text:p text:style-name="Table_20_Contents">AT network; e-bike library; skills workshops</text:p>
          </table:table-cell>
          <table:table-cell table:style-name="Table7.A1" office:value-type="string">
            <text:p text:style-name="Table_20_Contents">Town, schools</text:p>
          </table:table-cell>
        </table:table-row>
        <table:table-row>
          <table:table-cell table:style-name="Table7.A1" office:value-type="string">
            <text:p text:style-name="Table_20_Contents">Regional Mobility</text:p>
          </table:table-cell>
          <table:table-cell table:style-name="Table7.A1" office:value-type="string">
            <text:p text:style-name="Table_20_Contents">Transit discussions; ridesharing</text:p>
          </table:table-cell>
          <table:table-cell table:style-name="Table7.A1" office:value-type="string">
            <text:p text:style-name="Table_20_Contents">Town, Foothills Region</text:p>
          </table:table-cell>
        </table:table-row>
        <table:table-row>
          <table:table-cell table:style-name="Table7.A1" office:value-type="string">
            <text:p text:style-name="Table_20_Contents">Emissions</text:p>
          </table:table-cell>
          <table:table-cell table:style-name="Table7.A1" office:value-type="string">
            <text:p text:style-name="Table_20_Contents">Anti-idling zones; EV-ready guidelines; fleet electrification</text:p>
          </table:table-cell>
          <table:table-cell table:style-name="Table7.A1" office:value-type="string">
            <text:p text:style-name="Table_20_Contents">Town, businesses</text:p>
          </table:table-cell>
        </table:table-row>
        <table:table-row>
          <table:table-cell table:style-name="Table7.A1" office:value-type="string">
            <text:p text:style-name="Table_20_Contents">Accessibility</text:p>
          </table:table-cell>
          <table:table-cell table:style-name="Table7.A1" office:value-type="string">
            <text:p text:style-name="Table_20_Contents">Seniors’ mobility programs; universal design upgrades</text:p>
          </table:table-cell>
          <table:table-cell table:style-name="Table7.A1" office:value-type="string">
            <text:p text:style-name="Table_20_Contents">FCSS, Town</text:p>
          </table:table-cell>
        </table:table-row>
      </table:table>
      <text:p text:style-name="Horizontal_20_Line"/>
      <text:h text:style-name="Heading_20_2" text:outline-level="2"><text:span text:style-name="Strong_20_Emphasis"><text:span text:style-name="T2">FOCUS AREA 8 — HEALTH, CULTURE &amp; LIVABILITY</text:span></text:span></text:h>
      <table:table table:name="Table8" table:style-name="Table8">
        <table:table-column table:style-name="Table8.A"/>
        <table:table-column table:style-name="Table8.B"/>
        <table:table-column table:style-name="Table8.C"/>
        <table:table-header-rows>
          <table:table-row>
            <table:table-cell table:style-name="Table8.A1" office:value-type="string">
              <text:p text:style-name="Table_20_Heading"><text:span text:style-name="Strong_20_Emphasis">Category</text:span></text:p>
            </table:table-cell>
            <table:table-cell table:style-name="Table8.A1" office:value-type="string">
              <text:p text:style-name="Table_20_Heading"><text:span text:style-name="Strong_20_Emphasis">Strategic Actions</text:span></text:p>
            </table:table-cell>
            <table:table-cell table:style-name="Table8.A1" office:value-type="string">
              <text:p text:style-name="Table_20_Heading"><text:span text:style-name="Strong_20_Emphasis">Lead Partners</text:span></text:p>
            </table:table-cell>
          </table:table-row>
        </table:table-header-rows>
        <table:table-row>
          <table:table-cell table:style-name="Table8.A1" office:value-type="string">
            <text:p text:style-name="Table_20_Contents">Health &amp; Recreation</text:p>
          </table:table-cell>
          <table:table-cell table:style-name="Table8.A1" office:value-type="string">
            <text:p text:style-name="Table_20_Contents">Trail upgrades; shade &amp; benches; fitness programming</text:p>
          </table:table-cell>
          <table:table-cell table:style-name="Table8.A1" office:value-type="string">
            <text:p text:style-name="Table_20_Contents">Town Parks</text:p>
          </table:table-cell>
        </table:table-row>
        <table:table-row>
          <table:table-cell table:style-name="Table8.A1" office:value-type="string">
            <text:p text:style-name="Table_20_Contents">Smoke &amp; Heat Resilience</text:p>
          </table:table-cell>
          <table:table-cell table:style-name="Table8.A1" office:value-type="string">
            <text:p text:style-name="Table_20_Contents">Clean-air indoor hubs; water stations</text:p>
          </table:table-cell>
          <table:table-cell table:style-name="Table8.A1" office:value-type="string">
            <text:p text:style-name="Table_20_Contents">Town Facilities</text:p>
          </table:table-cell>
        </table:table-row>
        <table:table-row>
          <table:table-cell table:style-name="Table8.A1" office:value-type="string">
            <text:p text:style-name="Table_20_Contents">Culture</text:p>
          </table:table-cell>
          <table:table-cell table:style-name="Table8.A1" office:value-type="string">
            <text:p text:style-name="Table_20_Contents">Arts programs; maker showcases; heritage storytelling</text:p>
          </table:table-cell>
          <table:table-cell table:style-name="Table8.A1" office:value-type="string">
            <text:p text:style-name="Table_20_Contents">Artists, schools</text:p>
          </table:table-cell>
        </table:table-row>
        <table:table-row>
          <table:table-cell table:style-name="Table8.A1" office:value-type="string">
            <text:p text:style-name="Table_20_Contents">Inclusion</text:p>
          </table:table-cell>
          <table:table-cell table:style-name="Table8.A1" office:value-type="string">
            <text:p text:style-name="Table_20_Contents">Fee reduction programs; mobility assistance</text:p>
          </table:table-cell>
          <table:table-cell table:style-name="Table8.A1" office:value-type="string">
            <text:p text:style-name="Table_20_Contents">FCSS</text:p>
          </table:table-cell>
        </table:table-row>
        <table:table-row>
          <table:table-cell table:style-name="Table8.A1" office:value-type="string">
            <text:p text:style-name="Table_20_Contents">Education</text:p>
          </table:table-cell>
          <table:table-cell table:style-name="Table8.A1" office:value-type="string">
            <text:p text:style-name="Table_20_Contents">Workshops, citizen science, intergenerational learning</text:p>
          </table:table-cell>
          <table:table-cell table:style-name="Table8.A1" office:value-type="string">
            <text:p text:style-name="Table_20_Contents">Town, schools</text:p>
          </table:table-cell>
        </table:table-row>
      </table:table>
      <text:p text:style-name="Horizontal_20_Line"><text:soft-page-break/></text:p>
      <text:h text:style-name="Heading_20_1" text:outline-level="1"><text:span text:style-name="Strong_20_Emphasis"><text:span text:style-name="T2">5.2 Summary Indicators — At a Glance</text:span></text:span></text:h>
      <text:p text:style-name="Text_20_body">Below is a consolidated list of indicators to be used in annual reporting.</text:p>
      <text:p text:style-name="Horizontal_20_Line"/>
      <text:h text:style-name="Heading_20_2" text:outline-level="2"><text:span text:style-name="Strong_20_Emphasis">Water</text:span></text:h>
      <text:list text:style-name="L175">
        <text:list-item>
          <text:p text:style-name="P175">Per capita water use (L/day)</text:p>
        </text:list-item>
        <text:list-item>
          <text:p text:style-name="P175">Peak-day demand</text:p>
        </text:list-item>
        <text:list-item>
          <text:p text:style-name="P175">% water loss (non-revenue water)</text:p>
        </text:list-item>
        <text:list-item>
          <text:h text:style-name="P176" text:outline-level="1">rain harvesting systems</text:h>
        </text:list-item>
        <text:list-item>
          <text:p text:style-name="P175">Riparian health score</text:p>
        </text:list-item>
      </text:list>
      <text:h text:style-name="Heading_20_2" text:outline-level="2"><text:span text:style-name="Strong_20_Emphasis">Air Quality</text:span></text:h>
      <text:list text:style-name="L176">
        <text:list-item>
          <text:h text:style-name="P177" text:outline-level="1">days AQHI &gt; 7</text:h>
        </text:list-item>
        <text:list-item>
          <text:p text:style-name="P178">Average PM2.5 levels</text:p>
        </text:list-item>
        <text:list-item>
          <text:p text:style-name="P178">IAQ upgrades in public buildings</text:p>
        </text:list-item>
        <text:list-item>
          <text:p text:style-name="P178">Idling reduction metrics</text:p>
        </text:list-item>
      </text:list>
      <text:h text:style-name="Heading_20_2" text:outline-level="2"><text:span text:style-name="Strong_20_Emphasis">Energy</text:span></text:h>
      <text:list text:style-name="L177">
        <text:list-item>
          <text:p text:style-name="P179">Installed solar capacity (kW)</text:p>
        </text:list-item>
        <text:list-item>
          <text:p text:style-name="P179">Municipal EUI</text:p>
        </text:list-item>
        <text:list-item>
          <text:h text:style-name="P180" text:outline-level="1">heat pump installs</text:h>
        </text:list-item>
        <text:list-item>
          <text:h text:style-name="P180" text:outline-level="1">energy retrofits</text:h>
        </text:list-item>
      </text:list>
      <text:h text:style-name="Heading_20_2" text:outline-level="2"><text:span text:style-name="Strong_20_Emphasis"><text:span text:style-name="T2">Built Environment</text:span></text:span></text:h>
      <text:list text:style-name="L178">
        <text:list-item>
          <text:p text:style-name="P181">Walkability index</text:p>
        </text:list-item>
        <text:list-item>
          <text:p text:style-name="P181">% of new builds meeting guidelines</text:p>
        </text:list-item>
        <text:list-item>
          <text:p text:style-name="P181">Area of permeable surfaces added</text:p>
        </text:list-item>
      </text:list>
      <text:h text:style-name="Heading_20_2" text:outline-level="2"><text:soft-page-break/><text:span text:style-name="Strong_20_Emphasis"><text:span text:style-name="T2">Circular Economy</text:span></text:span></text:h>
      <text:list text:style-name="L179">
        <text:list-item>
          <text:p text:style-name="P182">Kg of waste diverted via Repair Café</text:p>
        </text:list-item>
        <text:list-item>
          <text:p text:style-name="P182">Volume of materials reused</text:p>
        </text:list-item>
        <text:list-item>
          <text:h text:style-name="P183" text:outline-level="1">circular businesses</text:h>
        </text:list-item>
      </text:list>
      <text:h text:style-name="Heading_20_2" text:outline-level="2"><text:span text:style-name="Strong_20_Emphasis">Food</text:span></text:h>
      <text:list text:style-name="L180">
        <text:list-item>
          <text:p text:style-name="P184">Community garden plot count</text:p>
        </text:list-item>
        <text:list-item>
          <text:p text:style-name="P184">Volume of compost generated</text:p>
        </text:list-item>
        <text:list-item>
          <text:p text:style-name="P184">% rainwater used for irrigation</text:p>
        </text:list-item>
      </text:list>
      <text:h text:style-name="Heading_20_2" text:outline-level="2"><text:span text:style-name="Strong_20_Emphasis">Transportation</text:span></text:h>
      <text:list text:style-name="L181">
        <text:list-item>
          <text:p text:style-name="P185">Km of new sidewalks/trails</text:p>
        </text:list-item>
        <text:list-item>
          <text:h text:style-name="P186" text:outline-level="1">e-bike library users</text:h>
        </text:list-item>
        <text:list-item>
          <text:h text:style-name="P186" text:outline-level="1">EV chargers installed</text:h>
        </text:list-item>
      </text:list>
      <text:h text:style-name="Heading_20_2" text:outline-level="2"><text:span text:style-name="Strong_20_Emphasis">Health &amp; Livability</text:span></text:h>
      <text:list text:style-name="L182">
        <text:list-item>
          <text:p text:style-name="P187">Participation in recreation programs</text:p>
        </text:list-item>
        <text:list-item>
          <text:h text:style-name="P188" text:outline-level="1">public art installations</text:h>
        </text:list-item>
        <text:list-item>
          <text:p text:style-name="P187">Accessibility upgrades completed</text:p>
        </text:list-item>
      </text:list>
      <text:p text:style-name="Horizontal_20_Line"/>
      <text:h text:style-name="Heading_20_1" text:outline-level="1"><text:span text:style-name="Strong_20_Emphasis"><text:span text:style-name="T2">5.3 Implementation Roadmap (Preview)</text:span></text:span></text:h>
      <text:p text:style-name="Text_20_body">Part 5 leads directly into the <text:span text:style-name="Strong_20_Emphasis">Implementation Roadmap</text:span> and <text:span text:style-name="Strong_20_Emphasis">Governance Framework</text:span> in the next sections, which will provide:</text:p>
      <text:list text:style-name="L183">
        <text:list-item>
          <text:p text:style-name="P189">Timelines (short, medium, long-term)</text:p>
        </text:list-item>
        <text:list-item>
          <text:p text:style-name="P189">Responsible parties</text:p>
        </text:list-item>
        <text:list-item>
          <text:p text:style-name="P189">Funding considerations</text:p>
        </text:list-item>
        <text:list-item>
          <text:p text:style-name="P189">Reporting cycles</text:p>
        </text:list-item>
      </text:list>
      <text:h text:style-name="Heading_20_1" text:outline-level="1"><text:soft-page-break/><text:span text:style-name="T2">👉 </text:span><text:span text:style-name="Strong_20_Emphasis"><text:span text:style-name="T2">Part 6 — Governance &amp; Implementation Framework</text:span></text:span></text:h>
      <text:p text:style-name="Text_20_body">This section will include:</text:p>
      <text:list text:style-name="L184">
        <text:list-item>
          <text:p text:style-name="P190">Roles and responsibilities (Council, CAO, staff, community partners)</text:p>
        </text:list-item>
        <text:list-item>
          <text:p text:style-name="P190">Proposed reinstated Sustainability Advisory Committee</text:p>
        </text:list-item>
        <text:list-item>
          <text:p text:style-name="P190">Reporting structure &amp; accountability</text:p>
        </text:list-item>
        <text:list-item>
          <text:p text:style-name="P190">Work planning cycles</text:p>
        </text:list-item>
        <text:list-item>
          <text:p text:style-name="P190">Funding pathways (Green Reserve Fund, grants, partnerships)</text:p>
        </text:list-item>
        <text:list-item>
          <text:p text:style-name="P190">Decision-making tools</text:p>
        </text:list-item>
      </text:list>
      <text:p text:style-name="Text_20_body">Shall I continue with <text:span text:style-name="Strong_20_Emphasis">Part 6</text:span>?</text:p>
      <text:h text:style-name="Heading_20_5" text:outline-level="5">You said:</text:h>
      <text:p text:style-name="Text_20_body">Yes.</text:p>
      <text:h text:style-name="Heading_20_6" text:outline-level="6">ChatGPT said:</text:h>
      <text:p text:style-name="Text_20_body">Excellent — Part 6 is one of the most important structural components of a municipal sustainability plan. It establishes <text:span text:style-name="Emphasis">how the Plan is carried out</text:span>, <text:span text:style-name="Emphasis">who is responsible</text:span>, <text:span text:style-name="Emphasis">how progress is tracked</text:span>, and <text:span text:style-name="Emphasis">how accountability is maintained</text:span>.</text:p>
      <text:p text:style-name="Text_20_body">This section ensures your document isn’t just a vision — it becomes an actionable, operational framework for the Town.</text:p>
      <text:p text:style-name="Text_20_body">Here is the fully expanded <text:span text:style-name="Strong_20_Emphasis">Part 6: Governance &amp; Implementation Framework</text:span>, written at a professional municipal standard.</text:p>
      <text:p text:style-name="Horizontal_20_Line"/>
      <text:h text:style-name="Heading_20_1" text:outline-level="1"><text:span text:style-name="T2">🏛️ </text:span><text:span text:style-name="Strong_20_Emphasis"><text:span text:style-name="T2">6. GOVERNANCE &amp; IMPLEMENTATION FRAMEWOR</text:span></text:span><text:span text:style-name="Strong_20_Emphasis">K</text:span></text:h>
      <text:p text:style-name="Text_20_body">Successful sustainability planning requires clear roles, strong governance, cross-departmental coordination, and a consistent approach to decision-making. The Municipality of Diamond Valley can lead through a governance model that aligns Council, Administration, community partners, and residents around shared goals and measurable outcomes.</text:p>
      <text:p text:style-name="Text_20_body">This section defines the governance structure needed to implement the Plan, sustain momentum, track progress, and ensure accountability over the coming years.</text:p>
      <text:p text:style-name="Horizontal_20_Line"/>
      <text:h text:style-name="Heading_20_1" text:outline-level="1"><text:span text:style-name="Strong_20_Emphasis"><text:span text:style-name="T2">6.1 Principles for Effective Governance</text:span></text:span></text:h>
      <text:p text:style-name="Text_20_body">The governance model is guided by the following principles:</text:p>
      <text:h text:style-name="Heading_20_3" text:outline-level="3"><text:soft-page-break/><text:span text:style-name="Strong_20_Emphasis">Integration</text:span></text:h>
      <text:p text:style-name="Text_20_body">Sustainability is woven through every department, decision, and policy—not isolated as a stand-alone initiative.</text:p>
      <text:h text:style-name="Heading_20_3" text:outline-level="3"><text:span text:style-name="Strong_20_Emphasis">Accountability</text:span></text:h>
      <text:p text:style-name="Text_20_body">Clear responsibilities, timelines, and reporting ensure transparency and follow-through.</text:p>
      <text:h text:style-name="Heading_20_3" text:outline-level="3"><text:span text:style-name="Strong_20_Emphasis">Participation</text:span></text:h>
      <text:p text:style-name="Text_20_body">Residents, youth, businesses, and community groups are active contributors.</text:p>
      <text:h text:style-name="Heading_20_3" text:outline-level="3"><text:span text:style-name="Strong_20_Emphasis">Partnership</text:span></text:h>
      <text:p text:style-name="Text_20_body">Collaboration across agencies (CRAZ, BRBC, Cows and Fish, FCSS, schools, producers, makers) strengthens outcomes.</text:p>
      <text:h text:style-name="Heading_20_3" text:outline-level="3"><text:span text:style-name="Strong_20_Emphasis">Adaptation</text:span></text:h>
      <text:p text:style-name="Text_20_body">The Plan evolves through annual reviews, mid-term adjustments, and long-term planning cycles.</text:p>
      <text:p text:style-name="Horizontal_20_Line"/>
      <text:h text:style-name="Heading_20_1" text:outline-level="1"><text:span text:style-name="Strong_20_Emphasis"><text:span text:style-name="T2">6.2 Governance Structure</text:span></text:span></text:h>
      <text:p text:style-name="Text_20_body">To implement the Plan effectively, Diamond Valley will use a multi-level governance structure involving:</text:p>
      <text:h text:style-name="Heading_20_3" text:outline-level="3"><text:span text:style-name="Strong_20_Emphasis">1. Town Council</text:span></text:h>
      <text:p text:style-name="Text_20_body">Provides leadership, adopts policies, approves budgets, and receives progress reports.</text:p>
      <text:h text:style-name="Heading_20_3" text:outline-level="3"><text:span text:style-name="Strong_20_Emphasis">2. Chief Administrative Officer (CAO)</text:span></text:h>
      <text:p text:style-name="Text_20_body">Oversees integration of sustainability into municipal operations and department planning.</text:p>
      <text:h text:style-name="Heading_20_3" text:outline-level="3"><text:span text:style-name="Strong_20_Emphasis">3. Departmental Leads</text:span></text:h>
      <text:p text:style-name="Text_20_body">Each department (Public Works, Planning, Parks &amp; Recreation, Facilities, Communications, FCSS) takes responsibility for the implementation of specific actions.</text:p>
      <text:h text:style-name="Heading_20_3" text:outline-level="3"><text:span text:style-name="Strong_20_Emphasis">4. Sustainability Advisory Committee (Recommended Reinstatement)</text:span></text:h>
      <text:p text:style-name="Text_20_body">A volunteer committee that includes residents, youth, subject-matter experts, and stakeholders to:</text:p>
      <text:list text:style-name="L185">
        <text:list-item>
          <text:p text:style-name="P191">Provide advice to Council and Administration</text:p>
        </text:list-item>
        <text:list-item>
          <text:p text:style-name="P191">Help guide implementation</text:p>
        </text:list-item>
        <text:list-item>
          <text:p text:style-name="P191"><text:soft-page-break/>Support community engagement and education</text:p>
        </text:list-item>
        <text:list-item>
          <text:p text:style-name="P191">Strengthen transparency and accountability</text:p>
        </text:list-item>
      </text:list>
      <text:h text:style-name="Heading_20_3" text:outline-level="3"><text:span text:style-name="Strong_20_Emphasis">5. Community Partners</text:span></text:h>
      <text:p text:style-name="Text_20_body">Organizations such as CRAZ, BRBC, Cows &amp; Fish, schools, nonprofits, and local businesses provide technical expertise, resources, and programming.</text:p>
      <text:h text:style-name="Heading_20_3" text:outline-level="3"><text:span text:style-name="Strong_20_Emphasis">6. Residents</text:span></text:h>
      <text:p text:style-name="Text_20_body">Participate through workshops, volunteer work, feedback, and adoption of sustainable practices.</text:p>
      <text:p text:style-name="Horizontal_20_Line"/>
      <text:h text:style-name="Heading_20_1" text:outline-level="1"><text:span text:style-name="Strong_20_Emphasis"><text:span text:style-name="T2">6.3 Roles &amp; Responsibilities</text:span></text:span></text:h>
      <text:h text:style-name="Heading_20_2" text:outline-level="2"><text:span text:style-name="Strong_20_Emphasis"><text:span text:style-name="T2">Town Council</text:span></text:span></text:h>
      <text:list text:style-name="L186">
        <text:list-item>
          <text:p text:style-name="P192">Endorses and adopts the Sustainability Plan</text:p>
        </text:list-item>
        <text:list-item>
          <text:p text:style-name="P192">Embeds sustainability in the Strategic Plan and budgeting</text:p>
        </text:list-item>
        <text:list-item>
          <text:p text:style-name="P192">Receives annual sustainability reports</text:p>
        </text:list-item>
        <text:list-item>
          <text:p text:style-name="P192">Supports policy and bylaw updates</text:p>
        </text:list-item>
        <text:list-item>
          <text:p text:style-name="P192">Champions sustainability as a community priority</text:p>
        </text:list-item>
      </text:list>
      <text:h text:style-name="Heading_20_2" text:outline-level="2"><text:span text:style-name="Strong_20_Emphasis"><text:span text:style-name="T2">CAO</text:span></text:span></text:h>
      <text:list text:style-name="L187">
        <text:list-item>
          <text:p text:style-name="P193">Implements Council direction</text:p>
        </text:list-item>
        <text:list-item>
          <text:p text:style-name="P193">Integrates sustainability into operational plans</text:p>
        </text:list-item>
        <text:list-item>
          <text:p text:style-name="P193">Ensures departmental collaboration</text:p>
        </text:list-item>
        <text:list-item>
          <text:p text:style-name="P193">Oversees reporting and monitoring</text:p>
        </text:list-item>
      </text:list>
      <text:h text:style-name="Heading_20_2" text:outline-level="2"><text:span text:style-name="Strong_20_Emphasis"><text:span text:style-name="T2">Department Leads</text:span></text:span></text:h>
      <table:table table:name="Table9" table:style-name="Table9">
        <table:table-column table:style-name="Table9.A"/>
        <table:table-column table:style-name="Table9.B"/>
        <table:table-header-rows>
          <table:table-row>
            <table:table-cell table:style-name="Table9.A1" office:value-type="string">
              <text:p text:style-name="Table_20_Heading"><text:span text:style-name="Strong_20_Emphasis">Department</text:span></text:p>
            </table:table-cell>
            <table:table-cell table:style-name="Table9.A1" office:value-type="string">
              <text:p text:style-name="Table_20_Heading"><text:span text:style-name="Strong_20_Emphasis">Primary Responsibilities</text:span></text:p>
            </table:table-cell>
          </table:table-row>
        </table:table-header-rows>
        <table:table-row>
          <table:table-cell table:style-name="Table9.A1" office:value-type="string">
            <text:p text:style-name="Table_20_Contents"><text:span text:style-name="Strong_20_Emphasis">Public Works</text:span></text:p>
          </table:table-cell>
          <table:table-cell table:style-name="Table9.A1" office:value-type="string">
            <text:p text:style-name="Table_20_Contents">Water stewardship, infrastructure efficiency, LID implementation</text:p>
          </table:table-cell>
        </table:table-row>
        <table:table-row>
          <table:table-cell table:style-name="Table9.A1" office:value-type="string">
            <text:p text:style-name="Table_20_Contents"><text:span text:style-name="Strong_20_Emphasis">Planning &amp; Development</text:span></text:p>
          </table:table-cell>
          <table:table-cell table:style-name="Table9.A1" office:value-type="string">
            <text:p text:style-name="Table_20_Contents">Land-use alignment, green building standards, walkability</text:p>
          </table:table-cell>
        </table:table-row>
        <table:table-row>
          <table:table-cell table:style-name="Table9.A1" office:value-type="string">
            <text:p text:style-name="Table_20_Contents"><text:span text:style-name="Strong_20_Emphasis">Facilities</text:span></text:p>
          </table:table-cell>
          <table:table-cell table:style-name="Table9.A1" office:value-type="string">
            <text:p text:style-name="Table_20_Contents">Municipal LEED compliance, IAQ upgrades, energy management</text:p>
          </table:table-cell>
        </table:table-row>
        <table:table-row>
          <table:table-cell table:style-name="Table9.A1" office:value-type="string">
            <text:p text:style-name="Table_20_Contents"><text:span text:style-name="Strong_20_Emphasis">Parks &amp; Recreation</text:span></text:p>
          </table:table-cell>
          <table:table-cell table:style-name="Table9.A1" office:value-type="string">
            <text:p text:style-name="Table_20_Contents">Trails, greenspaces, horticulture, livability initiatives</text:p>
          </table:table-cell>
        </table:table-row>
        <table:table-row>
          <table:table-cell table:style-name="Table9.A1" office:value-type="string">
            <text:p text:style-name="Table_20_Contents"><text:span text:style-name="Strong_20_Emphasis">Communications</text:span></text:p>
          </table:table-cell>
          <table:table-cell table:style-name="Table9.A1" office:value-type="string">
            <text:p text:style-name="Table_20_Contents">Public reporting, education campaigns, dashboards</text:p>
          </table:table-cell>
        </table:table-row>
        <table:table-row>
          <table:table-cell table:style-name="Table9.A1" office:value-type="string">
            <text:p text:style-name="Table_20_Contents"><text:span text:style-name="Strong_20_Emphasis">FCSS</text:span></text:p>
          </table:table-cell>
          <table:table-cell table:style-name="Table9.A1" office:value-type="string">
            <text:p text:style-name="Table_20_Contents">Inclusion, mental health, seniors’ mobility, resilience programs</text:p>
          </table:table-cell>
        </table:table-row>
      </table:table>
      <text:h text:style-name="Heading_20_2" text:outline-level="2"><text:soft-page-break/><text:span text:style-name="Strong_20_Emphasis"><text:span text:style-name="T2">Sustainability Advisory Committee (Proposed)</text:span></text:span></text:h>
      <text:list text:style-name="L188">
        <text:list-item>
          <text:p text:style-name="P194">Community-based oversight</text:p>
        </text:list-item>
        <text:list-item>
          <text:p text:style-name="P194">Youth participation modeled after the original ICSP</text:p>
        </text:list-item>
        <text:list-item>
          <text:p text:style-name="P194">Advice on implementation priorities</text:p>
        </text:list-item>
        <text:list-item>
          <text:p text:style-name="P194">Resource for community engagement</text:p>
        </text:list-item>
        <text:list-item>
          <text:p text:style-name="P194">Liaison between residents and government</text:p>
        </text:list-item>
      </text:list>
      <text:h text:style-name="Heading_20_2" text:outline-level="2"><text:span text:style-name="Strong_20_Emphasis"><text:span text:style-name="T2">Community Organizations &amp; External Partners</text:span></text:span></text:h>
      <table:table table:name="Table10" table:style-name="Table10">
        <table:table-column table:style-name="Table10.A"/>
        <table:table-column table:style-name="Table10.B"/>
        <table:table-header-rows>
          <table:table-row>
            <table:table-cell table:style-name="Table10.A1" office:value-type="string">
              <text:p text:style-name="Table_20_Heading"><text:span text:style-name="Strong_20_Emphasis">Partner</text:span></text:p>
            </table:table-cell>
            <table:table-cell table:style-name="Table10.A1" office:value-type="string">
              <text:p text:style-name="Table_20_Heading"><text:span text:style-name="Strong_20_Emphasis">Role</text:span></text:p>
            </table:table-cell>
          </table:table-row>
        </table:table-header-rows>
        <table:table-row>
          <table:table-cell table:style-name="Table10.A1" office:value-type="string">
            <text:p text:style-name="Table_20_Contents"><text:span text:style-name="Strong_20_Emphasis">CRAZ</text:span></text:p>
          </table:table-cell>
          <table:table-cell table:style-name="Table10.A1" office:value-type="string">
            <text:p text:style-name="Table_20_Contents">Air quality monitoring, education, events</text:p>
          </table:table-cell>
        </table:table-row>
        <table:table-row>
          <table:table-cell table:style-name="Table10.A1" office:value-type="string">
            <text:p text:style-name="Table_20_Contents"><text:span text:style-name="Strong_20_Emphasis">BRBC</text:span></text:p>
          </table:table-cell>
          <table:table-cell table:style-name="Table10.A1" office:value-type="string">
            <text:p text:style-name="Table_20_Contents">Watershed science, riparian health tools</text:p>
          </table:table-cell>
        </table:table-row>
        <table:table-row>
          <table:table-cell table:style-name="Table10.A1" office:value-type="string">
            <text:p text:style-name="Table_20_Contents"><text:span text:style-name="Strong_20_Emphasis">Cows &amp; Fish</text:span></text:p>
          </table:table-cell>
          <table:table-cell table:style-name="Table10.A1" office:value-type="string">
            <text:p text:style-name="Table_20_Contents">Restoration guidance, riparian training</text:p>
          </table:table-cell>
        </table:table-row>
        <table:table-row>
          <table:table-cell table:style-name="Table10.A1" office:value-type="string">
            <text:p text:style-name="Table_20_Contents"><text:span text:style-name="Strong_20_Emphasis">Schools</text:span></text:p>
          </table:table-cell>
          <table:table-cell table:style-name="Table10.A1" office:value-type="string">
            <text:p text:style-name="Table_20_Contents">Youth engagement, greenhouse projects, citizen science</text:p>
          </table:table-cell>
        </table:table-row>
        <table:table-row>
          <table:table-cell table:style-name="Table10.A1" office:value-type="string">
            <text:p text:style-name="Table_20_Contents"><text:span text:style-name="Strong_20_Emphasis">Local Makers &amp; Repair Café</text:span></text:p>
          </table:table-cell>
          <table:table-cell table:style-name="Table10.A1" office:value-type="string">
            <text:p text:style-name="Table_20_Contents">Circular economy leadership</text:p>
          </table:table-cell>
        </table:table-row>
        <table:table-row>
          <table:table-cell table:style-name="Table10.A1" office:value-type="string">
            <text:p text:style-name="Table_20_Contents"><text:span text:style-name="Strong_20_Emphasis">Producers &amp; Local Food Groups</text:span></text:p>
          </table:table-cell>
          <table:table-cell table:style-name="Table10.A1" office:value-type="string">
            <text:p text:style-name="Table_20_Contents">Food security and local agriculture</text:p>
          </table:table-cell>
        </table:table-row>
        <table:table-row>
          <table:table-cell table:style-name="Table10.A1" office:value-type="string">
            <text:p text:style-name="Table_20_Contents"><text:span text:style-name="Strong_20_Emphasis">Businesses</text:span></text:p>
          </table:table-cell>
          <table:table-cell table:style-name="Table10.A1" office:value-type="string">
            <text:p text:style-name="Table_20_Contents">Energy upgrades, EV readiness, sustainable procurement</text:p>
          </table:table-cell>
        </table:table-row>
      </table:table>
      <text:p text:style-name="Horizontal_20_Line"/>
      <text:h text:style-name="Heading_20_1" text:outline-level="1"><text:span text:style-name="Strong_20_Emphasis"><text:span text:style-name="T2">6.4 Implementation Cycle</text:span></text:span></text:h>
      <text:p text:style-name="Text_20_body">A predictable planning cycle ensures progress over time.</text:p>
      <text:h text:style-name="Heading_20_3" text:outline-level="3"><text:span text:style-name="Strong_20_Emphasis">1. Annual Action Plan</text:span></text:h>
      <text:p text:style-name="Text_20_body">Each year, Administration prepares a short, actionable work plan including:</text:p>
      <text:list text:style-name="L189">
        <text:list-item>
          <text:p text:style-name="P195">Priority actions from the Sustainability Plan</text:p>
        </text:list-item>
        <text:list-item>
          <text:p text:style-name="P195">Budget requirements</text:p>
        </text:list-item>
        <text:list-item>
          <text:p text:style-name="P195">Department responsibilities</text:p>
        </text:list-item>
        <text:list-item>
          <text:p text:style-name="P195">Funding sources (Green Reserve Fund, grants, etc.)</text:p>
        </text:list-item>
      </text:list>
      <text:h text:style-name="Heading_20_3" text:outline-level="3"><text:span text:style-name="Strong_20_Emphasis">2. Quarterly Department Check-Ins</text:span></text:h>
      <text:p text:style-name="Text_20_body">Departments report progress to CAO:</text:p>
      <text:list text:style-name="L190">
        <text:list-item>
          <text:p text:style-name="P196">Completed tasks</text:p>
        </text:list-item>
        <text:list-item>
          <text:p text:style-name="P196">Barriers encountered</text:p>
        </text:list-item>
        <text:list-item>
          <text:p text:style-name="P196">Adjustments needed</text:p>
        </text:list-item>
        <text:list-item>
          <text:p text:style-name="P196"><text:soft-page-break/>Emerging opportunities</text:p>
        </text:list-item>
      </text:list>
      <text:h text:style-name="Heading_20_3" text:outline-level="3"><text:span text:style-name="Strong_20_Emphasis">3. Annual Sustainability Report to Council</text:span></text:h>
      <text:p text:style-name="Text_20_body">A public-facing report that includes:</text:p>
      <text:list text:style-name="L191">
        <text:list-item>
          <text:p text:style-name="P197">Progress on indicators</text:p>
        </text:list-item>
        <text:list-item>
          <text:p text:style-name="P197">Success stories</text:p>
        </text:list-item>
        <text:list-item>
          <text:p text:style-name="P197">Challenges and barriers</text:p>
        </text:list-item>
        <text:list-item>
          <text:p text:style-name="P197">Recommendations for the coming year</text:p>
        </text:list-item>
        <text:list-item>
          <text:p text:style-name="P197">Updated indicators dashboard</text:p>
        </text:list-item>
      </text:list>
      <text:h text:style-name="Heading_20_3" text:outline-level="3"><text:span text:style-name="Strong_20_Emphasis">4. Mid-Term Plan Review (every 3 years)</text:span></text:h>
      <text:p text:style-name="Text_20_body">Adjust actions, timelines, or indicators based on:</text:p>
      <text:list text:style-name="L192">
        <text:list-item>
          <text:p text:style-name="P198">New data</text:p>
        </text:list-item>
        <text:list-item>
          <text:p text:style-name="P198">Climate impacts</text:p>
        </text:list-item>
        <text:list-item>
          <text:p text:style-name="P198">Economic conditions</text:p>
        </text:list-item>
        <text:list-item>
          <text:p text:style-name="P198">Public feedback</text:p>
        </text:list-item>
        <text:list-item>
          <text:p text:style-name="P198">Emerging technologies</text:p>
        </text:list-item>
      </text:list>
      <text:h text:style-name="Heading_20_3" text:outline-level="3"><text:span text:style-name="Strong_20_Emphasis">5. Full Plan Renewal (every 5–7 years)</text:span></text:h>
      <text:p text:style-name="Text_20_body">Ensures relevance, modernization, and alignment with community priorities.</text:p>
      <text:p text:style-name="Horizontal_20_Line"/>
      <text:h text:style-name="Heading_20_1" text:outline-level="1"><text:span text:style-name="Strong_20_Emphasis"><text:span text:style-name="T2">6.5 Funding &amp; Resource Strategy</text:span></text:span></text:h>
      <text:p text:style-name="Text_20_body">A sustainability plan must have a realistic funding model. Diamond Valley’s approach includes:</text:p>
      <text:h text:style-name="Heading_20_3" text:outline-level="3"><text:span text:style-name="Strong_20_Emphasis">1. Green Reserve Fund (Reinstated)</text:span></text:h>
      <text:p text:style-name="Text_20_body">Operational savings from efficiency projects flow back into a dedicated fund that supports:</text:p>
      <text:list text:style-name="L193">
        <text:list-item>
          <text:p text:style-name="P199">Energy upgrades</text:p>
        </text:list-item>
        <text:list-item>
          <text:p text:style-name="P199">Water conservation programs</text:p>
        </text:list-item>
        <text:list-item>
          <text:p text:style-name="P199">Circular economy initiatives</text:p>
        </text:list-item>
        <text:list-item>
          <text:p text:style-name="P199">Resilience infrastructure</text:p>
        </text:list-item>
      </text:list>
      <text:h text:style-name="Heading_20_3" text:outline-level="3"><text:soft-page-break/><text:span text:style-name="Strong_20_Emphasis">2. External Grants</text:span></text:h>
      <text:p text:style-name="Text_20_body">Pursue opportunities from:</text:p>
      <text:list text:style-name="L194">
        <text:list-item>
          <text:p text:style-name="P200">Federation of Canadian Municipalities (FCM)</text:p>
        </text:list-item>
        <text:list-item>
          <text:p text:style-name="P200">Green Municipal Fund (GMF)</text:p>
        </text:list-item>
        <text:list-item>
          <text:p text:style-name="P200">Alberta Environment &amp; Protected Areas</text:p>
        </text:list-item>
        <text:list-item>
          <text:p text:style-name="P200">CRAZ, BRBC</text:p>
        </text:list-item>
        <text:list-item>
          <text:p text:style-name="P200">Community and private foundations</text:p>
        </text:list-item>
      </text:list>
      <text:h text:style-name="Heading_20_3" text:outline-level="3"><text:span text:style-name="Strong_20_Emphasis">3. Partnerships &amp; In-Kind Contributions</text:span></text:h>
      <text:p text:style-name="Text_20_body">Leverage:</text:p>
      <text:list text:style-name="L195">
        <text:list-item>
          <text:p text:style-name="P201">School spaces</text:p>
        </text:list-item>
        <text:list-item>
          <text:p text:style-name="P201">Volunteer time</text:p>
        </text:list-item>
        <text:list-item>
          <text:p text:style-name="P201">Local business involvement</text:p>
        </text:list-item>
        <text:list-item>
          <text:p text:style-name="P201">NGO expertise</text:p>
        </text:list-item>
        <text:list-item>
          <text:p text:style-name="P201">Maker contributions</text:p>
        </text:list-item>
      </text:list>
      <text:h text:style-name="Heading_20_3" text:outline-level="3"><text:span text:style-name="Strong_20_Emphasis">4. Cost Avoidance</text:span></text:h>
      <text:p text:style-name="Text_20_body">Investments in efficiency reduce:</text:p>
      <text:list text:style-name="L196">
        <text:list-item>
          <text:p text:style-name="P202">Water treatment costs</text:p>
        </text:list-item>
        <text:list-item>
          <text:p text:style-name="P202">Energy costs</text:p>
        </text:list-item>
        <text:list-item>
          <text:p text:style-name="P202">Road maintenance (via active transportation)</text:p>
        </text:list-item>
        <text:list-item>
          <text:p text:style-name="P202">Waste hauling expenses</text:p>
        </text:list-item>
        <text:list-item>
          <text:p text:style-name="P202">Emergency response costs (heat/smoke events)</text:p>
        </text:list-item>
      </text:list>
      <text:p text:style-name="Horizontal_20_Line"/>
      <text:h text:style-name="Heading_20_1" text:outline-level="1"><text:span text:style-name="Strong_20_Emphasis"><text:span text:style-name="T2">6.6 Decision-Making Tools</text:span></text:span></text:h>
      <text:p text:style-name="Text_20_body">To support consistent and transparent decisions, the Town may adopt:</text:p>
      <text:h text:style-name="Heading_20_3" text:outline-level="3"><text:span text:style-name="Strong_20_Emphasis">Sustainability Screening Checklist</text:span></text:h>
      <text:p text:style-name="Text_20_body">Used for policies, capital projects, developments, and budget items. Includes:</text:p>
      <text:list text:style-name="L197">
        <text:list-item>
          <text:p text:style-name="P203">Water implications</text:p>
        </text:list-item>
        <text:list-item>
          <text:p text:style-name="P203"><text:soft-page-break/>Energy use</text:p>
        </text:list-item>
        <text:list-item>
          <text:p text:style-name="P203">Air quality</text:p>
        </text:list-item>
        <text:list-item>
          <text:p text:style-name="P203">Accessibility</text:p>
        </text:list-item>
        <text:list-item>
          <text:p text:style-name="P203">Lifecyle costing</text:p>
        </text:list-item>
        <text:list-item>
          <text:p text:style-name="P203">Community wellness</text:p>
        </text:list-item>
        <text:list-item>
          <text:p text:style-name="P203">Circular economy considerations</text:p>
        </text:list-item>
      </text:list>
      <text:h text:style-name="Heading_20_3" text:outline-level="3"><text:span text:style-name="Strong_20_Emphasis">Lifecycle Cost Analysis</text:span></text:h>
      <text:p text:style-name="Text_20_body">Evaluate total cost over time, not just initial price.</text:p>
      <text:h text:style-name="Heading_20_3" text:outline-level="3"><text:span text:style-name="Strong_20_Emphasis">Environmental &amp; Social Impact Review</text:span></text:h>
      <text:p text:style-name="Text_20_body">Assessment for major projects.</text:p>
      <text:h text:style-name="Heading_20_3" text:outline-level="3"><text:span text:style-name="Strong_20_Emphasis">Climate &amp; Resilience Filter</text:span></text:h>
      <text:p text:style-name="Text_20_body">Evaluate how decisions perform under climate uncertainty.</text:p>
      <text:h text:style-name="Heading_20_1" text:outline-level="1"><text:span text:style-name="Strong_20_Emphasis"><text:span text:style-name="T2">6.7 Transparency &amp; Public Reporting</text:span></text:span></text:h>
      <text:p text:style-name="Text_20_body">Transparency builds trust and supports participation.</text:p>
      <text:p text:style-name="Text_20_body">Tools include:</text:p>
      <text:list text:style-name="L198">
        <text:list-item>
          <text:p text:style-name="P204">Yearly sustainability reports</text:p>
        </text:list-item>
        <text:list-item>
          <text:p text:style-name="P204">Public dashboards (water, AQHI, energy use)</text:p>
        </text:list-item>
        <text:list-item>
          <text:p text:style-name="P204">Social media and website updates</text:p>
        </text:list-item>
        <text:list-item>
          <text:p text:style-name="P204">Infographics for public understanding</text:p>
        </text:list-item>
        <text:list-item>
          <text:p text:style-name="P204">Annual presentation to Council</text:p>
        </text:list-item>
        <text:list-item>
          <text:p text:style-name="P204">Community meetings or open houses</text:p>
        </text:list-item>
      </text:list>
      <text:p text:style-name="Text_20_body">Public participation strengthens implementation and community ownership.</text:p>
      <text:h text:style-name="Heading_20_1" text:outline-level="1"><text:span text:style-name="T2">🏛️ </text:span><text:span text:style-name="Strong_20_Emphasis"><text:span text:style-name="T2">7. POLICY FOUNDATIONS</text:span></text:span></text:h>
      <text:p text:style-name="Text_20_body">The success of this Sustainability Plan depends on strong, clear policies that guide municipal decisions, create predictable funding pathways, and embed sustainability into everyday operations. Policy foundations ensure consistency, accountability, and integration across departments, Council terms, and community transitions.</text:p>
      <text:p text:style-name="Text_20_body"><text:soft-page-break/>This section outlines key policies that support long-term implementation, including the <text:span text:style-name="Strong_20_Emphasis">Green Reserve Fund</text:span>, <text:span text:style-name="Strong_20_Emphasis">LEED Silver building standard</text:span>, and additional optional policy levers that strengthen resilience and fiscal responsibility.</text:p>
      <text:p text:style-name="Horizontal_20_Line"/>
      <text:h text:style-name="Heading_20_1" text:outline-level="1"><text:span text:style-name="Strong_20_Emphasis"><text:span text:style-name="T2">7.1 Green Reserve Fund (Reinstatement Proposal)</text:span></text:span></text:h>
      <text:p text:style-name="Text_20_body">The Green Reserve Fund (GRF) is a dedicated financial mechanism that reinvests operational savings from energy and water efficiency projects back into future sustainability initiatives.</text:p>
      <text:h text:style-name="Heading_20_3" text:outline-level="3"><text:span text:style-name="Strong_20_Emphasis">Purpose of the Fund</text:span></text:h>
      <text:list text:style-name="L199">
        <text:list-item>
          <text:p text:style-name="P205">Provide stable, predictable financial capacity</text:p>
        </text:list-item>
        <text:list-item>
          <text:p text:style-name="P205">Reinvest savings into future upgrades</text:p>
        </text:list-item>
        <text:list-item>
          <text:p text:style-name="P205">Reduce long-term municipal operating costs</text:p>
        </text:list-item>
        <text:list-item>
          <text:p text:style-name="P205">Support projects with strong return on investment</text:p>
        </text:list-item>
        <text:list-item>
          <text:p text:style-name="P205">Enable multi-year planning and capital improvements</text:p>
        </text:list-item>
      </text:list>
      <text:h text:style-name="Heading_20_3" text:outline-level="3"><text:span text:style-name="Strong_20_Emphasis">How the Fund Works</text:span></text:h>
      <text:list text:style-name="L200">
        <text:list-item>
          <text:p text:style-name="P206"><text:span text:style-name="Strong_20_Emphasis">Municipal upgrades</text:span> (e.g., LED retrofits, heat pumps, solar, water loss reduction) reduce operating costs.</text:p>
        </text:list-item>
        <text:list-item>
          <text:p text:style-name="P206"><text:span text:style-name="Strong_20_Emphasis">The savings generated</text:span> (energy, water, materials, maintenance) are tracked annually.</text:p>
        </text:list-item>
        <text:list-item>
          <text:p text:style-name="P206"><text:span text:style-name="Strong_20_Emphasis">A portion or all of these savings</text:span> flow into the GRF.</text:p>
        </text:list-item>
        <text:list-item>
          <text:p text:style-name="P206"><text:span text:style-name="Strong_20_Emphasis">The fund grows over time</text:span>, enabling more projects to be financed without burdening taxpayers.</text:p>
        </text:list-item>
      </text:list>
      <text:h text:style-name="Heading_20_3" text:outline-level="3"><text:span text:style-name="Strong_20_Emphasis">Eligible Projects</text:span></text:h>
      <text:list text:style-name="L201">
        <text:list-item>
          <text:p text:style-name="P207">Municipal building retrofits</text:p>
        </text:list-item>
        <text:list-item>
          <text:p text:style-name="P207">Solar PV installations</text:p>
        </text:list-item>
        <text:list-item>
          <text:p text:style-name="P207">Water conservation programs</text:p>
        </text:list-item>
        <text:list-item>
          <text:p text:style-name="P207">Leak detection and main replacements</text:p>
        </text:list-item>
        <text:list-item>
          <text:p text:style-name="P207">LID stormwater infrastructure</text:p>
        </text:list-item>
        <text:list-item>
          <text:p text:style-name="P207">IAQ upgrades for smoke resilience</text:p>
        </text:list-item>
        <text:list-item>
          <text:p text:style-name="P207">Circular economy pilot projects</text:p>
        </text:list-item>
        <text:list-item>
          <text:p text:style-name="P207">Community education &amp; outreach initiatives</text:p>
        </text:list-item>
      </text:list>
      <text:h text:style-name="Heading_20_3" text:outline-level="3"><text:soft-page-break/><text:span text:style-name="Strong_20_Emphasis">Governance of the Fund</text:span></text:h>
      <text:list text:style-name="L202">
        <text:list-item>
          <text:p text:style-name="P208">Oversight by CAO and Finance Director</text:p>
        </text:list-item>
        <text:list-item>
          <text:p text:style-name="P208">Annual reporting to Council</text:p>
        </text:list-item>
        <text:list-item>
          <text:p text:style-name="P208">Transparent accounting of savings and expenditures</text:p>
        </text:list-item>
        <text:list-item>
          <text:p text:style-name="P208">Integration into annual Sustainability Work Plan</text:p>
        </text:list-item>
      </text:list>
      <text:h text:style-name="Heading_20_3" text:outline-level="3"><text:span text:style-name="Strong_20_Emphasis">Benefits</text:span></text:h>
      <text:list text:style-name="L203">
        <text:list-item>
          <text:p text:style-name="P209">Reduces long-term municipal expenditure</text:p>
        </text:list-item>
        <text:list-item>
          <text:p text:style-name="P209">Provides internal financing for sustainability upgrades</text:p>
        </text:list-item>
        <text:list-item>
          <text:p text:style-name="P209">Allows Diamond Valley to take advantage of matching grants</text:p>
        </text:list-item>
        <text:list-item>
          <text:p text:style-name="P209">Creates continuity across Council terms</text:p>
        </text:list-item>
        <text:list-item>
          <text:p text:style-name="P209">Builds trust through transparent, evidence-based budgeting</text:p>
        </text:list-item>
      </text:list>
      <text:p text:style-name="Text_20_body">A reinstated GRF is one of the most impactful tools for long-term resilience and financial stewardship.</text:p>
      <text:p text:style-name="Horizontal_20_Line"/>
      <text:h text:style-name="Heading_20_1" text:outline-level="1"><text:span text:style-name="Strong_20_Emphasis"><text:span text:style-name="T2">7.2 LEED Silver Standard for Municipal Buildings</text:span></text:span></text:h>
      <text:p text:style-name="Text_20_body">A policy requiring that all new municipal buildings meet or exceed <text:span text:style-name="Strong_20_Emphasis">LEED Silver certification</text:span> ensures that long-term infrastructure investments are aligned with sustainability, cost efficiency, and occupant wellbeing.</text:p>
      <text:h text:style-name="Heading_20_3" text:outline-level="3"><text:span text:style-name="Strong_20_Emphasis">Why LEED Silver?</text:span></text:h>
      <text:p text:style-name="Text_20_body">LEED (Leadership in Energy and Environmental Design) provides a clear, third-party verified framework for:</text:p>
      <text:list text:style-name="L204">
        <text:list-item>
          <text:p text:style-name="P210">Energy efficiency</text:p>
        </text:list-item>
        <text:list-item>
          <text:p text:style-name="P210">Indoor air quality</text:p>
        </text:list-item>
        <text:list-item>
          <text:p text:style-name="P210">Water conservation</text:p>
        </text:list-item>
        <text:list-item>
          <text:p text:style-name="P210">Durable materials</text:p>
        </text:list-item>
        <text:list-item>
          <text:p text:style-name="P210">Reduced lifecycle costs</text:p>
        </text:list-item>
        <text:list-item>
          <text:p text:style-name="P210">Reduced GHG emissions</text:p>
        </text:list-item>
        <text:list-item>
          <text:p text:style-name="P210">Waste reduction and recycling</text:p>
        </text:list-item>
        <text:list-item>
          <text:p text:style-name="P210">Operational performance</text:p>
        </text:list-item>
      </text:list>
      <text:p text:style-name="Text_20_body"><text:soft-page-break/>LEED Silver represents an achievable and cost-effective standard for small municipalities while offering significant operational savings.</text:p>
      <text:h text:style-name="Heading_20_3" text:outline-level="3"><text:span text:style-name="Strong_20_Emphasis">Application to Diamond Valley</text:span></text:h>
      <text:p text:style-name="Text_20_body">This policy applies to:</text:p>
      <text:list text:style-name="L205">
        <text:list-item>
          <text:p text:style-name="P211">New municipal buildings</text:p>
        </text:list-item>
        <text:list-item>
          <text:p text:style-name="P211">Major renovations and rebuilding projects</text:p>
        </text:list-item>
        <text:list-item>
          <text:p text:style-name="P211">Additions over a defined threshold (e.g., 500 m²)</text:p>
        </text:list-item>
      </text:list>
      <text:h text:style-name="Heading_20_3" text:outline-level="3"><text:span text:style-name="Strong_20_Emphasis">Key LEED Credits Relevant to Diamond Valley</text:span></text:h>
      <text:list text:style-name="L206">
        <text:list-item>
          <text:p text:style-name="P212">Energy and Atmosphere: Efficiency, commissioning, renewable energy</text:p>
        </text:list-item>
        <text:list-item>
          <text:p text:style-name="P212">Indoor Environmental Quality: MERV filtration, low VOC, ventilation</text:p>
        </text:list-item>
        <text:list-item>
          <text:p text:style-name="P212">Water Efficiency: Low-flow fixtures, xeriscaping, irrigation reduction</text:p>
        </text:list-item>
        <text:list-item>
          <text:p text:style-name="P212">Sustainable Sites: Stormwater reduction, heat island mitigation</text:p>
        </text:list-item>
        <text:list-item>
          <text:p text:style-name="P212">Materials: Recycled/locally sourced materials, waste diversion</text:p>
        </text:list-item>
      </text:list>
      <text:h text:style-name="Heading_20_3" text:outline-level="3"><text:span text:style-name="Strong_20_Emphasis">Expected Benefits</text:span></text:h>
      <text:list text:style-name="L207">
        <text:list-item>
          <text:p text:style-name="P213">20–35% lower operating costs in new buildings</text:p>
        </text:list-item>
        <text:list-item>
          <text:p text:style-name="P213">Better resilience to heatwaves and smoke events</text:p>
        </text:list-item>
        <text:list-item>
          <text:p text:style-name="P213">Longer building life</text:p>
        </text:list-item>
        <text:list-item>
          <text:p text:style-name="P213">Improved comfort and productivity</text:p>
        </text:list-item>
        <text:list-item>
          <text:p text:style-name="P213">Strong alignment with water and energy actions in this Plan</text:p>
        </text:list-item>
      </text:list>
      <text:h text:style-name="Heading_20_3" text:outline-level="3"><text:span text:style-name="Strong_20_Emphasis">Implementation</text:span></text:h>
      <text:list text:style-name="L208">
        <text:list-item>
          <text:p text:style-name="P214">Council passes a LEED Silver resolution</text:p>
        </text:list-item>
        <text:list-item>
          <text:p text:style-name="P214">Administration ensures compliance through procurement and design standards</text:p>
        </text:list-item>
        <text:list-item>
          <text:p text:style-name="P214">Projects undergo commissioning and certification</text:p>
        </text:list-item>
        <text:list-item>
          <text:p text:style-name="P214">LEED projects become case studies for future development</text:p>
        </text:list-item>
      </text:list>
      <text:p text:style-name="Horizontal_20_Line"/>
      <text:h text:style-name="Heading_20_1" text:outline-level="1"><text:soft-page-break/><text:span text:style-name="Strong_20_Emphasis"><text:span text:style-name="T2">7.3 Additional Policy Options Supporting the Plan</text:span></text:span></text:h>
      <text:p text:style-name="Text_20_body">These optional policies further strengthen implementation and may be adopted over time as capacity grows.</text:p>
      <text:p text:style-name="Horizontal_20_Line"/>
      <text:h text:style-name="Heading_20_2" text:outline-level="2"><text:span text:style-name="Strong_20_Emphasis"><text:span text:style-name="T2">1. Water Budgeting for New Developments</text:span></text:span></text:h>
      <text:p text:style-name="Text_20_body">Require developers to demonstrate that new subdivisions or buildings:</text:p>
      <text:list text:style-name="L209">
        <text:list-item>
          <text:p text:style-name="P215">Use low-flow fixtures</text:p>
        </text:list-item>
        <text:list-item>
          <text:p text:style-name="P215">Include drought-tolerant landscaping</text:p>
        </text:list-item>
        <text:list-item>
          <text:p text:style-name="P215">Use rainwater harvesting where possible</text:p>
        </text:list-item>
        <text:list-item>
          <text:p text:style-name="P215">Do not increase net water demand beyond existing allocations</text:p>
        </text:list-item>
      </text:list>
      <text:p text:style-name="Horizontal_20_Line"/>
      <text:h text:style-name="Heading_20_2" text:outline-level="2"><text:span text:style-name="Strong_20_Emphasis"><text:span text:style-name="T2">2. Sustainable Procurement Policy</text:span></text:span></text:h>
      <text:p text:style-name="Text_20_body">Ensure municipal purchasing prioritizes:</text:p>
      <text:list text:style-name="L210">
        <text:list-item>
          <text:p text:style-name="P216">Durable, repairable equipment</text:p>
        </text:list-item>
        <text:list-item>
          <text:p text:style-name="P216">Recycled or locally produced materials</text:p>
        </text:list-item>
        <text:list-item>
          <text:p text:style-name="P216">Low-emission vehicles and machinery</text:p>
        </text:list-item>
        <text:list-item>
          <text:p text:style-name="P216">Energy-efficient appliances (ENERGY STAR or equivalent)</text:p>
        </text:list-item>
        <text:list-item>
          <text:p text:style-name="P216">Office products with recycled content</text:p>
        </text:list-item>
      </text:list>
      <text:p text:style-name="Horizontal_20_Line"/>
      <text:h text:style-name="Heading_20_2" text:outline-level="2"><text:span text:style-name="Strong_20_Emphasis"><text:span text:style-name="T2">3. Anti-Idling Bylaw (Education-First Approach)</text:span></text:span></text:h>
      <text:p text:style-name="Text_20_body">Establish guidelines that:</text:p>
      <text:list text:style-name="L211">
        <text:list-item>
          <text:p text:style-name="P217">Reduce idling near schools, parks, and municipal buildings</text:p>
        </text:list-item>
        <text:list-item>
          <text:p text:style-name="P217">Focus on education and awareness rather than punitive enforcement</text:p>
        </text:list-item>
        <text:list-item>
          <text:p text:style-name="P217">Improve air quality and reduce emissions</text:p>
        </text:list-item>
      </text:list>
      <text:p text:style-name="Horizontal_20_Line"/>
      <text:h text:style-name="Heading_20_2" text:outline-level="2"><text:span text:style-name="Strong_20_Emphasis"><text:span text:style-name="T2">4. Landscaping and Tree Protection Guidelines</text:span></text:span></text:h>
      <text:p text:style-name="Text_20_body">Support:</text:p>
      <text:list text:style-name="L212">
        <text:list-item>
          <text:p text:style-name="P218"><text:soft-page-break/>Native and xeriscape plantings</text:p>
        </text:list-item>
        <text:list-item>
          <text:p text:style-name="P218">Protection of established trees</text:p>
        </text:list-item>
        <text:list-item>
          <text:p text:style-name="P218">Shade along pedestrian routes</text:p>
        </text:list-item>
      </text:list>
      <text:p text:style-name="Horizontal_20_Line"/>
      <text:h text:style-name="Heading_20_2" text:outline-level="2"><text:span text:style-name="Strong_20_Emphasis"><text:span text:style-name="T2">5. Development Design Standards</text:span></text:span></text:h>
      <text:p text:style-name="Text_20_body">Encourage or require:</text:p>
      <text:list text:style-name="L213">
        <text:list-item>
          <text:p text:style-name="P219">Compact, walkable street design</text:p>
        </text:list-item>
        <text:list-item>
          <text:p text:style-name="P219">LID stormwater features</text:p>
        </text:list-item>
        <text:list-item>
          <text:p text:style-name="P219">Permeable surfaces in driveways and parking areas</text:p>
        </text:list-item>
        <text:list-item>
          <text:p text:style-name="P219">EV ready infrastructure</text:p>
        </text:list-item>
      </text:list>
      <text:p text:style-name="Horizontal_20_Line"/>
      <text:h text:style-name="Heading_20_2" text:outline-level="2"><text:span text:style-name="Strong_20_Emphasis"><text:span text:style-name="T2">6. Healthy Indoor Environments Policy</text:span></text:span></text:h>
      <text:p text:style-name="Text_20_body">Adopt standards for:</text:p>
      <text:list text:style-name="L214">
        <text:list-item>
          <text:p text:style-name="P220">MERV 13+ filtration in public buildings</text:p>
        </text:list-item>
        <text:list-item>
          <text:p text:style-name="P220">Ventilation best practices</text:p>
        </text:list-item>
        <text:list-item>
          <text:p text:style-name="P220">Indoor air quality monitoring</text:p>
        </text:list-item>
      </text:list>
      <text:p text:style-name="Text_20_body">Especially important due to increasing wildfire smoke.</text:p>
      <text:p text:style-name="Horizontal_20_Line"/>
      <text:h text:style-name="Heading_20_2" text:outline-level="2"><text:span text:style-name="Strong_20_Emphasis"><text:span text:style-name="T2">7. Circular Economy Procurement Standard</text:span></text:span></text:h>
      <text:p text:style-name="Text_20_body">Encourage:</text:p>
      <text:list text:style-name="L215">
        <text:list-item>
          <text:p text:style-name="P221">Repairable goods</text:p>
        </text:list-item>
        <text:list-item>
          <text:p text:style-name="P221">Salvaged materials for municipal projects</text:p>
        </text:list-item>
        <text:list-item>
          <text:p text:style-name="P221">Vendors who embrace reuse and recycling</text:p>
        </text:list-item>
      </text:list>
      <text:h text:style-name="Heading_20_1" text:outline-level="1"><text:span text:style-name="T2">🎓 </text:span><text:span text:style-name="Strong_20_Emphasis"><text:span text:style-name="T2">8. EDUCATION, ENGAGEMENT &amp; INTERGENERATIONAL LEARNING</text:span></text:span></text:h>
      <text:p text:style-name="Text_20_body">Sustainability is strongest when it is shared. Education, public engagement, and intergenerational learning are not side projects — they are the living engine of a resilient community. Diamond Valley’s <text:soft-page-break/>long history of volunteerism, maker culture, storytelling, and student involvement gives it a unique advantage in building a sustainability movement that belongs to everyone.</text:p>
      <text:p text:style-name="Text_20_body">This section outlines how Diamond Valley can cultivate a culture of lifelong learning, skill building, and civic participation that empowers residents to shape the community they want for themselves and future generations.</text:p>
      <text:p text:style-name="Horizontal_20_Line"/>
      <text:h text:style-name="Heading_20_1" text:outline-level="1"><text:span text:style-name="Strong_20_Emphasis"><text:span text:style-name="T2">Context &amp; Rationale</text:span></text:span></text:h>
      <text:h text:style-name="Heading_20_3" text:outline-level="3"><text:span text:style-name="Strong_20_Emphasis">Challenges</text:span></text:h>
      <text:list text:style-name="L216">
        <text:list-item>
          <text:p text:style-name="P222">Information overload and confusion about sustainability topics</text:p>
        </text:list-item>
        <text:list-item>
          <text:p text:style-name="P222">Uneven awareness of water, air, energy, and waste issues</text:p>
        </text:list-item>
        <text:list-item>
          <text:p text:style-name="P222">Traditional education rarely teaches repair, stewardship, or resource literacy</text:p>
        </text:list-item>
        <text:list-item>
          <text:p text:style-name="P222">Seniors and youth often lack structured interactions</text:p>
        </text:list-item>
        <text:list-item>
          <text:p text:style-name="P222">Some residents feel disconnected from municipal processes</text:p>
        </text:list-item>
        <text:list-item>
          <text:p text:style-name="P222">Climate anxiety rising among young people</text:p>
        </text:list-item>
      </text:list>
      <text:h text:style-name="Heading_20_3" text:outline-level="3"><text:span text:style-name="Strong_20_Emphasis">Opportunities</text:span></text:h>
      <text:list text:style-name="L217">
        <text:list-item>
          <text:p text:style-name="P223">Deep community pride</text:p>
        </text:list-item>
        <text:list-item>
          <text:p text:style-name="P223">Strong school partnerships</text:p>
        </text:list-item>
        <text:list-item>
          <text:p text:style-name="P223">Repair Café and maker communities</text:p>
        </text:list-item>
        <text:list-item>
          <text:p text:style-name="P223">Residents eager to learn practical skills</text:p>
        </text:list-item>
        <text:list-item>
          <text:p text:style-name="P223">Digital tools (website, newsletter) already established</text:p>
        </text:list-item>
        <text:list-item>
          <text:p text:style-name="P223">Experiential learning is highly effective and locally relevant</text:p>
        </text:list-item>
        <text:list-item>
          <text:p text:style-name="P223">Youth leadership tradition in the original Sustainability Committee</text:p>
        </text:list-item>
      </text:list>
      <text:p text:style-name="Text_20_body">Diamond Valley can become a model community for applied sustainability education.</text:p>
      <text:p text:style-name="Horizontal_20_Line"/>
      <text:h text:style-name="Heading_20_1" text:outline-level="1"><text:span text:style-name="Strong_20_Emphasis"><text:span text:style-name="T2">Objectives</text:span></text:span></text:h>
      <text:p text:style-name="Text_20_body"><text:span text:style-name="Strong_20_Emphasis">Objective 1 — Build community-wide sustainability literacy</text:span><text:line-break/>Ensure residents understand water, energy, waste, air quality, and resilience issues.</text:p>
      <text:p text:style-name="Text_20_body"><text:soft-page-break/><text:span text:style-name="Strong_20_Emphasis">Objective 2 — Support hands-on, experiential learning</text:span><text:line-break/>Workshops, demonstrations, citizen science, maker projects.</text:p>
      <text:p text:style-name="Text_20_body"><text:span text:style-name="Strong_20_Emphasis">Objective 3 — Strengthen intergenerational learning</text:span><text:line-break/>Youth, adults, and elders learn together and from each other.</text:p>
      <text:p text:style-name="Text_20_body"><text:span text:style-name="Strong_20_Emphasis">Objective 4 — Support youth leadership and civic participation</text:span><text:line-break/>Engage young people in committees, projects, and decision-making.</text:p>
      <text:p text:style-name="Text_20_body"><text:span text:style-name="Strong_20_Emphasis">Objective 5 — Create clear and accessible public communication tools</text:span><text:line-break/>Help residents interpret data, alerts, and sustainability actions.</text:p>
      <text:p text:style-name="Horizontal_20_Line"/>
      <text:h text:style-name="Heading_20_1" text:outline-level="1"><text:span text:style-name="Strong_20_Emphasis"><text:span text:style-name="T2">Strategic Actions</text:span></text:span></text:h>
      <text:h text:style-name="Heading_20_2" text:outline-level="2"><text:span text:style-name="Strong_20_Emphasis"><text:span text:style-name="T2">A. Public Education &amp; Community Workshops</text:span></text:span></text:h>
      <text:list text:style-name="L218">
        <text:list-item>
          <text:p text:style-name="P224"><text:span text:style-name="Strong_20_Emphasis">Seasonal Workshop Series</text:span><text:line-break/> Topics include:</text:p>
        </text:list-item>
      </text:list>
      <text:list text:style-name="L219">
        <text:list-item>
          <text:p text:style-name="P225">Water stewardship</text:p>
        </text:list-item>
        <text:list-item>
          <text:p text:style-name="P225">Xeriscaping &amp; rainwater harvesting</text:p>
        </text:list-item>
        <text:list-item>
          <text:p text:style-name="P225">Energy efficiency &amp; heat pump basics</text:p>
        </text:list-item>
        <text:list-item>
          <text:p text:style-name="P225">Indoor air quality &amp; smoke resilience</text:p>
        </text:list-item>
        <text:list-item>
          <text:p text:style-name="P225">Circular economy skills (repair, upcycling, composting)</text:p>
        </text:list-item>
        <text:list-item>
          <text:p text:style-name="P225">Sustainable food growing</text:p>
        </text:list-item>
      </text:list>
      <text:list text:style-name="L220">
        <text:list-item>
          <text:p text:style-name="P226"><text:span text:style-name="Strong_20_Emphasis">Sustainable Living Centre Programming</text:span><text:line-break/> A hub for:</text:p>
        </text:list-item>
      </text:list>
      <text:list text:style-name="L221">
        <text:list-item>
          <text:p text:style-name="P227">Maker demonstrations</text:p>
        </text:list-item>
        <text:list-item>
          <text:p text:style-name="P227">Repair Café events</text:p>
        </text:list-item>
        <text:list-item>
          <text:p text:style-name="P227">Skill-building workshops</text:p>
        </text:list-item>
        <text:list-item>
          <text:p text:style-name="P227">Youth mentorship</text:p>
        </text:list-item>
      </text:list>
      <text:list text:style-name="L222">
        <text:list-item>
          <text:p text:style-name="P228"><text:span text:style-name="Strong_20_Emphasis">Neighbourhood Learning Events</text:span><text:line-break/> Small, informal gatherings at parks or community spaces that:</text:p>
        </text:list-item>
      </text:list>
      <text:list text:style-name="L223">
        <text:list-item>
          <text:p text:style-name="P229">Build social connection</text:p>
        </text:list-item>
        <text:list-item>
          <text:p text:style-name="P229">Share simple sustainability tips</text:p>
        </text:list-item>
      </text:list>
      <text:list text:style-name="L224">
        <text:list-item>
          <text:p text:style-name="P230"><text:soft-page-break/><text:span text:style-name="Strong_20_Emphasis">Community Demonstration Sites</text:span><text:line-break/> Visible, hands-on examples of sustainability practices:</text:p>
        </text:list-item>
      </text:list>
      <text:list text:style-name="L225">
        <text:list-item>
          <text:p text:style-name="P231">Xeriscaped gardens</text:p>
        </text:list-item>
        <text:list-item>
          <text:p text:style-name="P231">Rainwater-fed greenhouses</text:p>
        </text:list-item>
        <text:list-item>
          <text:p text:style-name="P231">Solar demonstration arrays</text:p>
        </text:list-item>
        <text:list-item>
          <text:p text:style-name="P231">LID examples</text:p>
        </text:list-item>
      </text:list>
      <text:p text:style-name="Horizontal_20_Line"/>
      <text:h text:style-name="Heading_20_2" text:outline-level="2"><text:span text:style-name="Strong_20_Emphasis"><text:span text:style-name="T2">B. School Partnerships &amp; Youth Learning</text:span></text:span></text:h>
      <text:list text:style-name="L226">
        <text:list-item>
          <text:p text:style-name="P232"><text:span text:style-name="Strong_20_Emphasis">Youth Sustainability Leadership Program</text:span><text:line-break/> Revive legacy from 2006 ICSP:</text:p>
        </text:list-item>
      </text:list>
      <text:list text:style-name="L227">
        <text:list-item>
          <text:p text:style-name="P233">Students serve as advisory members</text:p>
        </text:list-item>
        <text:list-item>
          <text:p text:style-name="P233">Annual Youth Sustainability Forum</text:p>
        </text:list-item>
        <text:list-item>
          <text:p text:style-name="P233">Project grants for youth-led initiatives</text:p>
        </text:list-item>
      </text:list>
      <text:list text:style-name="L228">
        <text:list-item>
          <text:p text:style-name="P234"><text:span text:style-name="Strong_20_Emphasis">Classroom Curriculum Connections</text:span><text:line-break/> Support teachers with modules on:</text:p>
        </text:list-item>
      </text:list>
      <text:list text:style-name="L229">
        <text:list-item>
          <text:p text:style-name="P235">Water literacy</text:p>
        </text:list-item>
        <text:list-item>
          <text:p text:style-name="P235">Renewable energy</text:p>
        </text:list-item>
        <text:list-item>
          <text:p text:style-name="P235">Waste audits</text:p>
        </text:list-item>
        <text:list-item>
          <text:p text:style-name="P235">Local ecology</text:p>
        </text:list-item>
      </text:list>
      <text:list text:style-name="L230">
        <text:list-item>
          <text:p text:style-name="P236"><text:span text:style-name="Strong_20_Emphasis">Greenhouse &amp; Vertical Growing Projects</text:span><text:line-break/> Expand on the seacan hydroponic unit and school gardens.</text:p>
        </text:list-item>
        <text:list-item>
          <text:p text:style-name="P236"><text:span text:style-name="Strong_20_Emphasis">Trade, Maker &amp; Repair Training for Youth</text:span><text:line-break/> - Electronics repair<text:line-break/> - Woodworking<text:line-break/> - Sewing &amp; textiles<text:line-break/> - 3D printing using recycled plastics</text:p>
        </text:list-item>
        <text:list-item>
          <text:p text:style-name="P236"><text:span text:style-name="Strong_20_Emphasis">Citizen Science in Schools</text:span><text:line-break/> Students collect real-world data on water quality, biodiversity, or air quality.</text:p>
        </text:list-item>
      </text:list>
      <text:p text:style-name="Horizontal_20_Line"/>
      <text:h text:style-name="Heading_20_2" text:outline-level="2"><text:soft-page-break/><text:span text:style-name="Strong_20_Emphasis"><text:span text:style-name="T2">C. Intergenerational Learning</text:span></text:span></text:h>
      <text:list text:style-name="L231">
        <text:list-item>
          <text:p text:style-name="P237"><text:span text:style-name="Strong_20_Emphasis">Mentorship Pairings</text:span><text:line-break/> Match seniors with youth for:</text:p>
        </text:list-item>
      </text:list>
      <text:list text:style-name="L232">
        <text:list-item>
          <text:p text:style-name="P238">Repair Café stations</text:p>
        </text:list-item>
        <text:list-item>
          <text:p text:style-name="P238">Gardening</text:p>
        </text:list-item>
        <text:list-item>
          <text:p text:style-name="P238">Carpentry and trades</text:p>
        </text:list-item>
        <text:list-item>
          <text:p text:style-name="P238">Indigenous knowledge sharing</text:p>
        </text:list-item>
        <text:list-item>
          <text:p text:style-name="P238">Technology help (reverse mentorship)</text:p>
        </text:list-item>
      </text:list>
      <text:list text:style-name="L233">
        <text:list-item>
          <text:p text:style-name="P239"><text:span text:style-name="Strong_20_Emphasis">Community Storytelling Program</text:span><text:line-break/> Capture local sustainability stories, traditions, histories, and land teachings.</text:p>
        </text:list-item>
        <text:list-item>
          <text:p text:style-name="P239"><text:span text:style-name="Strong_20_Emphasis">Shared Skill-Building Clubs</text:span><text:line-break/> Weekly or monthly groups focusing on:</text:p>
        </text:list-item>
      </text:list>
      <text:list text:style-name="L234">
        <text:list-item>
          <text:p text:style-name="P240">Bike repair</text:p>
        </text:list-item>
        <text:list-item>
          <text:p text:style-name="P240">Food preservation</text:p>
        </text:list-item>
        <text:list-item>
          <text:p text:style-name="P240">Reuse &amp; salvage crafts</text:p>
        </text:list-item>
      </text:list>
      <text:p text:style-name="Horizontal_20_Line"/>
      <text:h text:style-name="Heading_20_2" text:outline-level="2"><text:span text:style-name="Strong_20_Emphasis"><text:span text:style-name="T2">D. Communication &amp; Public Engagement</text:span></text:span></text:h>
      <text:list text:style-name="L235">
        <text:list-item>
          <text:p text:style-name="P241"><text:span text:style-name="Strong_20_Emphasis">Sustainability Dashboard on Town Website</text:span><text:line-break/> Clear, simple visuals for:</text:p>
        </text:list-item>
      </text:list>
      <text:list text:style-name="L236">
        <text:list-item>
          <text:p text:style-name="P242">Water use</text:p>
        </text:list-item>
        <text:list-item>
          <text:p text:style-name="P242">AQHI and PM2.5</text:p>
        </text:list-item>
        <text:list-item>
          <text:p text:style-name="P242">Solar output (if installed on municipal buildings)</text:p>
        </text:list-item>
        <text:list-item>
          <text:p text:style-name="P242">Waste diversion metrics</text:p>
        </text:list-item>
        <text:list-item>
          <text:p text:style-name="P242">Trail and park updates</text:p>
        </text:list-item>
      </text:list>
      <text:list text:style-name="L237">
        <text:list-item>
          <text:p text:style-name="P243"><text:span text:style-name="Strong_20_Emphasis">Sustainability Newsletter (Seasonal)</text:span><text:line-break/> - Project updates<text:line-break/> - Volunteer opportunities<text:line-break/> - Tips and guides<text:line-break/> - School highlights</text:p>
        </text:list-item>
        <text:list-item>
          <text:p text:style-name="P243"><text:span text:style-name="Strong_20_Emphasis">Clear Alert Systems for Smoke &amp; Water Restrictions</text:span><text:line-break/> Accessible graphics and consistent messaging.</text:p>
        </text:list-item>
        <text:list-item>
          <text:p text:style-name="P243"><text:soft-page-break/><text:span text:style-name="Strong_20_Emphasis">Open Houses &amp; Annual Sustainability Forum</text:span><text:line-break/> Present progress, gather feedback, identify new ideas.</text:p>
        </text:list-item>
      </text:list>
      <text:p text:style-name="Horizontal_20_Line"/>
      <text:h text:style-name="Heading_20_2" text:outline-level="2"><text:span text:style-name="Strong_20_Emphasis"><text:span text:style-name="T2">E. Recognition &amp; Community Pride</text:span></text:span></text:h>
      <text:list text:style-name="L238">
        <text:list-item>
          <text:p text:style-name="P244"><text:span text:style-name="Strong_20_Emphasis">Sustainability Champion Awards</text:span><text:line-break/> Honour residents, businesses, youth, and volunteers who:</text:p>
        </text:list-item>
      </text:list>
      <text:list text:style-name="L239">
        <text:list-item>
          <text:p text:style-name="P245">Reduce waste</text:p>
        </text:list-item>
        <text:list-item>
          <text:p text:style-name="P245">Innovate</text:p>
        </text:list-item>
        <text:list-item>
          <text:p text:style-name="P245">Support water stewardship</text:p>
        </text:list-item>
        <text:list-item>
          <text:p text:style-name="P245">Lead solar projects</text:p>
        </text:list-item>
        <text:list-item>
          <text:p text:style-name="P245">Promote local food</text:p>
        </text:list-item>
      </text:list>
      <text:list text:style-name="L240">
        <text:list-item>
          <text:p text:style-name="P246"><text:span text:style-name="Strong_20_Emphasis">Highlight Local Success Stories</text:span><text:line-break/> Use storytelling to inspire community action.</text:p>
        </text:list-item>
        <text:list-item>
          <text:p text:style-name="P246"><text:span text:style-name="Strong_20_Emphasis">Volunteer Appreciation Events</text:span><text:line-break/> Celebrate the people who make sustainability real.</text:p>
        </text:list-item>
      </text:list>
      <text:p text:style-name="Horizontal_20_Line"/>
      <text:h text:style-name="Heading_20_1" text:outline-level="1"><text:span text:style-name="Strong_20_Emphasis"><text:span text:style-name="T2">Indicators</text:span></text:span></text:h>
      <text:h text:style-name="Heading_20_3" text:outline-level="3"><text:span text:style-name="Strong_20_Emphasis">Literacy &amp; Engagement</text:span></text:h>
      <text:list text:style-name="L241">
        <text:list-item>
          <text:p text:style-name="P247">Workshop attendance</text:p>
        </text:list-item>
        <text:list-item>
          <text:p text:style-name="P247">Newsletter reach</text:p>
        </text:list-item>
        <text:list-item>
          <text:p text:style-name="P247">Website dashboard usage</text:p>
        </text:list-item>
        <text:list-item>
          <text:p text:style-name="P247">Public awareness surveys</text:p>
        </text:list-item>
      </text:list>
      <text:h text:style-name="Heading_20_3" text:outline-level="3"><text:span text:style-name="Strong_20_Emphasis">Youth &amp; Schools</text:span></text:h>
      <text:list text:style-name="L242">
        <text:list-item>
          <text:h text:style-name="P248" text:outline-level="1">of student-led projects</text:h>
        </text:list-item>
        <text:list-item>
          <text:h text:style-name="P248" text:outline-level="1">of classes using sustainability curriculum</text:h>
        </text:list-item>
        <text:list-item>
          <text:p text:style-name="P249">Participation in citizen science</text:p>
        </text:list-item>
      </text:list>
      <text:h text:style-name="Heading_20_3" text:outline-level="3"><text:soft-page-break/><text:span text:style-name="Strong_20_Emphasis">Intergenerational Learning</text:span></text:h>
      <text:list text:style-name="L243">
        <text:list-item>
          <text:h text:style-name="P250" text:outline-level="1">of mentorship pairings</text:h>
        </text:list-item>
        <text:list-item>
          <text:p text:style-name="P251">Attendance at shared skill clubs</text:p>
        </text:list-item>
        <text:list-item>
          <text:p text:style-name="P251">Repair Café youth involvement</text:p>
        </text:list-item>
      </text:list>
      <text:h text:style-name="Heading_20_3" text:outline-level="3"><text:span text:style-name="Strong_20_Emphasis">Public Engagement</text:span></text:h>
      <text:list text:style-name="L244">
        <text:list-item>
          <text:p text:style-name="P252">Attendance at annual Sustainability Forum</text:p>
        </text:list-item>
        <text:list-item>
          <text:h text:style-name="P253" text:outline-level="1">of volunteers contributing to sustainability initiatives</text:h>
        </text:list-item>
      </text:list>
      <text:p text:style-name="Horizontal_20_Line"/>
      <text:h text:style-name="Heading_20_1" text:outline-level="1"><text:span text:style-name="Strong_20_Emphasis"><text:span text:style-name="T2">Cross-Connections</text:span></text:span></text:h>
      <text:p text:style-name="Text_20_body">This section supports <text:span text:style-name="Emphasis">every other focus area</text:span>, especially:</text:p>
      <text:list text:style-name="L245">
        <text:list-item>
          <text:p text:style-name="P254"><text:span text:style-name="Strong_20_Emphasis">Water Stewardship</text:span> (literacy is essential)</text:p>
        </text:list-item>
        <text:list-item>
          <text:p text:style-name="P254"><text:span text:style-name="Strong_20_Emphasis">Air Quality</text:span> (public understanding of AQHI)</text:p>
        </text:list-item>
        <text:list-item>
          <text:p text:style-name="P254"><text:span text:style-name="Strong_20_Emphasis">Circular Economy</text:span> (skills training and maker culture)</text:p>
        </text:list-item>
        <text:list-item>
          <text:p text:style-name="P254"><text:span text:style-name="Strong_20_Emphasis">Local Food Systems</text:span> (school gardens and community growing)</text:p>
        </text:list-item>
        <text:list-item>
          <text:p text:style-name="P254"><text:span text:style-name="Strong_20_Emphasis">Renewable Energy</text:span> (energy literacy workshops)</text:p>
        </text:list-item>
        <text:list-item>
          <text:p text:style-name="P254"><text:span text:style-name="Strong_20_Emphasis">Health &amp; Livability</text:span> (community connection strengthens wellbeing)</text:p>
        </text:list-item>
      </text:list>
      <text:p text:style-name="Text_20_body">Education is the connective tissue of sustainability.</text:p>
      <text:p text:style-name="Horizontal_20_Line"/>
      <text:h text:style-name="Heading_20_1" text:outline-level="1"><text:span text:style-name="Strong_20_Emphasis"><text:span text:style-name="T2">Partner Roles</text:span></text:span></text:h>
      <text:h text:style-name="Heading_20_3" text:outline-level="3"><text:span text:style-name="Strong_20_Emphasis">Town</text:span></text:h>
      <text:list text:style-name="L246">
        <text:list-item>
          <text:p text:style-name="P255">Facilitate programs</text:p>
        </text:list-item>
        <text:list-item>
          <text:p text:style-name="P255">Support communication</text:p>
        </text:list-item>
        <text:list-item>
          <text:p text:style-name="P255">Maintain dashboard</text:p>
        </text:list-item>
        <text:list-item>
          <text:p text:style-name="P255">Coordinate workshops</text:p>
        </text:list-item>
      </text:list>
      <text:h text:style-name="Heading_20_3" text:outline-level="3"><text:span text:style-name="Strong_20_Emphasis">Schools</text:span></text:h>
      <text:list text:style-name="L247">
        <text:list-item>
          <text:p text:style-name="P256">Provide curriculum integration</text:p>
        </text:list-item>
        <text:list-item>
          <text:p text:style-name="P256"><text:soft-page-break/>Lead youth projects</text:p>
        </text:list-item>
        <text:list-item>
          <text:p text:style-name="P256">Participate in advisory committees</text:p>
        </text:list-item>
      </text:list>
      <text:h text:style-name="Heading_20_3" text:outline-level="3"><text:span text:style-name="Strong_20_Emphasis">Nonprofits (FCSS, BRBC, Cows and Fish, CRAZ)</text:span></text:h>
      <text:list text:style-name="L248">
        <text:list-item>
          <text:p text:style-name="P257">Provide expertise</text:p>
        </text:list-item>
        <text:list-item>
          <text:p text:style-name="P257">Support events and public education</text:p>
        </text:list-item>
      </text:list>
      <text:h text:style-name="Heading_20_3" text:outline-level="3"><text:span text:style-name="Strong_20_Emphasis">Makers &amp; Repair Café Volunteers</text:span></text:h>
      <text:list text:style-name="L249">
        <text:list-item>
          <text:p text:style-name="P258">Lead workshops</text:p>
        </text:list-item>
        <text:list-item>
          <text:p text:style-name="P258">Mentor youth</text:p>
        </text:list-item>
        <text:list-item>
          <text:p text:style-name="P258">Support circular economy initiatives</text:p>
        </text:list-item>
      </text:list>
      <text:h text:style-name="Heading_20_3" text:outline-level="3"><text:span text:style-name="Strong_20_Emphasis">Residents</text:span></text:h>
      <text:list text:style-name="L250">
        <text:list-item>
          <text:p text:style-name="P259">Learn, participate, volunteer, and teach one another</text:p>
        </text:list-item>
      </text:list>
      <text:h text:style-name="Heading_20_1" text:outline-level="1"><text:span text:style-name="T2">📈 </text:span><text:span text:style-name="Strong_20_Emphasis"><text:span text:style-name="T2">9. MONITORING, EVALUATION &amp; ADAPTIVE MANAGEMENT</text:span></text:span></text:h>
      <text:p text:style-name="Text_20_body">A Sustainability Plan is only as strong as its ability to track progress and adapt over time. Diamond Valley faces evolving environmental conditions, economic pressures, demographic shifts, and climate-related risks. A resilient approach requires ongoing measurement, open communication, and the ability to adjust strategies as new information emerges.</text:p>
      <text:p text:style-name="Text_20_body">This section outlines how the Town will track indicators, report progress to Council and the public, and update the Plan through an adaptive management framework.</text:p>
      <text:p text:style-name="Horizontal_20_Line"/>
      <text:h text:style-name="Heading_20_1" text:outline-level="1"><text:span text:style-name="Strong_20_Emphasis"><text:span text:style-name="T2">9.1 Purpose of Monitoring &amp; Evaluation</text:span></text:span></text:h>
      <text:p text:style-name="Text_20_body">Monitoring ensures that:</text:p>
      <text:list text:style-name="L251">
        <text:list-item>
          <text:p text:style-name="P260">Actions are being implemented as intended</text:p>
        </text:list-item>
        <text:list-item>
          <text:p text:style-name="P260">Progress can be measured using clear indicators</text:p>
        </text:list-item>
        <text:list-item>
          <text:p text:style-name="P260">Council and Administration have the information needed to make informed decisions</text:p>
        </text:list-item>
        <text:list-item>
          <text:p text:style-name="P260">Residents understand how the Town is performing</text:p>
        </text:list-item>
        <text:list-item>
          <text:p text:style-name="P260">Funding can be directed toward the most effective actions</text:p>
        </text:list-item>
        <text:list-item>
          <text:p text:style-name="P260">Challenges are identified early and addressed proactively</text:p>
        </text:list-item>
      </text:list>
      <text:p text:style-name="Text_20_body">Evaluation ensures that:</text:p>
      <text:list text:style-name="L252">
        <text:list-item>
          <text:p text:style-name="P261"><text:soft-page-break/>Strategies remain relevant to changing conditions</text:p>
        </text:list-item>
        <text:list-item>
          <text:p text:style-name="P261">The Plan remains connected to community values</text:p>
        </text:list-item>
        <text:list-item>
          <text:p text:style-name="P261">The municipality learns from both success and setbacks</text:p>
        </text:list-item>
      </text:list>
      <text:p text:style-name="Text_20_body">Adaptive management ensures that:</text:p>
      <text:list text:style-name="L253">
        <text:list-item>
          <text:p text:style-name="P262">The Plan evolves</text:p>
        </text:list-item>
        <text:list-item>
          <text:p text:style-name="P262">Actions can be updated or replaced</text:p>
        </text:list-item>
        <text:list-item>
          <text:p text:style-name="P262">New opportunities can be integrated</text:p>
        </text:list-item>
        <text:list-item>
          <text:p text:style-name="P262">The Plan remains a living, dynamic document</text:p>
        </text:list-item>
      </text:list>
      <text:p text:style-name="Horizontal_20_Line"/>
      <text:h text:style-name="Heading_20_1" text:outline-level="1"><text:span text:style-name="Strong_20_Emphasis"><text:span text:style-name="T2">9.2 Annual Monitoring Framework</text:span></text:span></text:h>
      <text:p text:style-name="Text_20_body">The Town will monitor progress each year by tracking:</text:p>
      <text:h text:style-name="Heading_20_3" text:outline-level="3"><text:span text:style-name="Strong_20_Emphasis">Strategic Actions</text:span></text:h>
      <text:list text:style-name="L254">
        <text:list-item>
          <text:p text:style-name="P263">Completion rates</text:p>
        </text:list-item>
        <text:list-item>
          <text:p text:style-name="P263">Progress by department</text:p>
        </text:list-item>
        <text:list-item>
          <text:p text:style-name="P263">Barriers encountered</text:p>
        </text:list-item>
      </text:list>
      <text:h text:style-name="Heading_20_3" text:outline-level="3"><text:span text:style-name="Strong_20_Emphasis">Indicators</text:span></text:h>
      <text:list text:style-name="L255">
        <text:list-item>
          <text:p text:style-name="P264">Quantitative data (water use, air quality, waste diversion, energy use)</text:p>
        </text:list-item>
        <text:list-item>
          <text:p text:style-name="P264">Qualitative data (public feedback, community satisfaction, participation rates)</text:p>
        </text:list-item>
      </text:list>
      <text:h text:style-name="Heading_20_3" text:outline-level="3"><text:span text:style-name="Strong_20_Emphasis">Partnership Activities</text:span></text:h>
      <text:list text:style-name="L256">
        <text:list-item>
          <text:p text:style-name="P265">Programs delivered with CRAZ, BRBC, Cows and Fish, makers, schools</text:p>
        </text:list-item>
        <text:list-item>
          <text:p text:style-name="P265">Volunteer hours</text:p>
        </text:list-item>
      </text:list>
      <text:h text:style-name="Heading_20_3" text:outline-level="3"><text:span text:style-name="Strong_20_Emphasis">Financial Performance</text:span></text:h>
      <text:list text:style-name="L257">
        <text:list-item>
          <text:p text:style-name="P266">Operational savings</text:p>
        </text:list-item>
        <text:list-item>
          <text:p text:style-name="P266">Green Reserve Fund inflows/outflows</text:p>
        </text:list-item>
        <text:list-item>
          <text:p text:style-name="P266">Grant funding received</text:p>
        </text:list-item>
      </text:list>
      <text:h text:style-name="Heading_20_3" text:outline-level="3"><text:soft-page-break/><text:span text:style-name="Strong_20_Emphasis">Community Outcomes</text:span></text:h>
      <text:list text:style-name="L258">
        <text:list-item>
          <text:p text:style-name="P267">Changes in behaviours</text:p>
        </text:list-item>
        <text:list-item>
          <text:p text:style-name="P267">Resilience to climate-related events</text:p>
        </text:list-item>
        <text:list-item>
          <text:p text:style-name="P267">Improvements in livability</text:p>
        </text:list-item>
      </text:list>
      <text:p text:style-name="Text_20_body">Each department provides updates to the CAO quarterly, with a consolidated dashboard prepared annually.</text:p>
      <text:p text:style-name="Horizontal_20_Line"/>
      <text:h text:style-name="Heading_20_1" text:outline-level="1"><text:span text:style-name="Strong_20_Emphasis"><text:span text:style-name="T2">9.3 Annual Sustainability Report</text:span></text:span></text:h>
      <text:p text:style-name="Text_20_body">Each year, Administration will prepare a <text:span text:style-name="Strong_20_Emphasis">public-facing Annual Sustainability Report</text:span> that includes:</text:p>
      <text:list text:style-name="L259">
        <text:list-item>
          <text:p text:style-name="P268">Progress on strategic actions</text:p>
        </text:list-item>
        <text:list-item>
          <text:p text:style-name="P268">Updated indicators</text:p>
        </text:list-item>
        <text:list-item>
          <text:p text:style-name="P268">Success stories and case studies</text:p>
        </text:list-item>
        <text:list-item>
          <text:p text:style-name="P268">Challenges and lessons learned</text:p>
        </text:list-item>
        <text:list-item>
          <text:p text:style-name="P268">Recommendations for the next year</text:p>
        </text:list-item>
        <text:list-item>
          <text:p text:style-name="P268">Updates on funding and partnerships</text:p>
        </text:list-item>
      </text:list>
      <text:p text:style-name="Text_20_body">Format:</text:p>
      <text:list text:style-name="L260">
        <text:list-item>
          <text:p text:style-name="P269">PDF for Council</text:p>
        </text:list-item>
        <text:list-item>
          <text:p text:style-name="P269">Summary for the public</text:p>
        </text:list-item>
        <text:list-item>
          <text:p text:style-name="P269">Web-based dashboard portion with key visuals</text:p>
        </text:list-item>
      </text:list>
      <text:p text:style-name="Text_20_body">This report ensures transparency and builds trust.</text:p>
      <text:p text:style-name="Horizontal_20_Line"/>
      <text:h text:style-name="Heading_20_1" text:outline-level="1"><text:span text:style-name="Strong_20_Emphasis"><text:span text:style-name="T2">9.4 Dashboards &amp; Public Transparency</text:span></text:span></text:h>
      <text:p text:style-name="Text_20_body">To make sustainability information accessible and meaningful:</text:p>
      <text:h text:style-name="Heading_20_3" text:outline-level="3"><text:span text:style-name="Strong_20_Emphasis">1. Water Dashboard</text:span></text:h>
      <text:list text:style-name="L261">
        <text:list-item>
          <text:p text:style-name="P270">Daily water use</text:p>
        </text:list-item>
        <text:list-item>
          <text:p text:style-name="P270">Peak day alerts</text:p>
        </text:list-item>
        <text:list-item>
          <text:p text:style-name="P270">Restriction stages</text:p>
        </text:list-item>
        <text:list-item>
          <text:p text:style-name="P270"><text:soft-page-break/>River flow summaries</text:p>
        </text:list-item>
      </text:list>
      <text:h text:style-name="Heading_20_3" text:outline-level="3"><text:span text:style-name="Strong_20_Emphasis">2. Air Quality Dashboard</text:span></text:h>
      <text:list text:style-name="L262">
        <text:list-item>
          <text:p text:style-name="P271">AQHI</text:p>
        </text:list-item>
        <text:list-item>
          <text:p text:style-name="P271">PM2.5 readings</text:p>
        </text:list-item>
        <text:list-item>
          <text:p text:style-name="P271">Smoke alerts</text:p>
        </text:list-item>
      </text:list>
      <text:h text:style-name="Heading_20_3" text:outline-level="3"><text:span text:style-name="Strong_20_Emphasis">3. Energy Dashboard</text:span></text:h>
      <text:list text:style-name="L263">
        <text:list-item>
          <text:p text:style-name="P272">Solar output (municipal arrays)</text:p>
        </text:list-item>
        <text:list-item>
          <text:p text:style-name="P272">EUI for public buildings</text:p>
        </text:list-item>
        <text:list-item>
          <text:p text:style-name="P272">Efficiency upgrades</text:p>
        </text:list-item>
      </text:list>
      <text:h text:style-name="Heading_20_3" text:outline-level="3"><text:span text:style-name="Strong_20_Emphasis">4. Waste &amp; Recycling Dashboard</text:span></text:h>
      <text:list text:style-name="L264">
        <text:list-item>
          <text:p text:style-name="P273">Repair Café diversion</text:p>
        </text:list-item>
        <text:list-item>
          <text:p text:style-name="P273">Waste stream metrics</text:p>
        </text:list-item>
        <text:list-item>
          <text:p text:style-name="P273">Compost program participation</text:p>
        </text:list-item>
      </text:list>
      <text:h text:style-name="Heading_20_3" text:outline-level="3"><text:span text:style-name="Strong_20_Emphasis">5. Livability Dashboard</text:span></text:h>
      <text:list text:style-name="L265">
        <text:list-item>
          <text:p text:style-name="P274">Trail use</text:p>
        </text:list-item>
        <text:list-item>
          <text:p text:style-name="P274">Event participation</text:p>
        </text:list-item>
        <text:list-item>
          <text:p text:style-name="P274">Community garden occupancy</text:p>
        </text:list-item>
      </text:list>
      <text:p text:style-name="Text_20_body">Dashboards help residents understand why sustainability actions matter and how they contribute.</text:p>
      <text:p text:style-name="Horizontal_20_Line"/>
      <text:h text:style-name="Heading_20_1" text:outline-level="1"><text:span text:style-name="Strong_20_Emphasis"><text:span text:style-name="T2">9.5 Adaptive Management Model</text:span></text:span></text:h>
      <text:p text:style-name="Text_20_body">Adaptive management allows the Plan to evolve responsibly over time. This model is built on four cycles:</text:p>
      <text:h text:style-name="Heading_20_3" text:outline-level="3"><text:span text:style-name="Strong_20_Emphasis">1. Implement</text:span></text:h>
      <text:p text:style-name="Text_20_body">Carry out actions and collect data.</text:p>
      <text:h text:style-name="Heading_20_3" text:outline-level="3"><text:span text:style-name="Strong_20_Emphasis">2. Evaluate</text:span></text:h>
      <text:p text:style-name="Text_20_body">Assess effectiveness using indicators and stakeholder feedback.</text:p>
      <text:h text:style-name="Heading_20_3" text:outline-level="3"><text:soft-page-break/><text:span text:style-name="Strong_20_Emphasis">3. Adjust</text:span></text:h>
      <text:p text:style-name="Text_20_body">Modify strategies, timelines, or actions based on results.</text:p>
      <text:h text:style-name="Heading_20_3" text:outline-level="3"><text:span text:style-name="Strong_20_Emphasis">4. Communicate</text:span></text:h>
      <text:p text:style-name="Text_20_body">Share updates with Council, staff, partners, and residents.</text:p>
      <text:p text:style-name="Text_20_body">This cyclical approach ensures the Plan remains dynamic.</text:p>
      <text:p text:style-name="Horizontal_20_Line"/>
      <text:h text:style-name="Heading_20_1" text:outline-level="1"><text:span text:style-name="Strong_20_Emphasis"><text:span text:style-name="T2">9.6 Review Cycles</text:span></text:span></text:h>
      <text:h text:style-name="Heading_20_3" text:outline-level="3"><text:span text:style-name="Strong_20_Emphasis">1. Annual Review</text:span></text:h>
      <text:list text:style-name="L266">
        <text:list-item>
          <text:p text:style-name="P275">Update indicators</text:p>
        </text:list-item>
        <text:list-item>
          <text:p text:style-name="P275">Adjust action priorities</text:p>
        </text:list-item>
        <text:list-item>
          <text:p text:style-name="P275">Reassess funding allocations</text:p>
        </text:list-item>
        <text:list-item>
          <text:p text:style-name="P275">Update dashboards</text:p>
        </text:list-item>
      </text:list>
      <text:h text:style-name="Heading_20_3" text:outline-level="3"><text:span text:style-name="Strong_20_Emphasis">2. Mid-Term Review (every 3 years)</text:span></text:h>
      <text:list text:style-name="L267">
        <text:list-item>
          <text:p text:style-name="P276">Assess alignment with changing conditions</text:p>
        </text:list-item>
        <text:list-item>
          <text:p text:style-name="P276">Update objectives or indicators</text:p>
        </text:list-item>
        <text:list-item>
          <text:p text:style-name="P276">Incorporate new technologies, opportunities, or risks</text:p>
        </text:list-item>
        <text:list-item>
          <text:p text:style-name="P276">Engage the public through an open house or survey series</text:p>
        </text:list-item>
      </text:list>
      <text:h text:style-name="Heading_20_3" text:outline-level="3"><text:span text:style-name="Strong_20_Emphasis">3. Full Plan Renewal (every 5–7 years)</text:span></text:h>
      <text:list text:style-name="L268">
        <text:list-item>
          <text:p text:style-name="P277">Rewrite or refresh major sections</text:p>
        </text:list-item>
        <text:list-item>
          <text:p text:style-name="P277">Rebuild community visioning if needed</text:p>
        </text:list-item>
        <text:list-item>
          <text:p text:style-name="P277">Realign with provincial, regional, and national frameworks</text:p>
        </text:list-item>
      </text:list>
      <text:p text:style-name="Text_20_body">This ensures relevance across Council terms and changing environmental realities.</text:p>
      <text:p text:style-name="Horizontal_20_Line"/>
      <text:h text:style-name="Heading_20_1" text:outline-level="1"><text:span text:style-name="Strong_20_Emphasis"><text:span text:style-name="T2">9.7 Key Performance Measures</text:span></text:span></text:h>
      <text:p text:style-name="Text_20_body">At the Plan-wide level, Diamond Valley will track:</text:p>
      <text:h text:style-name="Heading_20_3" text:outline-level="3"><text:soft-page-break/><text:span text:style-name="Strong_20_Emphasis">Environmental Performance</text:span></text:h>
      <text:list text:style-name="L269">
        <text:list-item>
          <text:p text:style-name="P278">Reduced water consumption</text:p>
        </text:list-item>
        <text:list-item>
          <text:p text:style-name="P278">Improved air quality resilience</text:p>
        </text:list-item>
        <text:list-item>
          <text:p text:style-name="P278">Increased renewable energy production</text:p>
        </text:list-item>
        <text:list-item>
          <text:p text:style-name="P278">Reduced waste to landfill</text:p>
        </text:list-item>
        <text:list-item>
          <text:p text:style-name="P278">Improved soil health and biodiversity</text:p>
        </text:list-item>
      </text:list>
      <text:h text:style-name="Heading_20_3" text:outline-level="3"><text:span text:style-name="Strong_20_Emphasis">Economic Performance</text:span></text:h>
      <text:list text:style-name="L270">
        <text:list-item>
          <text:p text:style-name="P279">Operational savings from efficiency</text:p>
        </text:list-item>
        <text:list-item>
          <text:p text:style-name="P279">Local green jobs created</text:p>
        </text:list-item>
        <text:list-item>
          <text:p text:style-name="P279">Circular economy business development</text:p>
        </text:list-item>
        <text:list-item>
          <text:p text:style-name="P279">Reduced long-term infrastructure costs</text:p>
        </text:list-item>
      </text:list>
      <text:h text:style-name="Heading_20_3" text:outline-level="3"><text:span text:style-name="Strong_20_Emphasis">Social Performance</text:span></text:h>
      <text:list text:style-name="L271">
        <text:list-item>
          <text:p text:style-name="P280">Increased participation in programs</text:p>
        </text:list-item>
        <text:list-item>
          <text:p text:style-name="P280">Accessibility improvements</text:p>
        </text:list-item>
        <text:list-item>
          <text:p text:style-name="P280">Youth leadership and intergenerational programs</text:p>
        </text:list-item>
        <text:list-item>
          <text:p text:style-name="P280">Community wellbeing indicators</text:p>
        </text:list-item>
      </text:list>
      <text:h text:style-name="Heading_20_3" text:outline-level="3"><text:span text:style-name="Strong_20_Emphasis">Governance Performance</text:span></text:h>
      <text:list text:style-name="L272">
        <text:list-item>
          <text:p text:style-name="P281">Frequency of reporting</text:p>
        </text:list-item>
        <text:list-item>
          <text:p text:style-name="P281">Cross-departmental collaboration</text:p>
        </text:list-item>
        <text:list-item>
          <text:p text:style-name="P281">Alignment with budgeting cycles</text:p>
        </text:list-item>
      </text:list>
      <text:p text:style-name="Horizontal_20_Line"/>
      <text:h text:style-name="Heading_20_1" text:outline-level="1"><text:span text:style-name="Strong_20_Emphasis"><text:span text:style-name="T2">9.8 Risks &amp; Mitigation Strategies</text:span></text:span></text:h>
      <text:h text:style-name="Heading_20_3" text:outline-level="3"><text:span text:style-name="Strong_20_Emphasis">Risk:</text:span> Insufficient funding</text:h>
      <text:p text:style-name="Text_20_body"><text:span text:style-name="Strong_20_Emphasis">Mitigation:</text:span> Green Reserve Fund, grants, phasing of projects, partnerships</text:p>
      <text:h text:style-name="Heading_20_3" text:outline-level="3"><text:span text:style-name="Strong_20_Emphasis">Risk:</text:span> Staff capacity or turnover</text:h>
      <text:p text:style-name="Text_20_body"><text:span text:style-name="Strong_20_Emphasis">Mitigation:</text:span> Department integration, training, clear documentation</text:p>
      <text:h text:style-name="Heading_20_3" text:outline-level="3"><text:soft-page-break/><text:span text:style-name="Strong_20_Emphasis">Risk:</text:span> Climate uncertainty</text:h>
      <text:p text:style-name="Text_20_body"><text:span text:style-name="Strong_20_Emphasis">Mitigation:</text:span> Adaptive management, monitoring, scenario planning</text:p>
      <text:h text:style-name="Heading_20_3" text:outline-level="3"><text:span text:style-name="Strong_20_Emphasis">Risk:</text:span> Public misunderstanding</text:h>
      <text:p text:style-name="Text_20_body"><text:span text:style-name="Strong_20_Emphasis">Mitigation:</text:span> Education, transparent dashboards, clear communication</text:p>
      <text:h text:style-name="Heading_20_1" text:outline-level="1"><text:span text:style-name="T2">📚 </text:span><text:span text:style-name="Strong_20_Emphasis"><text:span text:style-name="T2">10. APPENDICES</text:span></text:span></text:h>
      <text:p text:style-name="Text_20_body">The appendices provide supporting data, technical references, detailed implementation tools, and expanded tables that complement the main body of the Sustainability Plan. They are intended for use by municipal staff, partners, researchers, and residents who wish to understand the details behind the Plan’s strategies and indicators.</text:p>
      <text:p text:style-name="Horizontal_20_Line"/>
      <text:h text:style-name="Heading_20_1" text:outline-level="1"><text:span text:style-name="Strong_20_Emphasis"><text:span text:style-name="T2">Appendix A — Data Sources</text:span></text:span></text:h>
      <text:p text:style-name="Text_20_body">This appendix lists the data sources used to inform the Sustainability Plan. It may be updated over time as new information becomes available.</text:p>
      <text:h text:style-name="Heading_20_3" text:outline-level="3"><text:span text:style-name="Strong_20_Emphasis">Water &amp; Hydrology</text:span></text:h>
      <text:list text:style-name="L273">
        <text:list-item>
          <text:p text:style-name="P282">Alberta Environment &amp; Protected Areas — River flow data</text:p>
        </text:list-item>
        <text:list-item>
          <text:p text:style-name="P282">Water Survey of Canada — Hydrometric records</text:p>
        </text:list-item>
        <text:list-item>
          <text:p text:style-name="P282">Bow River Basin Council (BRBC) — watershed assessments</text:p>
        </text:list-item>
        <text:list-item>
          <text:p text:style-name="P282">Cows and Fish — Riparian health inventories</text:p>
        </text:list-item>
        <text:list-item>
          <text:p text:style-name="P282">Alberta Water Portal — Water availability reports</text:p>
        </text:list-item>
        <text:list-item>
          <text:p text:style-name="P282">Municipal pump-house and distribution system data</text:p>
        </text:list-item>
      </text:list>
      <text:h text:style-name="Heading_20_3" text:outline-level="3"><text:span text:style-name="Strong_20_Emphasis">Air Quality</text:span></text:h>
      <text:list text:style-name="L274">
        <text:list-item>
          <text:p text:style-name="P283">Calgary Region Airshed Zone (CRAZ) — AQHI, PM2.5, wildfire smoke data</text:p>
        </text:list-item>
        <text:list-item>
          <text:p text:style-name="P283">Alberta Airsheds Council — Provincial air monitoring</text:p>
        </text:list-item>
        <text:list-item>
          <text:p text:style-name="P283">Environment &amp; Climate Change Canada — Forecasts, smoke models</text:p>
        </text:list-item>
        <text:list-item>
          <text:p text:style-name="P283">Town indoor air quality sampling (optional additions over time)</text:p>
        </text:list-item>
      </text:list>
      <text:h text:style-name="Heading_20_3" text:outline-level="3"><text:span text:style-name="Strong_20_Emphasis">Energy &amp; Buildings</text:span></text:h>
      <text:list text:style-name="L275">
        <text:list-item>
          <text:p text:style-name="P284">Energy Efficiency Alberta (historical dataset)</text:p>
        </text:list-item>
        <text:list-item>
          <text:p text:style-name="P284"><text:soft-page-break/>Natural Resources Canada — EnerGuide &amp; climate zone data</text:p>
        </text:list-item>
        <text:list-item>
          <text:p text:style-name="P284">CSA &amp; ASHRAE standards</text:p>
        </text:list-item>
        <text:list-item>
          <text:p text:style-name="P284">LEED v4.1 rating system</text:p>
        </text:list-item>
      </text:list>
      <text:h text:style-name="Heading_20_3" text:outline-level="3"><text:span text:style-name="Strong_20_Emphasis">Waste &amp; Circular Economy</text:span></text:h>
      <text:list text:style-name="L276">
        <text:list-item>
          <text:p text:style-name="P285">Municipal waste audits</text:p>
        </text:list-item>
        <text:list-item>
          <text:p text:style-name="P285">Foothills Waste Management Facility tonnage reports</text:p>
        </text:list-item>
        <text:list-item>
          <text:p text:style-name="P285">Repair Café volunteer logs and diversion estimates</text:p>
        </text:list-item>
        <text:list-item>
          <text:p text:style-name="P285">Materials Bank input/output records (future)</text:p>
        </text:list-item>
      </text:list>
      <text:h text:style-name="Heading_20_3" text:outline-level="3"><text:span text:style-name="Strong_20_Emphasis">Transportation</text:span></text:h>
      <text:list text:style-name="L277">
        <text:list-item>
          <text:p text:style-name="P286">Municipal sidewalk/trail inventory</text:p>
        </text:list-item>
        <text:list-item>
          <text:p text:style-name="P286">Vehicle counts (where applicable)</text:p>
        </text:list-item>
        <text:list-item>
          <text:p text:style-name="P286">Idling observation data (from schools or municipal facilities)</text:p>
        </text:list-item>
      </text:list>
      <text:h text:style-name="Heading_20_3" text:outline-level="3"><text:span text:style-name="Strong_20_Emphasis">Health &amp; Livability</text:span></text:h>
      <text:list text:style-name="L278">
        <text:list-item>
          <text:p text:style-name="P287">FCSS program data</text:p>
        </text:list-item>
        <text:list-item>
          <text:p text:style-name="P287">Local recreation participation data</text:p>
        </text:list-item>
        <text:list-item>
          <text:p text:style-name="P287">Public survey results</text:p>
        </text:list-item>
      </text:list>
      <text:h text:style-name="Heading_20_3" text:outline-level="3"><text:span text:style-name="Strong_20_Emphasis">Demographics &amp; Governance</text:span></text:h>
      <text:list text:style-name="L279">
        <text:list-item>
          <text:p text:style-name="P288">Statistics Canada (census data)</text:p>
        </text:list-item>
        <text:list-item>
          <text:p text:style-name="P288">Municipal Growth Projections</text:p>
        </text:list-item>
        <text:list-item>
          <text:p text:style-name="P288">Diamond Valley budget documents and departmental reports</text:p>
        </text:list-item>
      </text:list>
      <text:p text:style-name="Horizontal_20_Line"/>
      <text:h text:style-name="Heading_20_1" text:outline-level="1"><text:span text:style-name="Strong_20_Emphasis"><text:span text:style-name="T2">Appendix B — Indicators Table (Full Version)</text:span></text:span></text:h>
      <text:p text:style-name="Text_20_body">This table expands upon the summary in Part 5 and includes target-setting guidance.</text:p>
      <table:table table:name="Table11" table:style-name="Table11">
        <table:table-column table:style-name="Table11.A"/>
        <table:table-column table:style-name="Table11.B"/>
        <table:table-column table:style-name="Table11.C"/>
        <table:table-column table:style-name="Table11.D"/>
        <table:table-column table:style-name="Table11.E"/>
        <table:table-column table:style-name="Table11.F"/>
        <table:table-header-rows>
          <table:table-row>
            <table:table-cell table:style-name="Table11.A1" office:value-type="string">
              <text:p text:style-name="Table_20_Heading"><text:span text:style-name="Strong_20_Emphasis">Focus Area</text:span></text:p>
            </table:table-cell>
            <table:table-cell table:style-name="Table11.A1" office:value-type="string">
              <text:p text:style-name="Table_20_Heading"><text:span text:style-name="Strong_20_Emphasis">Indicator</text:span></text:p>
            </table:table-cell>
            <table:table-cell table:style-name="Table11.A1" office:value-type="string">
              <text:p text:style-name="Table_20_Heading"><text:span text:style-name="Strong_20_Emphasis">Measurement Method</text:span></text:p>
            </table:table-cell>
            <table:table-cell table:style-name="Table11.A1" office:value-type="string">
              <text:p text:style-name="Table_20_Heading"><text:span text:style-name="Strong_20_Emphasis">Baseline</text:span></text:p>
            </table:table-cell>
            <table:table-cell table:style-name="Table11.A1" office:value-type="string">
              <text:p text:style-name="Table_20_Heading"><text:span text:style-name="Strong_20_Emphasis">Target (2030)</text:span></text:p>
            </table:table-cell>
            <table:table-cell table:style-name="Table11.A1" office:value-type="string">
              <text:p text:style-name="Table_20_Heading"><text:span text:style-name="Strong_20_Emphasis">Department Lead</text:span></text:p>
            </table:table-cell>
          </table:table-row>
        </table:table-header-rows>
        <table:table-row>
          <table:table-cell table:style-name="Table11.A1" office:value-type="string">
            <text:p text:style-name="Table_20_Contents">Water</text:p>
          </table:table-cell>
          <table:table-cell table:style-name="Table11.A1" office:value-type="string">
            <text:p text:style-name="Table_20_Contents">Per capita water use</text:p>
          </table:table-cell>
          <table:table-cell table:style-name="Table11.A1" office:value-type="string">
            <text:p text:style-name="Table_20_Contents">Metered data</text:p>
          </table:table-cell>
          <table:table-cell table:style-name="Table11.A1" office:value-type="string">
            <text:p text:style-name="Table_20_Contents">To establish</text:p>
          </table:table-cell>
          <table:table-cell table:style-name="Table11.A1" office:value-type="string">
            <text:p text:style-name="Table_20_Contents">15–20% reduction</text:p>
          </table:table-cell>
          <table:table-cell table:style-name="Table11.A1" office:value-type="string">
            <text:p text:style-name="Table_20_Contents">Public Works</text:p>
          </table:table-cell>
        </table:table-row>
        <table:table-row>
          <table:table-cell table:style-name="Table11.A1" office:value-type="string">
            <text:p text:style-name="Table_20_Contents">Water</text:p>
          </table:table-cell>
          <table:table-cell table:style-name="Table11.A1" office:value-type="string">
            <text:p text:style-name="Table_20_Contents">Peak-day demand</text:p>
          </table:table-cell>
          <table:table-cell table:style-name="Table11.A1" office:value-type="string">
            <text:p text:style-name="Table_20_Contents">Plant output logs</text:p>
          </table:table-cell>
          <table:table-cell table:style-name="Table11.A1" office:value-type="string">
            <text:p text:style-name="Table_20_Contents">To <text:soft-page-break/>establish</text:p>
          </table:table-cell>
          <table:table-cell table:style-name="Table11.A1" office:value-type="string">
            <text:p text:style-name="Table_20_Contents">Reduced by 10%</text:p>
          </table:table-cell>
          <table:table-cell table:style-name="Table11.A1" office:value-type="string">
            <text:p text:style-name="Table_20_Contents">Public Works</text:p>
          </table:table-cell>
        </table:table-row>
        <table:table-row>
          <table:table-cell table:style-name="Table11.A1" office:value-type="string">
            <text:p text:style-name="Table_20_Contents">Water</text:p>
          </table:table-cell>
          <table:table-cell table:style-name="Table11.A1" office:value-type="string">
            <text:p text:style-name="Table_20_Contents">Rainwater systems installed</text:p>
          </table:table-cell>
          <table:table-cell table:style-name="Table11.A1" office:value-type="string">
            <text:p text:style-name="Table_20_Contents">Program tracking</text:p>
          </table:table-cell>
          <table:table-cell table:style-name="Table11.A1" office:value-type="string">
            <text:p text:style-name="Table_20_Contents">To establish</text:p>
          </table:table-cell>
          <table:table-cell table:style-name="Table11.A1" office:value-type="string">
            <text:p text:style-name="Table_20_Contents">500+ systems</text:p>
          </table:table-cell>
          <table:table-cell table:style-name="Table11.A1" office:value-type="string">
            <text:p text:style-name="Table_20_Contents">Sustainability/Comms</text:p>
          </table:table-cell>
        </table:table-row>
        <table:table-row>
          <table:table-cell table:style-name="Table11.A1" office:value-type="string">
            <text:p text:style-name="Table_20_Contents">Water</text:p>
          </table:table-cell>
          <table:table-cell table:style-name="Table11.A1" office:value-type="string">
            <text:p text:style-name="Table_20_Contents">Riparian health</text:p>
          </table:table-cell>
          <table:table-cell table:style-name="Table11.A1" office:value-type="string">
            <text:p text:style-name="Table_20_Contents">BRBC/Cows &amp; Fish tool</text:p>
          </table:table-cell>
          <table:table-cell table:style-name="Table11.A1" office:value-type="string">
            <text:p text:style-name="Table_20_Contents">To establish</text:p>
          </table:table-cell>
          <table:table-cell table:style-name="Table11.A1" office:value-type="string">
            <text:p text:style-name="Table_20_Contents">Improvement in index</text:p>
          </table:table-cell>
          <table:table-cell table:style-name="Table11.A1" office:value-type="string">
            <text:p text:style-name="Table_20_Contents">Parks/Public Works</text:p>
          </table:table-cell>
        </table:table-row>
        <table:table-row>
          <table:table-cell table:style-name="Table11.A1" office:value-type="string">
            <text:p text:style-name="Table_20_Contents">Air</text:p>
          </table:table-cell>
          <table:table-cell table:style-name="Table11.A1" office:value-type="string">
            <text:p text:style-name="Table_20_Contents">Days AQHI &gt;7</text:p>
          </table:table-cell>
          <table:table-cell table:style-name="Table11.A1" office:value-type="string">
            <text:p text:style-name="Table_20_Contents">CRAZ data</text:p>
          </table:table-cell>
          <table:table-cell table:style-name="Table11.A1" office:value-type="string">
            <text:p text:style-name="Table_20_Contents">Annual avg</text:p>
          </table:table-cell>
          <table:table-cell table:style-name="Table11.A1" office:value-type="string">
            <text:p text:style-name="Table_20_Contents">Reduced exposure through mitigation</text:p>
          </table:table-cell>
          <table:table-cell table:style-name="Table11.A1" office:value-type="string">
            <text:p text:style-name="Table_20_Contents">CRAZ/Town</text:p>
          </table:table-cell>
        </table:table-row>
        <table:table-row>
          <table:table-cell table:style-name="Table11.A1" office:value-type="string">
            <text:p text:style-name="Table_20_Contents">Air</text:p>
          </table:table-cell>
          <table:table-cell table:style-name="Table11.A1" office:value-type="string">
            <text:p text:style-name="Table_20_Contents">IAQ upgrades</text:p>
          </table:table-cell>
          <table:table-cell table:style-name="Table11.A1" office:value-type="string">
            <text:p text:style-name="Table_20_Contents">Facilities audits</text:p>
          </table:table-cell>
          <table:table-cell table:style-name="Table11.A1" office:value-type="string">
            <text:p text:style-name="Table_20_Contents">To establish</text:p>
          </table:table-cell>
          <table:table-cell table:style-name="Table11.A1" office:value-type="string">
            <text:p text:style-name="Table_20_Contents">All facilities upgraded</text:p>
          </table:table-cell>
          <table:table-cell table:style-name="Table11.A1" office:value-type="string">
            <text:p text:style-name="Table_20_Contents">Facilities</text:p>
          </table:table-cell>
        </table:table-row>
        <table:table-row>
          <table:table-cell table:style-name="Table11.A1" office:value-type="string">
            <text:p text:style-name="Table_20_Contents">Energy</text:p>
          </table:table-cell>
          <table:table-cell table:style-name="Table11.A1" office:value-type="string">
            <text:p text:style-name="Table_20_Contents">Municipal EUI</text:p>
          </table:table-cell>
          <table:table-cell table:style-name="Table11.A1" office:value-type="string">
            <text:p text:style-name="Table_20_Contents">Utility data</text:p>
          </table:table-cell>
          <table:table-cell table:style-name="Table11.A1" office:value-type="string">
            <text:p text:style-name="Table_20_Contents">To establish</text:p>
          </table:table-cell>
          <table:table-cell table:style-name="Table11.A1" office:value-type="string">
            <text:p text:style-name="Table_20_Contents">20% reduction</text:p>
          </table:table-cell>
          <table:table-cell table:style-name="Table11.A1" office:value-type="string">
            <text:p text:style-name="Table_20_Contents">Facilities</text:p>
          </table:table-cell>
        </table:table-row>
        <table:table-row>
          <table:table-cell table:style-name="Table11.A1" office:value-type="string">
            <text:p text:style-name="Table_20_Contents">Energy</text:p>
          </table:table-cell>
          <table:table-cell table:style-name="Table11.A1" office:value-type="string">
            <text:p text:style-name="Table_20_Contents">Solar capacity (kW)</text:p>
          </table:table-cell>
          <table:table-cell table:style-name="Table11.A1" office:value-type="string">
            <text:p text:style-name="Table_20_Contents">Installations record</text:p>
          </table:table-cell>
          <table:table-cell table:style-name="Table11.A1" office:value-type="string">
            <text:p text:style-name="Table_20_Contents">To establish</text:p>
          </table:table-cell>
          <table:table-cell table:style-name="Table11.A1" office:value-type="string">
            <text:p text:style-name="Table_20_Contents">500–1,000 kW total</text:p>
          </table:table-cell>
          <table:table-cell table:style-name="Table11.A1" office:value-type="string">
            <text:p text:style-name="Table_20_Contents">Facilities/Sustainability</text:p>
          </table:table-cell>
        </table:table-row>
        <table:table-row>
          <table:table-cell table:style-name="Table11.A1" office:value-type="string">
            <text:p text:style-name="Table_20_Contents">Circular Economy</text:p>
          </table:table-cell>
          <table:table-cell table:style-name="Table11.A1" office:value-type="string">
            <text:p text:style-name="Table_20_Contents">Tonnes diverted via Repair Café</text:p>
          </table:table-cell>
          <table:table-cell table:style-name="Table11.A1" office:value-type="string">
            <text:p text:style-name="Table_20_Contents">Event tracking</text:p>
          </table:table-cell>
          <table:table-cell table:style-name="Table11.A1" office:value-type="string">
            <text:p text:style-name="Table_20_Contents">To establish</text:p>
          </table:table-cell>
          <table:table-cell table:style-name="Table11.A1" office:value-type="string">
            <text:p text:style-name="Table_20_Contents">Increase annually</text:p>
          </table:table-cell>
          <table:table-cell table:style-name="Table11.A1" office:value-type="string">
            <text:p text:style-name="Table_20_Contents">Makers/Town</text:p>
          </table:table-cell>
        </table:table-row>
        <table:table-row>
          <table:table-cell table:style-name="Table11.A1" office:value-type="string">
            <text:p text:style-name="Table_20_Contents">Circular Economy</text:p>
          </table:table-cell>
          <table:table-cell table:style-name="Table11.A1" office:value-type="string">
            <text:p text:style-name="Table_20_Contents">Materials reused</text:p>
          </table:table-cell>
          <table:table-cell table:style-name="Table11.A1" office:value-type="string">
            <text:p text:style-name="Table_20_Contents">Materials Bank logs</text:p>
          </table:table-cell>
          <table:table-cell table:style-name="Table11.A1" office:value-type="string">
            <text:p text:style-name="Table_20_Contents">Start-up phase</text:p>
          </table:table-cell>
          <table:table-cell table:style-name="Table11.A1" office:value-type="string">
            <text:p text:style-name="Table_20_Contents">500% increase by yr 5</text:p>
          </table:table-cell>
          <table:table-cell table:style-name="Table11.A1" office:value-type="string">
            <text:p text:style-name="Table_20_Contents">Sustainability</text:p>
          </table:table-cell>
        </table:table-row>
        <table:table-row>
          <table:table-cell table:style-name="Table11.A1" office:value-type="string">
            <text:p text:style-name="Table_20_Contents">Food</text:p>
          </table:table-cell>
          <table:table-cell table:style-name="Table11.A1" office:value-type="string">
            <text:p text:style-name="Table_20_Contents">Community garden plots</text:p>
          </table:table-cell>
          <table:table-cell table:style-name="Table11.A1" office:value-type="string">
            <text:p text:style-name="Table_20_Contents">Program tracking</text:p>
          </table:table-cell>
          <table:table-cell table:style-name="Table11.A1" office:value-type="string">
            <text:p text:style-name="Table_20_Contents">Current count</text:p>
          </table:table-cell>
          <table:table-cell table:style-name="Table11.A1" office:value-type="string">
            <text:p text:style-name="Table_20_Contents">+25% expansion</text:p>
          </table:table-cell>
          <table:table-cell table:style-name="Table11.A1" office:value-type="string">
            <text:p text:style-name="Table_20_Contents">Parks/Community Groups</text:p>
          </table:table-cell>
        </table:table-row>
        <table:table-row>
          <table:table-cell table:style-name="Table11.A1" office:value-type="string">
            <text:p text:style-name="Table_20_Contents">Food</text:p>
          </table:table-cell>
          <table:table-cell table:style-name="Table11.A1" office:value-type="string">
            <text:p text:style-name="Table_20_Contents">Compost volume</text:p>
          </table:table-cell>
          <table:table-cell table:style-name="Table11.A1" office:value-type="string">
            <text:p text:style-name="Table_20_Contents">Program logs</text:p>
          </table:table-cell>
          <table:table-cell table:style-name="Table11.A1" office:value-type="string">
            <text:p text:style-name="Table_20_Contents">To establish</text:p>
          </table:table-cell>
          <table:table-cell table:style-name="Table11.A1" office:value-type="string">
            <text:p text:style-name="Table_20_Contents">50% increase</text:p>
          </table:table-cell>
          <table:table-cell table:style-name="Table11.A1" office:value-type="string">
            <text:p text:style-name="Table_20_Contents">Sustainability</text:p>
          </table:table-cell>
        </table:table-row>
        <table:table-row>
          <table:table-cell table:style-name="Table11.A1" office:value-type="string">
            <text:p text:style-name="Table_20_Contents">Transportation</text:p>
          </table:table-cell>
          <table:table-cell table:style-name="Table11.A1" office:value-type="string">
            <text:p text:style-name="Table_20_Contents">Sidewalk km added</text:p>
          </table:table-cell>
          <table:table-cell table:style-name="Table11.A1" office:value-type="string">
            <text:p text:style-name="Table_20_Contents">PW tracking</text:p>
          </table:table-cell>
          <table:table-cell table:style-name="Table11.A1" office:value-type="string">
            <text:p text:style-name="Table_20_Contents">To establish</text:p>
          </table:table-cell>
          <table:table-cell table:style-name="Table11.A1" office:value-type="string">
            <text:p text:style-name="Table_20_Contents">+10 km</text:p>
          </table:table-cell>
          <table:table-cell table:style-name="Table11.A1" office:value-type="string">
            <text:p text:style-name="Table_20_Contents">Public Works</text:p>
          </table:table-cell>
        </table:table-row>
        <table:table-row>
          <table:table-cell table:style-name="Table11.A1" office:value-type="string">
            <text:p text:style-name="Table_20_Contents">Transportation</text:p>
          </table:table-cell>
          <table:table-cell table:style-name="Table11.A1" office:value-type="string">
            <text:p text:style-name="Table_20_Contents">E-bike usage</text:p>
          </table:table-cell>
          <table:table-cell table:style-name="Table11.A1" office:value-type="string">
            <text:p text:style-name="Table_20_Contents">Library/trial logs</text:p>
          </table:table-cell>
          <table:table-cell table:style-name="Table11.A1" office:value-type="string">
            <text:p text:style-name="Table_20_Contents">To establish</text:p>
          </table:table-cell>
          <table:table-cell table:style-name="Table11.A1" office:value-type="string">
            <text:p text:style-name="Table_20_Contents">200+ users</text:p>
          </table:table-cell>
          <table:table-cell table:style-name="Table11.A1" office:value-type="string">
            <text:p text:style-name="Table_20_Contents">Recreation</text:p>
          </table:table-cell>
        </table:table-row>
        <table:table-row>
          <table:table-cell table:style-name="Table11.A1" office:value-type="string">
            <text:p text:style-name="Table_20_Contents">Livability</text:p>
          </table:table-cell>
          <table:table-cell table:style-name="Table11.A1" office:value-type="string">
            <text:p text:style-name="Table_20_Contents">Event participation</text:p>
          </table:table-cell>
          <table:table-cell table:style-name="Table11.A1" office:value-type="string">
            <text:p text:style-name="Table_20_Contents">Attendance</text:p>
          </table:table-cell>
          <table:table-cell table:style-name="Table11.A1" office:value-type="string">
            <text:p text:style-name="Table_20_Contents">To establish</text:p>
          </table:table-cell>
          <table:table-cell table:style-name="Table11.A1" office:value-type="string">
            <text:p text:style-name="Table_20_Contents">Increase annually</text:p>
          </table:table-cell>
          <table:table-cell table:style-name="Table11.A1" office:value-type="string">
            <text:p text:style-name="Table_20_Contents">FCSS</text:p>
          </table:table-cell>
        </table:table-row>
        <table:table-row>
          <table:table-cell table:style-name="Table11.A1" office:value-type="string">
            <text:p text:style-name="Table_20_Contents">Livability</text:p>
          </table:table-cell>
          <table:table-cell table:style-name="Table11.A1" office:value-type="string">
            <text:p text:style-name="Table_20_Contents">Accessibility upgrades</text:p>
          </table:table-cell>
          <table:table-cell table:style-name="Table11.A1" office:value-type="string">
            <text:p text:style-name="Table_20_Contents">Tracking</text:p>
          </table:table-cell>
          <table:table-cell table:style-name="Table11.A1" office:value-type="string">
            <text:p text:style-name="Table_20_Contents">To establish</text:p>
          </table:table-cell>
          <table:table-cell table:style-name="Table11.A1" office:value-type="string">
            <text:p text:style-name="Table_20_Contents">100% compliance</text:p>
          </table:table-cell>
          <table:table-cell table:style-name="Table11.A1" office:value-type="string">
            <text:p text:style-name="Table_20_Contents">Facilities</text:p>
          </table:table-cell>
        </table:table-row>
      </table:table>
      <text:p text:style-name="Text_20_body">This table will be integrated into the annual Sustainability Report.</text:p>
      <text:p text:style-name="Horizontal_20_Line"/>
      <text:h text:style-name="Heading_20_1" text:outline-level="1"><text:span text:style-name="Strong_20_Emphasis"><text:span text:style-name="T2">Appendix C — Action Matrix (Full Implementation Table)</text:span></text:span></text:h>
      <text:p text:style-name="Text_20_body">This matrix is a staff working tool. It outlines:</text:p>
      <text:list text:style-name="L280">
        <text:list-item>
          <text:p text:style-name="P289">All strategic actions from the eight focus areas</text:p>
        </text:list-item>
        <text:list-item>
          <text:p text:style-name="P289">Priority (High, Medium, Low)</text:p>
        </text:list-item>
        <text:list-item>
          <text:p text:style-name="P289">Timeline (Short-term: 1–2 years, Medium-term: 3–5 years, Long-term: 6–10 years)</text:p>
        </text:list-item>
        <text:list-item>
          <text:p text:style-name="P289"><text:soft-page-break/>Lead department</text:p>
        </text:list-item>
        <text:list-item>
          <text:p text:style-name="P289">Supporting partners</text:p>
        </text:list-item>
        <text:list-item>
          <text:p text:style-name="P289">Required resources</text:p>
        </text:list-item>
      </text:list>
      <text:p text:style-name="Text_20_body">Below is a representative structure (the full matrix will be several pages):</text:p>
      <table:table table:name="Table12" table:style-name="Table12">
        <table:table-column table:style-name="Table12.A"/>
        <table:table-column table:style-name="Table12.B"/>
        <table:table-column table:style-name="Table12.C"/>
        <table:table-column table:style-name="Table12.D"/>
        <table:table-column table:style-name="Table12.E"/>
        <table:table-column table:style-name="Table12.F"/>
        <table:table-header-rows>
          <table:table-row>
            <table:table-cell table:style-name="Table12.A1" office:value-type="string">
              <text:p text:style-name="Table_20_Heading"><text:span text:style-name="Strong_20_Emphasis">Action</text:span></text:p>
            </table:table-cell>
            <table:table-cell table:style-name="Table12.A1" office:value-type="string">
              <text:p text:style-name="Table_20_Heading"><text:span text:style-name="Strong_20_Emphasis">Priority</text:span></text:p>
            </table:table-cell>
            <table:table-cell table:style-name="Table12.A1" office:value-type="string">
              <text:p text:style-name="Table_20_Heading"><text:span text:style-name="Strong_20_Emphasis">Timeline</text:span></text:p>
            </table:table-cell>
            <table:table-cell table:style-name="Table12.A1" office:value-type="string">
              <text:p text:style-name="Table_20_Heading"><text:span text:style-name="Strong_20_Emphasis">Lead</text:span></text:p>
            </table:table-cell>
            <table:table-cell table:style-name="Table12.A1" office:value-type="string">
              <text:p text:style-name="Table_20_Heading"><text:span text:style-name="Strong_20_Emphasis">Partners</text:span></text:p>
            </table:table-cell>
            <table:table-cell table:style-name="Table12.A1" office:value-type="string">
              <text:p text:style-name="Table_20_Heading"><text:span text:style-name="Strong_20_Emphasis">Resources Needed</text:span></text:p>
            </table:table-cell>
          </table:table-row>
        </table:table-header-rows>
        <table:table-row>
          <table:table-cell table:style-name="Table12.A1" office:value-type="string">
            <text:p text:style-name="Table_20_Contents">Rainwater harvesting incentive program</text:p>
          </table:table-cell>
          <table:table-cell table:style-name="Table12.A1" office:value-type="string">
            <text:p text:style-name="Table_20_Contents">High</text:p>
          </table:table-cell>
          <table:table-cell table:style-name="Table12.A1" office:value-type="string">
            <text:p text:style-name="Table_20_Contents">1–2 yrs</text:p>
          </table:table-cell>
          <table:table-cell table:style-name="Table12.A1" office:value-type="string">
            <text:p text:style-name="Table_20_Contents">Public Works / Sustainability</text:p>
          </table:table-cell>
          <table:table-cell table:style-name="Table12.A1" office:value-type="string">
            <text:p text:style-name="Table_20_Contents">Residents</text:p>
          </table:table-cell>
          <table:table-cell table:style-name="Table12.A1" office:value-type="string">
            <text:p text:style-name="Table_20_Contents">Funding, staff time</text:p>
          </table:table-cell>
        </table:table-row>
        <table:table-row>
          <table:table-cell table:style-name="Table12.A1" office:value-type="string">
            <text:p text:style-name="Table_20_Contents">Leak detection &amp; water loss program</text:p>
          </table:table-cell>
          <table:table-cell table:style-name="Table12.A1" office:value-type="string">
            <text:p text:style-name="Table_20_Contents">High</text:p>
          </table:table-cell>
          <table:table-cell table:style-name="Table12.A1" office:value-type="string">
            <text:p text:style-name="Table_20_Contents">Ongoing</text:p>
          </table:table-cell>
          <table:table-cell table:style-name="Table12.A1" office:value-type="string">
            <text:p text:style-name="Table_20_Contents">Public Works</text:p>
          </table:table-cell>
          <table:table-cell table:style-name="Table12.A1" office:value-type="string">
            <text:p text:style-name="Table_20_Contents">Contractors</text:p>
          </table:table-cell>
          <table:table-cell table:style-name="Table12.A1" office:value-type="string">
            <text:p text:style-name="Table_20_Contents">Capital, equipment</text:p>
          </table:table-cell>
        </table:table-row>
        <table:table-row>
          <table:table-cell table:style-name="Table12.A1" office:value-type="string">
            <text:p text:style-name="Table_20_Contents">HEPA loan program</text:p>
          </table:table-cell>
          <table:table-cell table:style-name="Table12.A1" office:value-type="string">
            <text:p text:style-name="Table_20_Contents">Medium</text:p>
          </table:table-cell>
          <table:table-cell table:style-name="Table12.A1" office:value-type="string">
            <text:p text:style-name="Table_20_Contents">1–3 yrs</text:p>
          </table:table-cell>
          <table:table-cell table:style-name="Table12.A1" office:value-type="string">
            <text:p text:style-name="Table_20_Contents">Facilities/FCSS</text:p>
          </table:table-cell>
          <table:table-cell table:style-name="Table12.A1" office:value-type="string">
            <text:p text:style-name="Table_20_Contents">CRAZ</text:p>
          </table:table-cell>
          <table:table-cell table:style-name="Table12.A1" office:value-type="string">
            <text:p text:style-name="Table_20_Contents">HEPA units, comms</text:p>
          </table:table-cell>
        </table:table-row>
        <table:table-row>
          <table:table-cell table:style-name="Table12.A1" office:value-type="string">
            <text:p text:style-name="Table_20_Contents">LEED Silver policy</text:p>
          </table:table-cell>
          <table:table-cell table:style-name="Table12.A1" office:value-type="string">
            <text:p text:style-name="Table_20_Contents">High</text:p>
          </table:table-cell>
          <table:table-cell table:style-name="Table12.A1" office:value-type="string">
            <text:p text:style-name="Table_20_Contents">Immediate</text:p>
          </table:table-cell>
          <table:table-cell table:style-name="Table12.A1" office:value-type="string">
            <text:p text:style-name="Table_20_Contents">Council/Planning</text:p>
          </table:table-cell>
          <table:table-cell table:style-name="Table12.A1" office:value-type="string">
            <text:p text:style-name="Table_20_Contents">Facilities</text:p>
          </table:table-cell>
          <table:table-cell table:style-name="Table12.A1" office:value-type="string">
            <text:p text:style-name="Table_20_Contents">Policy adoption, training</text:p>
          </table:table-cell>
        </table:table-row>
        <table:table-row>
          <table:table-cell table:style-name="Table12.A1" office:value-type="string">
            <text:p text:style-name="Table_20_Contents">Community composting</text:p>
          </table:table-cell>
          <table:table-cell table:style-name="Table12.A1" office:value-type="string">
            <text:p text:style-name="Table_20_Contents">Medium</text:p>
          </table:table-cell>
          <table:table-cell table:style-name="Table12.A1" office:value-type="string">
            <text:p text:style-name="Table_20_Contents">2–4 yrs</text:p>
          </table:table-cell>
          <table:table-cell table:style-name="Table12.A1" office:value-type="string">
            <text:p text:style-name="Table_20_Contents">Sustainability</text:p>
          </table:table-cell>
          <table:table-cell table:style-name="Table12.A1" office:value-type="string">
            <text:p text:style-name="Table_20_Contents">Parks, makers</text:p>
          </table:table-cell>
          <table:table-cell table:style-name="Table12.A1" office:value-type="string">
            <text:p text:style-name="Table_20_Contents">Compost bins, land</text:p>
          </table:table-cell>
        </table:table-row>
        <table:table-row>
          <table:table-cell table:style-name="Table12.A1" office:value-type="string">
            <text:p text:style-name="Table_20_Contents">Materials Bank</text:p>
          </table:table-cell>
          <table:table-cell table:style-name="Table12.A1" office:value-type="string">
            <text:p text:style-name="Table_20_Contents">Medium</text:p>
          </table:table-cell>
          <table:table-cell table:style-name="Table12.A1" office:value-type="string">
            <text:p text:style-name="Table_20_Contents">3–5 yrs</text:p>
          </table:table-cell>
          <table:table-cell table:style-name="Table12.A1" office:value-type="string">
            <text:p text:style-name="Table_20_Contents">Sustainability</text:p>
          </table:table-cell>
          <table:table-cell table:style-name="Table12.A1" office:value-type="string">
            <text:p text:style-name="Table_20_Contents">Makers</text:p>
          </table:table-cell>
          <table:table-cell table:style-name="Table12.A1" office:value-type="string">
            <text:p text:style-name="Table_20_Contents">Indoor/outdoor space</text:p>
          </table:table-cell>
        </table:table-row>
        <table:table-row>
          <table:table-cell table:style-name="Table12.A1" office:value-type="string">
            <text:p text:style-name="Table_20_Contents">Trail connectivity</text:p>
          </table:table-cell>
          <table:table-cell table:style-name="Table12.A1" office:value-type="string">
            <text:p text:style-name="Table_20_Contents">High</text:p>
          </table:table-cell>
          <table:table-cell table:style-name="Table12.A1" office:value-type="string">
            <text:p text:style-name="Table_20_Contents">Ongoing</text:p>
          </table:table-cell>
          <table:table-cell table:style-name="Table12.A1" office:value-type="string">
            <text:p text:style-name="Table_20_Contents">Public Works/Parks</text:p>
          </table:table-cell>
          <table:table-cell table:style-name="Table12.A1" office:value-type="string">
            <text:p text:style-name="Table_20_Contents">Residents</text:p>
          </table:table-cell>
          <table:table-cell table:style-name="Table12.A1" office:value-type="string">
            <text:p text:style-name="Table_20_Contents">Capital funding</text:p>
          </table:table-cell>
        </table:table-row>
        <table:table-row>
          <table:table-cell table:style-name="Table12.A1" office:value-type="string">
            <text:p text:style-name="Table_20_Contents">Youth Leadership Program</text:p>
          </table:table-cell>
          <table:table-cell table:style-name="Table12.A1" office:value-type="string">
            <text:p text:style-name="Table_20_Contents">High</text:p>
          </table:table-cell>
          <table:table-cell table:style-name="Table12.A1" office:value-type="string">
            <text:p text:style-name="Table_20_Contents">1–2 yrs</text:p>
          </table:table-cell>
          <table:table-cell table:style-name="Table12.A1" office:value-type="string">
            <text:p text:style-name="Table_20_Contents">Sustainability/Schools</text:p>
          </table:table-cell>
          <table:table-cell table:style-name="Table12.A1" office:value-type="string">
            <text:p text:style-name="Table_20_Contents">Teachers, FCSS</text:p>
          </table:table-cell>
          <table:table-cell table:style-name="Table12.A1" office:value-type="string">
            <text:p text:style-name="Table_20_Contents">Staff time</text:p>
          </table:table-cell>
        </table:table-row>
      </table:table>
      <text:p text:style-name="Text_20_body">This tool supports annual work planning and internal coordination.</text:p>
      <text:p text:style-name="Horizontal_20_Line"/>
      <text:h text:style-name="Heading_20_1" text:outline-level="1"><text:span text:style-name="Strong_20_Emphasis"><text:span text:style-name="T2">Appendix D — Governance &amp; Reporting Templates</text:span></text:span></text:h>
      <text:p text:style-name="Text_20_body">These templates help maintain consistency across years and staff changes.</text:p>
      <text:h text:style-name="Heading_20_3" text:outline-level="3"><text:span text:style-name="Strong_20_Emphasis">1. Annual Sustainability Report Template</text:span></text:h>
      <text:p text:style-name="Text_20_body">Sections include:</text:p>
      <text:list text:style-name="L281">
        <text:list-item>
          <text:p text:style-name="P290">Overview</text:p>
        </text:list-item>
        <text:list-item>
          <text:p text:style-name="P290">Highlights &amp; case studies</text:p>
        </text:list-item>
        <text:list-item>
          <text:p text:style-name="P290">Indicators (charts &amp; tables)</text:p>
        </text:list-item>
        <text:list-item>
          <text:p text:style-name="P290">Progress on actions</text:p>
        </text:list-item>
        <text:list-item>
          <text:p text:style-name="P290">Financial summary</text:p>
        </text:list-item>
        <text:list-item>
          <text:p text:style-name="P290">Recommendations</text:p>
        </text:list-item>
      </text:list>
      <text:h text:style-name="Heading_20_3" text:outline-level="3"><text:soft-page-break/><text:span text:style-name="Strong_20_Emphasis">2. Department Progress Reporting Template</text:span></text:h>
      <text:p text:style-name="Text_20_body">Quarterly check-in including:</text:p>
      <text:list text:style-name="L282">
        <text:list-item>
          <text:p text:style-name="P291">Completed actions</text:p>
        </text:list-item>
        <text:list-item>
          <text:p text:style-name="P291">In progress</text:p>
        </text:list-item>
        <text:list-item>
          <text:p text:style-name="P291">Barriers</text:p>
        </text:list-item>
        <text:list-item>
          <text:p text:style-name="P291">Adjustments needed</text:p>
        </text:list-item>
      </text:list>
      <text:h text:style-name="Heading_20_3" text:outline-level="3"><text:span text:style-name="Strong_20_Emphasis">3. Sustainability Screening Checklist</text:span></text:h>
      <text:p text:style-name="Text_20_body">Used for new projects, policies, or capital decisions. Asks:</text:p>
      <text:list text:style-name="L283">
        <text:list-item>
          <text:p text:style-name="P292">Water impact?</text:p>
        </text:list-item>
        <text:list-item>
          <text:p text:style-name="P292">Energy impact?</text:p>
        </text:list-item>
        <text:list-item>
          <text:p text:style-name="P292">Air quality impact?</text:p>
        </text:list-item>
        <text:list-item>
          <text:p text:style-name="P292">Waste/circular implications?</text:p>
        </text:list-item>
        <text:list-item>
          <text:p text:style-name="P292">Mobility impact?</text:p>
        </text:list-item>
        <text:list-item>
          <text:p text:style-name="P292">Equity considerations?</text:p>
        </text:list-item>
        <text:list-item>
          <text:p text:style-name="P292">Lifecycle cost?</text:p>
        </text:list-item>
        <text:list-item>
          <text:p text:style-name="P292">Does it align with Sustainability Plan objectives?</text:p>
        </text:list-item>
      </text:list>
      <text:h text:style-name="Heading_20_3" text:outline-level="3"><text:span text:style-name="Strong_20_Emphasis">4. Annual Community Survey Template</text:span></text:h>
      <text:p text:style-name="Text_20_body">Short, public-friendly tool to gather feedback.</text:p>
      <text:p text:style-name="Horizontal_20_Line"/>
      <text:h text:style-name="Heading_20_1" text:outline-level="1"><text:span text:style-name="Strong_20_Emphasis"><text:span text:style-name="T2">Appendix E — Partner Organizations &amp; Roles</text:span></text:span></text:h>
      <text:p text:style-name="Text_20_body">This appendix outlines the expertise and offerings of partners.</text:p>
      <text:h text:style-name="Heading_20_3" text:outline-level="3"><text:span text:style-name="Strong_20_Emphasis">CRAZ (Calgary Region Airshed Zone)</text:span></text:h>
      <text:list text:style-name="L284">
        <text:list-item>
          <text:p text:style-name="P293">Air quality monitoring</text:p>
        </text:list-item>
        <text:list-item>
          <text:p text:style-name="P293">Education resources</text:p>
        </text:list-item>
        <text:list-item>
          <text:p text:style-name="P293">Community presentations</text:p>
        </text:list-item>
        <text:list-item>
          <text:p text:style-name="P293">PM2.5 tracking tools</text:p>
        </text:list-item>
      </text:list>
      <text:h text:style-name="Heading_20_3" text:outline-level="3"><text:soft-page-break/><text:span text:style-name="Strong_20_Emphasis">BRBC (Bow River Basin Council)</text:span></text:h>
      <text:list text:style-name="L285">
        <text:list-item>
          <text:p text:style-name="P294">Watershed science</text:p>
        </text:list-item>
        <text:list-item>
          <text:p text:style-name="P294">Riparian health monitoring</text:p>
        </text:list-item>
        <text:list-item>
          <text:p text:style-name="P294">Educational events</text:p>
        </text:list-item>
      </text:list>
      <text:h text:style-name="Heading_20_3" text:outline-level="3"><text:span text:style-name="Strong_20_Emphasis">Cows and Fish</text:span></text:h>
      <text:list text:style-name="L286">
        <text:list-item>
          <text:p text:style-name="P295">Riparian assessments</text:p>
        </text:list-item>
        <text:list-item>
          <text:p text:style-name="P295">Streambank protection guidance</text:p>
        </text:list-item>
        <text:list-item>
          <text:p text:style-name="P295">Community workshops</text:p>
        </text:list-item>
      </text:list>
      <text:h text:style-name="Heading_20_3" text:outline-level="3"><text:span text:style-name="Strong_20_Emphasis">Foothills Waste Management</text:span></text:h>
      <text:list text:style-name="L287">
        <text:list-item>
          <text:p text:style-name="P296">Waste diversion collaboration</text:p>
        </text:list-item>
        <text:list-item>
          <text:p text:style-name="P296">Tonnage data</text:p>
        </text:list-item>
        <text:list-item>
          <text:p text:style-name="P296">Recycling support</text:p>
        </text:list-item>
      </text:list>
      <text:h text:style-name="Heading_20_3" text:outline-level="3"><text:span text:style-name="Strong_20_Emphasis">Local Schools</text:span></text:h>
      <text:list text:style-name="L288">
        <text:list-item>
          <text:p text:style-name="P297">Sustainability curriculum</text:p>
        </text:list-item>
        <text:list-item>
          <text:p text:style-name="P297">Greenhouse/vertical growing</text:p>
        </text:list-item>
        <text:list-item>
          <text:p text:style-name="P297">Student research projects</text:p>
        </text:list-item>
      </text:list>
      <text:h text:style-name="Heading_20_3" text:outline-level="3"><text:span text:style-name="Strong_20_Emphasis">Local Makers &amp; Repair Café Volunteers</text:span></text:h>
      <text:list text:style-name="L289">
        <text:list-item>
          <text:p text:style-name="P298">Circular economy leadership</text:p>
        </text:list-item>
        <text:list-item>
          <text:p text:style-name="P298">Repairs &amp; skills training</text:p>
        </text:list-item>
        <text:list-item>
          <text:p text:style-name="P298">Mentorship for youth</text:p>
        </text:list-item>
      </text:list>
      <text:h text:style-name="Heading_20_3" text:outline-level="3"><text:span text:style-name="Strong_20_Emphasis">Local Businesses</text:span></text:h>
      <text:list text:style-name="L290">
        <text:list-item>
          <text:p text:style-name="P299">Solar, HVAC, construction, landscaping, trades</text:p>
        </text:list-item>
        <text:list-item>
          <text:p text:style-name="P299">Support for efficiency upgrades</text:p>
        </text:list-item>
      </text:list>
      <text:h text:style-name="Heading_20_3" text:outline-level="3"><text:span text:style-name="Strong_20_Emphasis">Community Nonprofits / FCSS</text:span></text:h>
      <text:list text:style-name="L291">
        <text:list-item>
          <text:p text:style-name="P300">Inclusion, mobility support</text:p>
        </text:list-item>
        <text:list-item>
          <text:p text:style-name="P300">Mental health</text:p>
        </text:list-item>
        <text:list-item>
          <text:p text:style-name="P300">Volunteer coordination</text:p>
        </text:list-item>
      </text:list>
      <text:h text:style-name="Heading_20_3" text:outline-level="3"><text:soft-page-break/><text:span text:style-name="Strong_20_Emphasis">Indigenous Knowledge Holders (where relationships exist)</text:span></text:h>
      <text:list text:style-name="L292">
        <text:list-item>
          <text:p text:style-name="P301">Water teachings</text:p>
        </text:list-item>
        <text:list-item>
          <text:p text:style-name="P301">Cultural knowledge</text:p>
        </text:list-item>
        <text:list-item>
          <text:p text:style-name="P301">Land stewardship perspectives</text:p>
        </text:list-item>
      </text:list>
      <text:p text:style-name="Text_20_body">This appendix may expand over time as new partnerships emerge.</text:p>
      <text:h text:style-name="Heading_20_1" text:outline-level="1"><text:span text:style-name="T2">🗺️ </text:span><text:span text:style-name="Strong_20_Emphasis"><text:span text:style-name="T2">11. IMPLEMENTATION ROADMAP</text:span></text:span></text:h>
      <text:p text:style-name="Text_20_body">The Implementation Roadmap provides a clear, phased timeline for carrying out the strategic actions in the Sustainability Plan. It balances ambition with practicality, aligns actions with available resources, and ensures that progress continues year after year, regardless of staffing changes or Council terms.</text:p>
      <text:p text:style-name="Text_20_body">The Roadmap is divided into <text:span text:style-name="Strong_20_Emphasis">Short-Term (1–2 years), Medium-Term (3–5 years), and Long-Term (6–10 years)</text:span> categories. This structure supports predictable budgeting, clarity of expectations, and flexibility as community needs evolve.</text:p>
      <text:p text:style-name="Horizontal_20_Line"/>
      <text:h text:style-name="Heading_20_1" text:outline-level="1"><text:span text:style-name="Strong_20_Emphasis"><text:span text:style-name="T2">11.1 Guiding Principles for Implementation</text:span></text:span></text:h>
      <text:list text:style-name="L293">
        <text:list-item>
          <text:p text:style-name="P302"><text:span text:style-name="Strong_20_Emphasis">Start with high-impact, low-barrier actions</text:span><text:line-break/>Quick wins build momentum and public confidence.</text:p>
        </text:list-item>
        <text:list-item>
          <text:p text:style-name="P302"><text:span text:style-name="Strong_20_Emphasis">Phase in capital-intensive projects</text:span><text:line-break/>Large infrastructure upgrades require planning and budgeting cycles.</text:p>
        </text:list-item>
        <text:list-item>
          <text:p text:style-name="P302"><text:span text:style-name="Strong_20_Emphasis">Integrate actions with existing staff workflows</text:span><text:line-break/>Avoid creating unnecessary administrative burden.</text:p>
        </text:list-item>
        <text:list-item>
          <text:p text:style-name="P302"><text:span text:style-name="Strong_20_Emphasis">Leverage partnerships and community volunteers</text:span><text:line-break/>Expand capacity without expanding staff load.</text:p>
        </text:list-item>
        <text:list-item>
          <text:p text:style-name="P302"><text:span text:style-name="Strong_20_Emphasis">Adapt annually based on progress and risk</text:span><text:line-break/>Use the monitoring system (Part 9) to refine the roadmap.</text:p>
        </text:list-item>
      </text:list>
      <text:p text:style-name="Horizontal_20_Line"/>
      <text:h text:style-name="Heading_20_1" text:outline-level="1"><text:span text:style-name="Strong_20_Emphasis"><text:span text:style-name="T2">11.2 Short-Term Priorities (1–2 Years)</text:span></text:span></text:h>
      <text:p text:style-name="Text_20_body">These are actions that are realistic, cost-effective, and foundational. They create early wins and lay the groundwork for long-term resilience.</text:p>
      <text:h text:style-name="Heading_20_3" text:outline-level="3"><text:span text:style-name="Strong_20_Emphasis">Water Stewardship</text:span></text:h>
      <text:list text:style-name="L294">
        <text:list-item>
          <text:p text:style-name="P303">Launch rainwater harvesting program</text:p>
        </text:list-item>
        <text:list-item>
          <text:p text:style-name="P303"><text:soft-page-break/>Begin greywater pilot (Laundry-to-Landscape)</text:p>
        </text:list-item>
        <text:list-item>
          <text:p text:style-name="P303">Update outdoor watering stages and public guides</text:p>
        </text:list-item>
        <text:list-item>
          <text:p text:style-name="P303">Conduct a basic water loss assessment</text:p>
        </text:list-item>
        <text:list-item>
          <text:p text:style-name="P303">Deliver water literacy workshops</text:p>
        </text:list-item>
      </text:list>
      <text:h text:style-name="Heading_20_3" text:outline-level="3"><text:span text:style-name="Strong_20_Emphasis">Air Quality &amp; Public Health</text:span></text:h>
      <text:list text:style-name="L295">
        <text:list-item>
          <text:p text:style-name="P304">Partner with CRAZ to place a monitoring station</text:p>
        </text:list-item>
        <text:list-item>
          <text:p text:style-name="P304">Establish clean-air spaces in municipal buildings</text:p>
        </text:list-item>
        <text:list-item>
          <text:p text:style-name="P304">Launch anti-idling education campaign</text:p>
        </text:list-item>
        <text:list-item>
          <text:p text:style-name="P304">Create smoke response communication templates</text:p>
        </text:list-item>
      </text:list>
      <text:h text:style-name="Heading_20_3" text:outline-level="3"><text:span text:style-name="Strong_20_Emphasis">Built Environment &amp; Green Building</text:span></text:h>
      <text:list text:style-name="L296">
        <text:list-item>
          <text:p text:style-name="P305">Adopt LEED Silver resolution</text:p>
        </text:list-item>
        <text:list-item>
          <text:p text:style-name="P305">Create Green Building Guide for homeowners</text:p>
        </text:list-item>
        <text:list-item>
          <text:p text:style-name="P305">Launch municipal building IAQ upgrades</text:p>
        </text:list-item>
        <text:list-item>
          <text:p text:style-name="P305">Begin lifecycle costing adoption for capital projects</text:p>
        </text:list-item>
      </text:list>
      <text:h text:style-name="Heading_20_3" text:outline-level="3"><text:span text:style-name="Strong_20_Emphasis">Local Food Systems</text:span></text:h>
      <text:list text:style-name="L297">
        <text:list-item>
          <text:p text:style-name="P306">Expand community garden plots</text:p>
        </text:list-item>
        <text:list-item>
          <text:p text:style-name="P306">Create edible landscaping demonstration sites</text:p>
        </text:list-item>
        <text:list-item>
          <text:p text:style-name="P306">Support school greenhouse operations</text:p>
        </text:list-item>
        <text:list-item>
          <text:p text:style-name="P306">Host gardening and composting workshops</text:p>
        </text:list-item>
      </text:list>
      <text:h text:style-name="Heading_20_3" text:outline-level="3"><text:span text:style-name="Strong_20_Emphasis">Renewable Energy &amp; Efficiency</text:span></text:h>
      <text:list text:style-name="L298">
        <text:list-item>
          <text:p text:style-name="P307">Solar education campaign</text:p>
        </text:list-item>
        <text:list-item>
          <text:p text:style-name="P307">Conduct municipal facility energy audits</text:p>
        </text:list-item>
        <text:list-item>
          <text:p text:style-name="P307">Promote heat pump adoption through education</text:p>
        </text:list-item>
        <text:list-item>
          <text:p text:style-name="P307">Create a home energy retrofit workshop series</text:p>
        </text:list-item>
      </text:list>
      <text:h text:style-name="Heading_20_3" text:outline-level="3"><text:span text:style-name="Strong_20_Emphasis">Circular Economy</text:span></text:h>
      <text:list text:style-name="L299">
        <text:list-item>
          <text:p text:style-name="P308">Expand Repair Café events</text:p>
        </text:list-item>
        <text:list-item>
          <text:p text:style-name="P308">Begin planning for a Materials Bank site</text:p>
        </text:list-item>
        <text:list-item>
          <text:p text:style-name="P308"><text:soft-page-break/>Launch Trade Day / Swap events</text:p>
        </text:list-item>
        <text:list-item>
          <text:p text:style-name="P308">Create a skills workshop calendar</text:p>
        </text:list-item>
      </text:list>
      <text:h text:style-name="Heading_20_3" text:outline-level="3"><text:span text:style-name="Strong_20_Emphasis">Sustainable Transportation</text:span></text:h>
      <text:list text:style-name="L300">
        <text:list-item>
          <text:p text:style-name="P309">Conduct sidewalk and trail gap analysis</text:p>
        </text:list-item>
        <text:list-item>
          <text:p text:style-name="P309">Install priority crosswalks and pedestrian improvements</text:p>
        </text:list-item>
        <text:list-item>
          <text:p text:style-name="P309">Pilot e-bike library</text:p>
        </text:list-item>
        <text:list-item>
          <text:p text:style-name="P309">Create active transportation map</text:p>
        </text:list-item>
      </text:list>
      <text:h text:style-name="Heading_20_3" text:outline-level="3"><text:span text:style-name="Strong_20_Emphasis">Health, Culture &amp; Livability</text:span></text:h>
      <text:list text:style-name="L301">
        <text:list-item>
          <text:p text:style-name="P310">Shade and benches added to key pedestrian routes</text:p>
        </text:list-item>
        <text:list-item>
          <text:p text:style-name="P310">Launch mental health &amp; wellbeing awareness campaign</text:p>
        </text:list-item>
        <text:list-item>
          <text:p text:style-name="P310">Host expanded community cultural events</text:p>
        </text:list-item>
        <text:list-item>
          <text:p text:style-name="P310">Create intergenerational learning program</text:p>
        </text:list-item>
      </text:list>
      <text:h text:style-name="Heading_20_3" text:outline-level="3"><text:span text:style-name="Strong_20_Emphasis">Governance &amp; Reporting</text:span></text:h>
      <text:list text:style-name="L302">
        <text:list-item>
          <text:p text:style-name="P311">Establish Sustainability Advisory Committee</text:p>
        </text:list-item>
        <text:list-item>
          <text:p text:style-name="P311">Launch annual reporting system</text:p>
        </text:list-item>
        <text:list-item>
          <text:p text:style-name="P311">Build initial sustainability dashboard</text:p>
        </text:list-item>
      </text:list>
      <text:p text:style-name="Horizontal_20_Line"/>
      <text:h text:style-name="Heading_20_1" text:outline-level="1"><text:span text:style-name="Strong_20_Emphasis"><text:span text:style-name="T2">11.3 Medium-Term Priorities (3–5 Years)</text:span></text:span></text:h>
      <text:p text:style-name="Text_20_body">These actions build momentum by expanding infrastructure and deeper programs.</text:p>
      <text:h text:style-name="Heading_20_3" text:outline-level="3"><text:span text:style-name="Strong_20_Emphasis">Water Stewardship</text:span></text:h>
      <text:list text:style-name="L303">
        <text:list-item>
          <text:p text:style-name="P312">Leak detection and main replacement program begins</text:p>
        </text:list-item>
        <text:list-item>
          <text:p text:style-name="P312">Scale up rainwater systems town-wide</text:p>
        </text:list-item>
        <text:list-item>
          <text:p text:style-name="P312">Explore policy for water budgeting in new developments</text:p>
        </text:list-item>
        <text:list-item>
          <text:p text:style-name="P312">Conduct hydrologic scenario modeling for long-term planning</text:p>
        </text:list-item>
      </text:list>
      <text:h text:style-name="Heading_20_3" text:outline-level="3"><text:span text:style-name="Strong_20_Emphasis">Air Quality &amp; Public Health</text:span></text:h>
      <text:list text:style-name="L304">
        <text:list-item>
          <text:p text:style-name="P313">Expand HEPA loan program</text:p>
        </text:list-item>
        <text:list-item>
          <text:p text:style-name="P313"><text:soft-page-break/>Strengthen IAQ in all public buildings</text:p>
        </text:list-item>
        <text:list-item>
          <text:p text:style-name="P313">Integrate smoke-ready guidelines into building permits</text:p>
        </text:list-item>
      </text:list>
      <text:h text:style-name="Heading_20_3" text:outline-level="3"><text:span text:style-name="Strong_20_Emphasis">Built Environment &amp; Green Building</text:span></text:h>
      <text:list text:style-name="L305">
        <text:list-item>
          <text:p text:style-name="P314">First LEED Silver municipal building completed</text:p>
        </text:list-item>
        <text:list-item>
          <text:p text:style-name="P314">Introduce subdivision design standards for LID, walkability, permeable surfaces</text:p>
        </text:list-item>
        <text:list-item>
          <text:p text:style-name="P314">Expand municipal xeriscape conversions</text:p>
        </text:list-item>
      </text:list>
      <text:h text:style-name="Heading_20_3" text:outline-level="3"><text:span text:style-name="Strong_20_Emphasis">Local Food Systems</text:span></text:h>
      <text:list text:style-name="L306">
        <text:list-item>
          <text:p text:style-name="P315">Explore a small food hub or aggregation centre</text:p>
        </text:list-item>
        <text:list-item>
          <text:p text:style-name="P315">Expand intergenerational farming and gardening programs</text:p>
        </text:list-item>
        <text:list-item>
          <text:p text:style-name="P315">Launch community composting sites in multiple neighbourhoods</text:p>
        </text:list-item>
      </text:list>
      <text:h text:style-name="Heading_20_3" text:outline-level="3"><text:span text:style-name="Strong_20_Emphasis">Renewable Energy &amp; Efficiency</text:span></text:h>
      <text:list text:style-name="L307">
        <text:list-item>
          <text:p text:style-name="P316">Install solar panels on priority municipal buildings</text:p>
        </text:list-item>
        <text:list-item>
          <text:p text:style-name="P316">Develop municipal energy management plan</text:p>
        </text:list-item>
        <text:list-item>
          <text:p text:style-name="P316">Begin EV-ready policy implementation for new developments</text:p>
        </text:list-item>
        <text:list-item>
          <text:p text:style-name="P316">Pilot home resilience upgrades (cooling, IAQ, smoke readiness)</text:p>
        </text:list-item>
      </text:list>
      <text:h text:style-name="Heading_20_3" text:outline-level="3"><text:span text:style-name="Strong_20_Emphasis">Circular Economy</text:span></text:h>
      <text:list text:style-name="L308">
        <text:list-item>
          <text:p text:style-name="P317">Establish Materials Bank</text:p>
        </text:list-item>
        <text:list-item>
          <text:p text:style-name="P317">Pilot micro-manufacturing using recycled plastics or glass</text:p>
        </text:list-item>
        <text:list-item>
          <text:p text:style-name="P317">Formalize reuse guidelines for construction and demolition projects</text:p>
        </text:list-item>
        <text:list-item>
          <text:p text:style-name="P317">Host Maker &amp; Circular Economy Expo</text:p>
        </text:list-item>
      </text:list>
      <text:h text:style-name="Heading_20_3" text:outline-level="3"><text:span text:style-name="Strong_20_Emphasis">Sustainable Transportation</text:span></text:h>
      <text:list text:style-name="L309">
        <text:list-item>
          <text:p text:style-name="P318">Build several km of new sidewalks and trails</text:p>
        </text:list-item>
        <text:list-item>
          <text:p text:style-name="P318">Implement neighbourhood greenways</text:p>
        </text:list-item>
        <text:list-item>
          <text:p text:style-name="P318">Begin municipal fleet electrification (low-duty vehicles first)</text:p>
        </text:list-item>
        <text:list-item>
          <text:p text:style-name="P318">Evaluate regional transit options</text:p>
        </text:list-item>
      </text:list>
      <text:h text:style-name="Heading_20_3" text:outline-level="3"><text:span text:style-name="Strong_20_Emphasis">Health, Culture &amp; Livability</text:span></text:h>
      <text:list text:style-name="L310">
        <text:list-item>
          <text:p text:style-name="P319">Accessible redesign of priority parks and public buildings</text:p>
        </text:list-item>
        <text:list-item>
          <text:p text:style-name="P319"><text:soft-page-break/>Expand community art installations</text:p>
        </text:list-item>
        <text:list-item>
          <text:p text:style-name="P319">Add shaded rest areas along major walking routes</text:p>
        </text:list-item>
        <text:list-item>
          <text:p text:style-name="P319">Launch annual Sustainability &amp; Culture Festival</text:p>
        </text:list-item>
      </text:list>
      <text:h text:style-name="Heading_20_3" text:outline-level="3"><text:span text:style-name="Strong_20_Emphasis">Governance &amp; Reporting</text:span></text:h>
      <text:list text:style-name="L311">
        <text:list-item>
          <text:p text:style-name="P320">Conduct the 3-year Mid-Term Review</text:p>
        </text:list-item>
        <text:list-item>
          <text:p text:style-name="P320">Refine indicators</text:p>
        </text:list-item>
        <text:list-item>
          <text:p text:style-name="P320">Update dashboards with automated data feeds</text:p>
        </text:list-item>
      </text:list>
      <text:p text:style-name="Horizontal_20_Line"/>
      <text:h text:style-name="Heading_20_1" text:outline-level="1"><text:span text:style-name="Strong_20_Emphasis"><text:span text:style-name="T2">11.4 Long-Term Priorities (6–10 Years)</text:span></text:span></text:h>
      <text:p text:style-name="Text_20_body">Long-term actions position Diamond Valley as a leader in small-town sustainability.</text:p>
      <text:h text:style-name="Heading_20_3" text:outline-level="3"><text:span text:style-name="Strong_20_Emphasis">Water Stewardship</text:span></text:h>
      <text:list text:style-name="L312">
        <text:list-item>
          <text:p text:style-name="P321">Major infrastructure upgrades (as required by modeling)</text:p>
        </text:list-item>
        <text:list-item>
          <text:p text:style-name="P321">Large-scale rainwater or cistern integration in new builds</text:p>
        </text:list-item>
        <text:list-item>
          <text:p text:style-name="P321">Full xeriscaping transformation of high-water municipal areas</text:p>
        </text:list-item>
        <text:list-item>
          <text:p text:style-name="P321">Continue riparian protection projects</text:p>
        </text:list-item>
      </text:list>
      <text:h text:style-name="Heading_20_3" text:outline-level="3"><text:span text:style-name="Strong_20_Emphasis">Air Quality &amp; Public Health</text:span></text:h>
      <text:list text:style-name="L313">
        <text:list-item>
          <text:p text:style-name="P322">Integrated IAQ policy for all public spaces</text:p>
        </text:list-item>
        <text:list-item>
          <text:p text:style-name="P322">Evaluate deep retrofit of municipal buildings for filtration &amp; cooling</text:p>
        </text:list-item>
        <text:list-item>
          <text:p text:style-name="P322">Leverage CRAZ data for long-term smoke adaptation</text:p>
        </text:list-item>
      </text:list>
      <text:h text:style-name="Heading_20_3" text:outline-level="3"><text:span text:style-name="Strong_20_Emphasis">Built Environment &amp; Green Building</text:span></text:h>
      <text:list text:style-name="L314">
        <text:list-item>
          <text:p text:style-name="P323">All new municipal buildings meet or exceed LEED Silver</text:p>
        </text:list-item>
        <text:list-item>
          <text:p text:style-name="P323">Demonstration neighbourhood with green infrastructure features</text:p>
        </text:list-item>
        <text:list-item>
          <text:p text:style-name="P323">Net-zero-ready building considerations (optional future policy)</text:p>
        </text:list-item>
      </text:list>
      <text:h text:style-name="Heading_20_3" text:outline-level="3"><text:span text:style-name="Strong_20_Emphasis">Local Food Systems</text:span></text:h>
      <text:list text:style-name="L315">
        <text:list-item>
          <text:p text:style-name="P324">Significant increase in year-round food production</text:p>
        </text:list-item>
        <text:list-item>
          <text:p text:style-name="P324">Local Food Hub operational (if feasible)</text:p>
        </text:list-item>
        <text:list-item>
          <text:p text:style-name="P324"><text:soft-page-break/>Soil health indicators show long-term improvement</text:p>
        </text:list-item>
      </text:list>
      <text:h text:style-name="Heading_20_3" text:outline-level="3"><text:span text:style-name="Strong_20_Emphasis">Renewable Energy &amp; Efficiency</text:span></text:h>
      <text:list text:style-name="L316">
        <text:list-item>
          <text:p text:style-name="P325">Battery storage systems for municipal resilience</text:p>
        </text:list-item>
        <text:list-item>
          <text:p text:style-name="P325">Explore microgrid partnerships</text:p>
        </text:list-item>
        <text:list-item>
          <text:p text:style-name="P325">Town-wide solar expansion through cooperatives</text:p>
        </text:list-item>
        <text:list-item>
          <text:p text:style-name="P325">30–50% energy reduction in public facilities (depending on upgrades)</text:p>
        </text:list-item>
      </text:list>
      <text:h text:style-name="Heading_20_3" text:outline-level="3"><text:span text:style-name="Strong_20_Emphasis">Circular Economy</text:span></text:h>
      <text:list text:style-name="L317">
        <text:list-item>
          <text:p text:style-name="P326">Fully operational Materials Bank &amp; micro-manufacturing cluster</text:p>
        </text:list-item>
        <text:list-item>
          <text:p text:style-name="P326">Local market for recycled-material products</text:p>
        </text:list-item>
        <text:list-item>
          <text:p text:style-name="P326">Town recognized as circular economy demonstration site</text:p>
        </text:list-item>
      </text:list>
      <text:h text:style-name="Heading_20_3" text:outline-level="3"><text:span text:style-name="Strong_20_Emphasis">Sustainable Transportation</text:span></text:h>
      <text:list text:style-name="L318">
        <text:list-item>
          <text:p text:style-name="P327">Highly connected AT network</text:p>
        </text:list-item>
        <text:list-item>
          <text:p text:style-name="P327">Prioritized pedestrian-first streetscape in town core</text:p>
        </text:list-item>
        <text:list-item>
          <text:p text:style-name="P327">Regional mobility improvements</text:p>
        </text:list-item>
        <text:list-item>
          <text:p text:style-name="P327">30%+ EV adoption (if trends continue)</text:p>
        </text:list-item>
      </text:list>
      <text:h text:style-name="Heading_20_3" text:outline-level="3"><text:span text:style-name="Strong_20_Emphasis">Health, Culture &amp; Livability</text:span></text:h>
      <text:list text:style-name="L319">
        <text:list-item>
          <text:p text:style-name="P328">Public realm redesigned to support aging population</text:p>
        </text:list-item>
        <text:list-item>
          <text:p text:style-name="P328">Long-term cultural programming integrated into Town identity</text:p>
        </text:list-item>
        <text:list-item>
          <text:p text:style-name="P328">Expanded recreation network connected to trails and greenspace</text:p>
        </text:list-item>
      </text:list>
      <text:h text:style-name="Heading_20_3" text:outline-level="3"><text:span text:style-name="Strong_20_Emphasis">Governance &amp; Reporting</text:span></text:h>
      <text:list text:style-name="L320">
        <text:list-item>
          <text:p text:style-name="P329">Full Plan Renewal (every 5–7 years)</text:p>
        </text:list-item>
        <text:list-item>
          <text:p text:style-name="P329">Enhanced long-term sustainability metrics</text:p>
        </text:list-item>
        <text:list-item>
          <text:p text:style-name="P329">Permanent integration of sustainability in budgeting and capital planning</text:p>
        </text:list-item>
      </text:list>
      <text:p text:style-name="Horizontal_20_Line"/>
      <text:h text:style-name="Heading_20_1" text:outline-level="1"><text:soft-page-break/><text:span text:style-name="Strong_20_Emphasis"><text:span text:style-name="T2">11.5 Implementation Summary</text:span></text:span></text:h>
      <text:h text:style-name="Heading_20_3" text:outline-level="3"><text:span text:style-name="Strong_20_Emphasis">Short-Term: Build Momentum</text:span></text:h>
      <text:p text:style-name="Text_20_body">Immediate actions create visibility, education, and easy wins.</text:p>
      <text:h text:style-name="Heading_20_3" text:outline-level="3"><text:span text:style-name="Strong_20_Emphasis">Medium-Term: Build Capacity</text:span></text:h>
      <text:p text:style-name="Text_20_body">Infrastructure, partnerships, and deeper programs take shape.</text:p>
      <text:h text:style-name="Heading_20_3" text:outline-level="3"><text:span text:style-name="Strong_20_Emphasis">Long-Term: Transform Systems</text:span></text:h>
      <text:p text:style-name="Text_20_body">Structural improvements lead to lasting resilience and prosperity.</text:p>
      <text:h text:style-name="Heading_20_1" text:outline-level="1"><text:span text:style-name="T2">🌿 </text:span><text:span text:style-name="Strong_20_Emphasis"><text:span text:style-name="T2">12. ACKNOWLEDGEMENTS</text:span></text:span></text:h>
      <text:p text:style-name="Text_20_body">The Diamond Valley Sustainability Plan was made possible through the collective contributions of residents, volunteers, educators, knowledge keepers, makers, and community partners who have championed stewardship and resilience for many years.</text:p>
      <text:p text:style-name="Text_20_body">This Plan reflects not only technical research and municipal strategy but the lived experience and passion of the community itself.</text:p>
      <text:h text:style-name="Heading_20_3" text:outline-level="3"><text:span text:style-name="Strong_20_Emphasis">Community Contributors</text:span></text:h>
      <text:p text:style-name="Text_20_body">We acknowledge:</text:p>
      <text:list text:style-name="L321">
        <text:list-item>
          <text:p text:style-name="P330">The volunteers of the <text:span text:style-name="Strong_20_Emphasis">Repair Café</text:span>, whose ongoing work demonstrates the power of skill-sharing, repair culture, and circular economy solutions.</text:p>
        </text:list-item>
        <text:list-item>
          <text:p text:style-name="P330">Local gardeners, growers, and producers who strengthen food resilience and teach others to do the same.</text:p>
        </text:list-item>
        <text:list-item>
          <text:p text:style-name="P330">Residents who adopt water stewardship practices, share knowledge, and support one another in times of need.</text:p>
        </text:list-item>
        <text:list-item>
          <text:p text:style-name="P330">Makers, artists, and tradespeople whose creativity enriches our community and inspires innovation.</text:p>
        </text:list-item>
      </text:list>
      <text:h text:style-name="Heading_20_3" text:outline-level="3"><text:span text:style-name="Strong_20_Emphasis">Youth Leadership</text:span></text:h>
      <text:p text:style-name="Text_20_body">We honour the legacy of youth involvement from the <text:span text:style-name="Strong_20_Emphasis">2006–2008 Integrated Community Sustainability Plan</text:span>, where young people served as voting members of the original Sustainability Committee.<text:line-break/>Their leadership set the foundation for intergenerational learning in Diamond Valley.</text:p>
      <text:p text:style-name="Text_20_body"><text:soft-page-break/>We acknowledge the ongoing contributions of students from <text:span text:style-name="Strong_20_Emphasis">Oilfields High School</text:span> and other local schools who participate in environmental projects, greenhouse programs, citizen science, and sustainability initiatives.</text:p>
      <text:h text:style-name="Heading_20_3" text:outline-level="3"><text:span text:style-name="Strong_20_Emphasis">Indigenous Perspectives</text:span></text:h>
      <text:p text:style-name="Text_20_body">Where relationships have been established, we acknowledge the importance of Treaty 7 territory and the longstanding stewardship practices of Indigenous peoples that inform water protection, land connection, and community wellbeing.</text:p>
      <text:h text:style-name="Heading_20_3" text:outline-level="3"><text:span text:style-name="Strong_20_Emphasis">Partner Organizations</text:span></text:h>
      <text:p text:style-name="Text_20_body">This Plan would not be possible without the support and knowledge of:</text:p>
      <text:list text:style-name="L322">
        <text:list-item>
          <text:p text:style-name="P331"><text:span text:style-name="Strong_20_Emphasis">Calgary Region Airshed Zone (CRAZ)</text:span></text:p>
        </text:list-item>
        <text:list-item>
          <text:p text:style-name="P331"><text:span text:style-name="Strong_20_Emphasis">Bow River Basin Council (BRBC)</text:span></text:p>
        </text:list-item>
        <text:list-item>
          <text:p text:style-name="P331"><text:span text:style-name="Strong_20_Emphasis">Cows and Fish</text:span></text:p>
        </text:list-item>
        <text:list-item>
          <text:p text:style-name="P331"><text:span text:style-name="Strong_20_Emphasis">Foothills Waste Management</text:span></text:p>
        </text:list-item>
        <text:list-item>
          <text:p text:style-name="P331"><text:span text:style-name="Strong_20_Emphasis">Local educators and school leadership</text:span></text:p>
        </text:list-item>
        <text:list-item>
          <text:p text:style-name="P331"><text:span text:style-name="Strong_20_Emphasis">Community Food and Garden groups</text:span></text:p>
        </text:list-item>
        <text:list-item>
          <text:p text:style-name="P331"><text:span text:style-name="Strong_20_Emphasis">Local businesses and contractors</text:span></text:p>
        </text:list-item>
      </text:list>
      <text:p text:style-name="Text_20_body">Each partner plays an essential role in the ongoing implementation of this Plan.</text:p>
      <text:h text:style-name="Heading_20_3" text:outline-level="3"><text:span text:style-name="Strong_20_Emphasis">Municipal Staff &amp; Leadership</text:span></text:h>
      <text:p text:style-name="Text_20_body">We thank the Council and Administration of the Town of Diamond Valley for their commitment to long-term planning, intergenerational responsibility, and the health of their community.</text:p>
      <text:p text:style-name="Text_20_body">Municipal staff across departments continue to bring this work to life through their day-to-day efforts in:</text:p>
      <text:list text:style-name="L323">
        <text:list-item>
          <text:p text:style-name="P332">Water stewardship</text:p>
        </text:list-item>
        <text:list-item>
          <text:p text:style-name="P332">Infrastructure management</text:p>
        </text:list-item>
        <text:list-item>
          <text:p text:style-name="P332">Planning &amp; development</text:p>
        </text:list-item>
        <text:list-item>
          <text:p text:style-name="P332">Parks and recreation</text:p>
        </text:list-item>
        <text:list-item>
          <text:p text:style-name="P332">Facilities operations</text:p>
        </text:list-item>
        <text:list-item>
          <text:p text:style-name="P332">Community support services</text:p>
        </text:list-item>
        <text:list-item>
          <text:p text:style-name="P332">Public communication</text:p>
        </text:list-item>
      </text:list>
      <text:h text:style-name="Heading_20_3" text:outline-level="3"><text:soft-page-break/><text:span text:style-name="Strong_20_Emphasis">Community Members</text:span></text:h>
      <text:p text:style-name="Text_20_body">Finally, we extend gratitude to every resident of Diamond Valley who participates, volunteers, shares knowledge, conserves resources, cares for neighbours, or simply chooses to live sustainably.</text:p>
      <text:p text:style-name="Text_20_body">Your individual and collective actions make this Plan real.</text:p>
      <text:p text:style-name="Horizontal_20_Line"/>
      <text:h text:style-name="Heading_20_1" text:outline-level="1"><text:span text:style-name="T2">📘 </text:span><text:span text:style-name="Strong_20_Emphasis"><text:span text:style-name="T2">13. VERSION LOG</text:span></text:span></text:h>
      <text:p text:style-name="Text_20_body">The Diamond Valley Sustainability Plan is a <text:span text:style-name="Strong_20_Emphasis">living document</text:span>.<text:line-break/>The Version Log ensures transparency, continuity, and accountability across updates, reviews, and Council terms.</text:p>
      <text:h text:style-name="Heading_20_3" text:outline-level="3"><text:span text:style-name="Strong_20_Emphasis">Version 1.0 — 2025 Edition</text:span></text:h>
      <text:list text:style-name="L324">
        <text:list-item>
          <text:p text:style-name="P333">Initial release of full Sustainability Plan</text:p>
        </text:list-item>
        <text:list-item>
          <text:p text:style-name="P333">Updated water stewardship framework</text:p>
        </text:list-item>
        <text:list-item>
          <text:p text:style-name="P333">Expanded eight Focus Areas</text:p>
        </text:list-item>
        <text:list-item>
          <text:p text:style-name="P333">New Governance &amp; Implementation Framework</text:p>
        </text:list-item>
        <text:list-item>
          <text:p text:style-name="P333">Inclusion of climate risk, air quality, circular economy, and local food systems</text:p>
        </text:list-item>
        <text:list-item>
          <text:p text:style-name="P333">Revival of youth leadership principles from the 2006–2008 ICSP</text:p>
        </text:list-item>
        <text:list-item>
          <text:p text:style-name="P333">Intergenerational learning and education strategies</text:p>
        </text:list-item>
        <text:list-item>
          <text:p text:style-name="P333">Reinstatement proposal for the Green Reserve Fund</text:p>
        </text:list-item>
        <text:list-item>
          <text:p text:style-name="P333">Adoption of LEED Silver building standard</text:p>
        </text:list-item>
      </text:list>
      <text:h text:style-name="Heading_20_3" text:outline-level="3"><text:span text:style-name="Strong_20_Emphasis">Future Versions</text:span></text:h>
      <text:p text:style-name="Text_20_body">Each subsequent update will include:</text:p>
      <text:list text:style-name="L325">
        <text:list-item>
          <text:p text:style-name="P334">Revisions to strategic actions</text:p>
        </text:list-item>
        <text:list-item>
          <text:p text:style-name="P334">Adjusted indicators</text:p>
        </text:list-item>
        <text:list-item>
          <text:p text:style-name="P334">New data sources</text:p>
        </text:list-item>
        <text:list-item>
          <text:p text:style-name="P334">Policy changes</text:p>
        </text:list-item>
        <text:list-item>
          <text:p text:style-name="P334">Community feedback</text:p>
        </text:list-item>
        <text:list-item>
          <text:p text:style-name="P334">Updated implementation priorities</text:p>
        </text:list-item>
      </text:list>
      <text:p text:style-name="Text_20_body">A version number will be assigned upon each refresh, with changes documented here.</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n" fo:country="CA"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1.251cm" style:writing-mode="page"/>
      <style:text-properties style:use-window-font-color="true" loext:opacity="0%" style:font-name="Liberation Serif" fo:font-size="12pt" fo:language="en" fo:country="CA"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1" style:display-name="Heading 1" style:family="paragraph" style:parent-style-name="Heading" style:next-style-name="Text_20_body" style:default-outline-level="1" style:list-style-name="" style:class="chapter">
      <style:paragraph-properties fo:margin-top="0.423cm" fo:margin-bottom="0.212cm" style:contextual-spacing="false"/>
      <style:text-properties style:font-name="Liberation Serif" fo:font-family="'Liberation Serif'" style:font-family-generic="roman" style:font-pitch="variable" fo:font-size="24pt" fo:font-weight="bold" style:font-name-asian="NSimSun" style:font-family-asian="NSimSun" style:font-family-generic-asian="system" style:font-pitch-asian="variable" style:font-size-asian="24pt" style:font-weight-asian="bold" style:font-name-complex="Arial1" style:font-family-complex="Arial" style:font-family-generic-complex="system" style:font-pitch-complex="variable" style:font-size-complex="24pt" style:font-weight-complex="bold"/>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Heading_20_3" style:display-name="Heading 3" style:family="paragraph" style:parent-style-name="Heading" style:next-style-name="Text_20_body" style:default-outline-level="3" style:list-style-name="" style:class="chapter">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system" style:font-pitch-asian="variable" style:font-size-asian="14pt" style:font-weight-asian="bold" style:font-name-complex="Arial1" style:font-family-complex="Arial" style:font-family-generic-complex="system" style:font-pitch-complex="variable" style:font-size-complex="14pt" style:font-weight-complex="bold"/>
    </style:style>
    <style:style style:name="Heading_20_2" style:display-name="Heading 2" style:family="paragraph" style:parent-style-name="Heading" style:next-style-name="Text_20_body" style:default-outline-level="2" style:list-style-name="" style:class="chapter">
      <style:paragraph-properties fo:margin-top="0.353cm" fo:margin-bottom="0.212cm" style:contextual-spacing="false"/>
      <style:text-properties style:font-name="Liberation Serif" fo:font-family="'Liberation Serif'" style:font-family-generic="roman" style:font-pitch="variable" fo:font-size="18pt" fo:font-weight="bold" style:font-name-asian="NSimSun" style:font-family-asian="NSimSun" style:font-family-generic-asian="system" style:font-pitch-asian="variable" style:font-size-asian="18pt" style:font-weight-asian="bold" style:font-name-complex="Arial1" style:font-family-complex="Arial" style:font-family-generic-complex="system" style:font-pitch-complex="variable" style:font-size-complex="18pt" style:font-weight-complex="bold"/>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5" style:display-name="Heading 5" style:family="paragraph" style:parent-style-name="Heading" style:next-style-name="Text_20_body" style:default-outline-level="5" style:list-style-name="" style:class="chapter">
      <style:paragraph-properties fo:margin-top="0.212cm" fo:margin-bottom="0.106cm" style:contextual-spacing="false"/>
      <style:text-properties style:font-name="Liberation Serif" fo:font-family="'Liberation Serif'" style:font-family-generic="roman" style:font-pitch="variable" fo:font-size="10pt" fo:font-weight="bold" style:font-name-asian="NSimSun" style:font-family-asian="NSimSun" style:font-family-generic-asian="system" style:font-pitch-asian="variable" style:font-size-asian="10pt" style:font-weight-asian="bold" style:font-name-complex="Arial1" style:font-family-complex="Arial" style:font-family-generic-complex="system" style:font-pitch-complex="variable" style:font-size-complex="10pt" style:font-weight-complex="bold"/>
    </style:style>
    <style:style style:name="Heading_20_6" style:display-name="Heading 6" style:family="paragraph" style:parent-style-name="Heading" style:next-style-name="Text_20_body" style:default-outline-level="6" style:list-style-name="" style:class="chapter">
      <style:paragraph-properties fo:margin-top="0.106cm" fo:margin-bottom="0.106cm" style:contextual-spacing="false"/>
      <style:text-properties style:font-name="Liberation Serif" fo:font-family="'Liberation Serif'" style:font-family-generic="roman" style:font-pitch="variable" fo:font-size="7pt" fo:font-weight="bold" style:font-name-asian="NSimSun" style:font-family-asian="NSimSun" style:font-family-generic-asian="system" style:font-pitch-asian="variable" style:font-size-asian="7pt" style:font-weight-asian="bold" style:font-name-complex="Arial1" style:font-family-complex="Arial" style:font-family-generic-complex="system" style:font-pitch-complex="variable" style:font-size-complex="7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795cm" style:type="center"/>
          <style:tab-stop style:position="17.59cm" style:type="right"/>
        </style:tab-stops>
      </style:paragraph-properties>
    </style:style>
    <style:style style:name="Footer" style:family="paragraph" style:parent-style-name="Header_20_and_20_Footer" style:class="extra">
      <style:paragraph-properties text:number-lines="false" text:line-number="0">
        <style:tab-stops>
          <style:tab-stop style:position="8.795cm" style:type="center"/>
          <style:tab-stop style:position="17.59cm" style:type="right"/>
        </style:tab-stops>
      </style:paragraph-properties>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end" style:justify-single-word="false"/>
    </style:style>
    <style:style style:name="MP2" style:family="paragraph" style:parent-style-name="Footer">
      <style:paragraph-properties fo:text-align="start" style:justify-single-word="false"/>
    </style:style>
    <style:page-layout style:name="Mpm1" style:page-usage="mirrored">
      <style:page-layout-properties fo:page-width="21.59cm" fo:page-height="27.94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cm" fo:margin-top="0.499cm" fo:background-color="transparent" draw:fill="non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bookmark-start text:name="PageNumWizard_FOOTER_Default Page Style1"/><text:page-number text:select-page="current">1</text:page-number><text:bookmark-end text:name="PageNumWizard_FOOTER_Default Page Style1"/></text:p>
      </style:footer>
      <style:footer-left>
        <text:p text:style-name="MP2"><text:bookmark-start text:name="PageNumWizard_FOOTER_Default Page Style2"/><text:page-number text:select-page="current">2</text:page-number><text:bookmark-end text:name="PageNumWizard_FOOTER_Default Page Style2"/></text:p>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5-12-04T07:29:32.959449300</meta:creation-date>
    <dc:date>2025-12-04T14:47:47.592426400</dc:date>
    <meta:editing-duration>PT46M57S</meta:editing-duration>
    <meta:editing-cycles>2</meta:editing-cycles>
    <meta:generator>LibreOffice/25.2.7.2$Windows_X86_64 LibreOffice_project/5cbfd1ab6520636bb5f7b99185aa69bd7456825d</meta:generator>
    <meta:document-statistic meta:table-count="12" meta:image-count="0" meta:object-count="0" meta:page-count="102" meta:paragraph-count="2339" meta:word-count="16583" meta:character-count="116421" meta:non-whitespace-character-count="102987"/>
  </office:meta>
</office:document-meta>
</file>